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b26f9" style:family="table">
      <style:table-properties style:rel-width="100" table:align="center"/>
    </style:style>
    <style:style style:name="4b26f9.0" style:family="table-column">
      <style:table-column-properties style:column-width="9.70cm"/>
    </style:style>
    <style:style style:name="4b26f9.1" style:family="table-column">
      <style:table-column-properties style:column-width="7.94cm"/>
    </style:style>
    <style:style style:name="b36e2c" style:family="table">
      <style:table-properties style:rel-width="100" table:align="center"/>
    </style:style>
    <style:style style:name="b36e2c.0" style:family="table-column">
      <style:table-column-properties style:column-width="17.64cm"/>
    </style:style>
    <style:style style:name="b96eee" style:family="table">
      <style:table-properties style:rel-width="100" table:align="center"/>
    </style:style>
    <style:style style:name="b96eee.0" style:family="table-column">
      <style:table-column-properties style:column-width="3.18cm"/>
    </style:style>
    <style:style style:name="b96eee.1" style:family="table-column">
      <style:table-column-properties style:column-width="3.18cm"/>
    </style:style>
    <style:style style:name="b96eee.2" style:family="table-column">
      <style:table-column-properties style:column-width="3.18cm"/>
    </style:style>
    <style:style style:name="b96eee.3" style:family="table-column">
      <style:table-column-properties style:column-width="3.18cm"/>
    </style:style>
    <style:style style:name="b96eee.4" style:family="table-column">
      <style:table-column-properties style:column-width="3.18cm"/>
    </style:style>
    <style:style style:name="b96eee.5" style:family="table-column">
      <style:table-column-properties style:column-width="3.18cm"/>
    </style:style>
    <style:style style:name="b96eee.6" style:family="table-column">
      <style:table-column-properties style:column-width="3.18cm"/>
    </style:style>
    <style:style style:name="b96eee.7" style:family="table-column">
      <style:table-column-properties style:column-width="3.18cm"/>
    </style:style>
    <style:style style:name="46a735" style:family="table">
      <style:table-properties style:rel-width="100" table:align="center"/>
    </style:style>
    <style:style style:name="46a735.0" style:family="table-column">
      <style:table-column-properties style:column-width="11.47cm"/>
    </style:style>
    <style:style style:name="46a73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b26f9" table:style-name="4b26f9">
          <table:table-column table:style-name="4b26f9.0"/>
          <table:table-column table:style-name="4b26f9.1"/>
          <table:table-row>
            <table:table-cell office:value-type="string">
              <text:p text:style-name="IM1"><draw:frame draw:style-name="fr1" draw:name="a9e7f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36e2c" table:style-name="b36e2c">
          <table:table-column table:style-name="b36e2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INTANGÍVEIS</text:span></text:p>
        <text:p text:style-name="P2_InstBodyJustified"><text:span text:style-name="T2">CONSULTA SEM FILTROS — TODOS OS BENS INTANGÍVEIS.</text:span></text:p>
        <text:p text:style-name="P3_InstKicker"><text:span text:style-name="T3">8 BEM(NS) ENCONTRADO(S)</text:span></text:p>
        <text:p text:style-name="P4_InstKicker"><text:span text:style-name="T4">INDICADORES DE BENS INTANGÍVEIS</text:span></text:p>
        <text:p text:style-name="P5_InstBodyJustified"><text:span text:style-name="T5">• TOTAL DE BENS: 8 · ATIVOS: 0 (0%) · BAIXADOS: 8 (100%)</text:span></text:p>
        <text:p text:style-name="P6_InstBodyJustified"><text:span text:style-name="T6">• VALOR AQUISIÇÃO: R$ 8.619,99 · VALOR ATUALIZADO: R$ 0,00 · VALOR MÉDIO: R$ 1.077,50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SOFTWARES (P) — 8 BEM(NS)</text:span></text:p>
        <text:p text:style-name="P9_InstBodyJustified"><text:span text:style-name="T9">• TOP LOCALIZAÇÕES: 1. LOCAL 35 - COZINHA E DESPENSA — 3 BEM(NS) · 2. LOCAL 29 - SECRETARIA DE COMISSÕES PERMANENTES — 2 BEM(NS) · 3. LOCAL 21 -GABINETE VEREADOR — 1 BEM(NS)</text:span></text:p>
        <text:p text:style-name="P10_InstBodyJustified"><text:span text:style-name="T10">• TOP ORIGENS: 1. COMPRA — 8 BEM(NS)</text:span></text:p>
        <table:table table:name="b96eee" table:style-name="b96eee">
          <table:table-column table:style-name="b96eee.0"/>
          <table:table-column table:style-name="b96eee.1"/>
          <table:table-column table:style-name="b96eee.2"/>
          <table:table-column table:style-name="b96eee.3"/>
          <table:table-column table:style-name="b96eee.4"/>
          <table:table-column table:style-name="b96eee.5"/>
          <table:table-column table:style-name="b96eee.6"/>
          <table:table-column table:style-name="b96eee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0002</text:span></text:p>
            </table:table-cell>
            <table:table-cell office:value-type="string">
              <text:p text:style-name="InstTableCellJustified"><text:span>SOFTWARE NOVELL PARA 5</text:span></text:p>
              <text:p text:style-name="Standard"/>
              <text:p text:style-name="InstTableCellJustified"><text:span>USUARIOS E T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3,32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7</text:span></text:p>
            </table:table-cell>
            <table:table-cell office:value-type="string">
              <text:p text:style-name="InstTableCellJustified"><text:span>SOFTWARE NETWARE SMALL</text:span></text:p>
              <text:p text:style-name="Standard"/>
              <text:p text:style-name="InstTableCellJustified"><text:span>BUSINESS 5.1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1</text:span></text:p>
            </table:table-cell>
            <table:table-cell office:value-type="string">
              <text:p text:style-name="InstTableCell"><text:span>R$ 1.978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6</text:span></text:p>
            </table:table-cell>
            <table:table-cell office:value-type="string">
              <text:p text:style-name="InstTableCellJustified"><text:span>SOFTWARE OFFICE PREMIUM 2000</text:span></text:p>
              <text:p text:style-name="Standard"/>
              <text:p text:style-name="InstTableCellJustified"><text:span>PORT. CD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00</text:span></text:p>
            </table:table-cell>
            <table:table-cell office:value-type="string">
              <text:p text:style-name="InstTableCell"><text:span>R$ 1.283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5</text:span></text:p>
            </table:table-cell>
            <table:table-cell office:value-type="string">
              <text:p text:style-name="InstTableCellJustified"><text:span>SOFTWARE MICROSOFT WINDOWS 98</text:span></text:p>
              <text:p text:style-name="Standard"/>
              <text:p text:style-name="InstTableCellJustified"><text:span>OEM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256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4</text:span></text:p>
            </table:table-cell>
            <table:table-cell office:value-type="string">
              <text:p text:style-name="InstTableCellJustified"><text:span>MICROSOFT OFFICE PRO 2000 WIN</text:span></text:p>
              <text:p text:style-name="Standard"/>
              <text:p text:style-name="InstTableCellJustified"><text:span>32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1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2/1999</text:span></text:p>
            </table:table-cell>
            <table:table-cell office:value-type="string">
              <text:p text:style-name="InstTableCell"><text:span>R$ 1.195,67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3</text:span></text:p>
            </table:table-cell>
            <table:table-cell office:value-type="string">
              <text:p text:style-name="InstTableCellJustified"><text:span>WINDOWS 98 ATUALIZACAO</text:span></text:p>
              <text:p text:style-name="Standard"/>
              <text:p text:style-name="InstTableCellJustified"><text:span>MICROSOFT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468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12</text:span></text:p>
            </table:table-cell>
            <table:table-cell office:value-type="string">
              <text:p text:style-name="InstTableCellJustified"><text:span>SOFTWARE NETWARE 3.12 (O</text:span></text:p>
              <text:p text:style-name="Standard"/>
              <text:p text:style-name="InstTableCellJustified"><text:span>USERS) PARA SERVIDOR 486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3.036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11</text:span></text:p>
            </table:table-cell>
            <table:table-cell office:value-type="string">
              <text:p text:style-name="InstTableCellJustified"><text:span>SOFTWARE SUPER COMBO DOS.</text:span></text:p>
              <text:p text:style-name="Standard"/>
              <text:p text:style-name="InstTableCellJustified"><text:span>6.22, WINDOWA, WORD EXCELL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390,00</text:span></text:p>
            </table:table-cell>
            <table:table-cell office:value-type="string">
              <text:p text:style-name="InstTableCell"><text:span>BAIXADO</text:span></text:p>
            </table:table-cell>
          </table:table-row>
        </table:table>
        <text:p text:style-name="Standard"/>
        <table:table table:name="46a735" table:style-name="46a735">
          <table:table-column table:style-name="46a735.0"/>
          <table:table-column table:style-name="46a73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bens-intangiveis?status=todos</text:span></text:p>
            </table:table-cell>
            <table:table-cell office:value-type="string">
              <text:p><text:span>Gerado em 14/08/2026 15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b26f9" style:family="table">
      <style:table-properties style:rel-width="100" table:align="center"/>
    </style:style>
    <style:style style:name="4b26f9.0" style:family="table-column">
      <style:table-column-properties style:column-width="9.70cm"/>
    </style:style>
    <style:style style:name="4b26f9.1" style:family="table-column">
      <style:table-column-properties style:column-width="7.94cm"/>
    </style:style>
    <style:style style:name="b36e2c" style:family="table">
      <style:table-properties style:rel-width="100" table:align="center"/>
    </style:style>
    <style:style style:name="b36e2c.0" style:family="table-column">
      <style:table-column-properties style:column-width="17.64cm"/>
    </style:style>
    <style:style style:name="b96eee" style:family="table">
      <style:table-properties style:rel-width="100" table:align="center"/>
    </style:style>
    <style:style style:name="b96eee.0" style:family="table-column">
      <style:table-column-properties style:column-width="3.18cm"/>
    </style:style>
    <style:style style:name="b96eee.1" style:family="table-column">
      <style:table-column-properties style:column-width="3.18cm"/>
    </style:style>
    <style:style style:name="b96eee.2" style:family="table-column">
      <style:table-column-properties style:column-width="3.18cm"/>
    </style:style>
    <style:style style:name="b96eee.3" style:family="table-column">
      <style:table-column-properties style:column-width="3.18cm"/>
    </style:style>
    <style:style style:name="b96eee.4" style:family="table-column">
      <style:table-column-properties style:column-width="3.18cm"/>
    </style:style>
    <style:style style:name="b96eee.5" style:family="table-column">
      <style:table-column-properties style:column-width="3.18cm"/>
    </style:style>
    <style:style style:name="b96eee.6" style:family="table-column">
      <style:table-column-properties style:column-width="3.18cm"/>
    </style:style>
    <style:style style:name="b96eee.7" style:family="table-column">
      <style:table-column-properties style:column-width="3.18cm"/>
    </style:style>
    <style:style style:name="46a735" style:family="table">
      <style:table-properties style:rel-width="100" table:align="center"/>
    </style:style>
    <style:style style:name="46a735.0" style:family="table-column">
      <style:table-column-properties style:column-width="11.47cm"/>
    </style:style>
    <style:style style:name="46a73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2:30.000</dc:date>
    <meta:generator>PHPWord</meta:generator>
    <meta:initial-creator/>
    <meta:creation-date>2026-08-14T18:32:30.000</meta:creation-date>
    <meta:keyword/>
    <meta:user-defined meta:name="Category"/>
    <meta:user-defined meta:name="Company"/>
    <meta:user-defined meta:name="Manager"/>
  </office:meta>
</office:document-meta>
</file>