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10pt" style:font-size-asian="10pt" style:font-size-complex="10pt" fo:color="#334155"/>
    </style:style>
    <style:style style:name="P9_InstBodyJustified" style:family="paragraph" style:parent-style-name="InstBodyJustified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3c8ac" style:family="table">
      <style:table-properties style:rel-width="100" table:align="center"/>
    </style:style>
    <style:style style:name="93c8ac.0" style:family="table-column">
      <style:table-column-properties style:column-width="9.70cm"/>
    </style:style>
    <style:style style:name="93c8ac.1" style:family="table-column">
      <style:table-column-properties style:column-width="7.94cm"/>
    </style:style>
    <style:style style:name="31b8f6" style:family="table">
      <style:table-properties style:rel-width="100" table:align="center"/>
    </style:style>
    <style:style style:name="31b8f6.0" style:family="table-column">
      <style:table-column-properties style:column-width="17.64cm"/>
    </style:style>
    <style:style style:name="cf36ec" style:family="table">
      <style:table-properties style:rel-width="100" table:align="center"/>
    </style:style>
    <style:style style:name="cf36ec.0" style:family="table-column">
      <style:table-column-properties style:column-width="3.18cm"/>
    </style:style>
    <style:style style:name="cf36ec.1" style:family="table-column">
      <style:table-column-properties style:column-width="3.18cm"/>
    </style:style>
    <style:style style:name="cf36ec.2" style:family="table-column">
      <style:table-column-properties style:column-width="3.18cm"/>
    </style:style>
    <style:style style:name="cf36ec.3" style:family="table-column">
      <style:table-column-properties style:column-width="3.18cm"/>
    </style:style>
    <style:style style:name="cf36ec.4" style:family="table-column">
      <style:table-column-properties style:column-width="3.18cm"/>
    </style:style>
    <style:style style:name="cf36ec.5" style:family="table-column">
      <style:table-column-properties style:column-width="3.18cm"/>
    </style:style>
    <style:style style:name="cf36ec.6" style:family="table-column">
      <style:table-column-properties style:column-width="3.18cm"/>
    </style:style>
    <style:style style:name="cf36ec.7" style:family="table-column">
      <style:table-column-properties style:column-width="3.18cm"/>
    </style:style>
    <style:style style:name="6b5214" style:family="table">
      <style:table-properties style:rel-width="100" table:align="center"/>
    </style:style>
    <style:style style:name="6b5214.0" style:family="table-column">
      <style:table-column-properties style:column-width="11.47cm"/>
    </style:style>
    <style:style style:name="6b521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3c8ac" table:style-name="93c8ac">
          <table:table-column table:style-name="93c8ac.0"/>
          <table:table-column table:style-name="93c8ac.1"/>
          <table:table-row>
            <table:table-cell office:value-type="string">
              <text:p text:style-name="IM1"><draw:frame draw:style-name="fr1" draw:name="1917c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1b8f6" table:style-name="31b8f6">
          <table:table-column table:style-name="31b8f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BENS TRANSFERIDOS</text:span></text:p>
        <text:p text:style-name="P2_InstBodyJustified"><text:span text:style-name="T2">CONSULTA SEM FILTROS — TODOS OS BENS TRANSFERIDOS.</text:span></text:p>
        <text:p text:style-name="P3_InstKicker"><text:span text:style-name="T3">1488 BEM(NS) ENCONTRADO(S)</text:span></text:p>
        <text:p text:style-name="P4_InstKicker"><text:span text:style-name="T4">INDICADORES DE BENS TRANSFERIDOS</text:span></text:p>
        <text:p text:style-name="P5_InstBodyJustified"><text:span text:style-name="T5">• TOTAL TRANSFERIDOS: 1.488</text:span></text:p>
        <text:p text:style-name="P6_InstBodyJustified"><text:span text:style-name="T6">• VALOR AQUISIÇÃO: R$ 1.767.746,97 · VALOR ATUALIZADO: R$ 0,00 · VALOR MÉDIO: R$ 1.188,00</text:span></text:p>
        <text:p text:style-name="P7_InstBodyJustified"><text:span text:style-name="T7">• TRANSFERÊNCIAS EM 2026: 82 · DIAS MÉDIOS ATÉ A BAIXA: 3.695 (≈ 10,1 ANOS)</text:span></text:p>
        <text:p text:style-name="P8_InstBodyJustified"><text:span text:style-name="T8">• QUALIDADE: 0% SEM MOTIVO DE BAIXA · 0% SEM VALOR · 0% SEM DATA DE BAIXA</text:span></text:p>
        <text:p text:style-name="P9_InstBodyJustified"><text:span text:style-name="T9">• TOP MOTIVOS DE BAIXA: 1. TRANSFERÊNCIA — 1.453 BEM(NS) · 2. BAIXA POR AVARIA/ OBSOLECÊNCIA — 28 BEM(NS) · 3. AVARIA P/ SINISTRO/ INDENIZADO — 3 BEM(NS)</text:span></text:p>
        <text:p text:style-name="P10_InstBodyJustified"><text:span text:style-name="T10">• TOP TIPOS: 1. MOBILIÁRIO EM GERAL (P) — 453 BEM(NS) · 2. EQUIPAMENTOS DE PROCESSAMENTO DE DADOS (P) — 267 BEM(NS) · 3. OUTRAS MAQUINAS, APARELHOS, EQUIPAMENTOS E FERRAMENTAS (P) — 166 BEM(NS)</text:span></text:p>
        <text:p text:style-name="P11_InstBodyJustified"><text:span text:style-name="T11">• TOP LOCALIZAÇÕES: 1. LOCAL 61 -(ANEXO AO LOCAL 41 -DEPÓSITO) -BENS INATIVOS/ INSERVÍVEIS — 484 BEM(NS) · 2. LOCAL 63 -SALA DE MANUTENÇÃO-SERV GERAIS — 80 BEM(NS) · 3. LOCAL 26 - CHEFE DE TI — 61 BEM(NS)</text:span></text:p>
        <table:table table:name="cf36ec" table:style-name="cf36ec">
          <table:table-column table:style-name="cf36ec.0"/>
          <table:table-column table:style-name="cf36ec.1"/>
          <table:table-column table:style-name="cf36ec.2"/>
          <table:table-column table:style-name="cf36ec.3"/>
          <table:table-column table:style-name="cf36ec.4"/>
          <table:table-column table:style-name="cf36ec.5"/>
          <table:table-column table:style-name="cf36ec.6"/>
          <table:table-column table:style-name="cf36ec.7"/>
          <table:table-row>
            <table:table-cell office:value-type="string">
              <text:p><text:span>GRUPO/CHAPA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TIPO</text:span></text:p>
            </table:table-cell>
            <table:table-cell office:value-type="string">
              <text:p><text:span>LOCALIZAÇÃO</text:span></text:p>
            </table:table-cell>
            <table:table-cell office:value-type="string">
              <text:p><text:span>ORIGEM</text:span></text:p>
            </table:table-cell>
            <table:table-cell office:value-type="string">
              <text:p><text:span>AQUISIÇÃO</text:span></text:p>
            </table:table-cell>
            <table:table-cell office:value-type="string">
              <text:p><text:span>VALOR</text:span></text:p>
            </table:table-cell>
            <table:table-cell office:value-type="string">
              <text:p><text:span>STATUS</text:span></text:p>
            </table:table-cell>
          </table:table-row>
          <table:table-row>
            <table:table-cell office:value-type="string">
              <text:p text:style-name="InstTableCell"><text:span>1/002699</text:span></text:p>
            </table:table-cell>
            <table:table-cell office:value-type="string">
              <text:p text:style-name="InstTableCellJustified"><text:span>SWITCH DE MESA 8 PORTAS</text:span></text:p>
              <text:p text:style-name="Standard"/>
              <text:p text:style-name="InstTableCellJustified"><text:span>-SWITCH 8 PORTAS 10/100/1000</text:span></text:p>
              <text:p text:style-name="Standard"/>
              <text:p text:style-name="InstTableCellJustified"><text:span>SG 800 Q+ INTELBR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7/2025</text:span></text:p>
            </table:table-cell>
            <table:table-cell office:value-type="string">
              <text:p text:style-name="InstTableCell"><text:span>R$ 378,3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606</text:span></text:p>
            </table:table-cell>
            <table:table-cell office:value-type="string">
              <text:p text:style-name="InstTableCellJustified"><text:span>SWITCH DE MESA 8 PORTAS</text:span></text:p>
              <text:p text:style-name="Standard"/>
              <text:p text:style-name="InstTableCellJustified"><text:span>-TP-LINK LS1008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2/2025</text:span></text:p>
            </table:table-cell>
            <table:table-cell office:value-type="string">
              <text:p text:style-name="InstTableCell"><text:span>R$ 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520</text:span></text:p>
            </table:table-cell>
            <table:table-cell office:value-type="string">
              <text:p text:style-name="InstTableCellJustified"><text:span>TELEVISOR SMART 75 POL - MARCA</text:span></text:p>
              <text:p text:style-name="Standard"/>
              <text:p text:style-name="InstTableCellJustified"><text:span>TCL - MOD: GOOGLE ULTRA HD- 4K</text:span></text:p>
              <text:p text:style-name="Standard"/>
              <text:p text:style-name="InstTableCellJustified"><text:span>-COMANDO DE VOZ - INCLUINDO:</text:span></text:p>
              <text:p text:style-name="Standard"/>
              <text:p text:style-name="InstTableCellJustified"><text:span>COM CABO HDMI BLINDADO E</text:span></text:p>
              <text:p text:style-name="Standard"/>
              <text:p text:style-name="InstTableCellJustified"><text:span>SUPORTE DE FIXAÇÃ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7/2024</text:span></text:p>
            </table:table-cell>
            <table:table-cell office:value-type="string">
              <text:p text:style-name="InstTableCell"><text:span>R$ 5.8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510</text:span></text:p>
            </table:table-cell>
            <table:table-cell office:value-type="string">
              <text:p text:style-name="InstTableCellJustified"><text:span>MONITOR 23.8 POL, COR PRETA,</text:span></text:p>
              <text:p text:style-name="Standard"/>
              <text:p text:style-name="InstTableCellJustified"><text:span>FULL HD LED, 75 HZ, IPS, HDMI,</text:span></text:p>
              <text:p text:style-name="Standard"/>
              <text:p text:style-name="InstTableCellJustified"><text:span>VGA -L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5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5/2024</text:span></text:p>
            </table:table-cell>
            <table:table-cell office:value-type="string">
              <text:p text:style-name="InstTableCell"><text:span>R$ 7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97</text:span></text:p>
            </table:table-cell>
            <table:table-cell office:value-type="string">
              <text:p text:style-name="InstTableCellJustified"><text:span>APARELHO ROTEADOR MERCUSYS</text:span></text:p>
              <text:p text:style-name="Standard"/>
              <text:p text:style-name="InstTableCellJustified"><text:span>AC1900 DUAL BAND MR50G (COM O</text:span></text:p>
              <text:p text:style-name="Standard"/>
              <text:p text:style-name="InstTableCellJustified"><text:span>AP EXTENSOR HDI 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24</text:span></text:p>
            </table:table-cell>
            <table:table-cell office:value-type="string">
              <text:p text:style-name="InstTableCell"><text:span>R$ 3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93</text:span></text:p>
            </table:table-cell>
            <table:table-cell office:value-type="string">
              <text:p text:style-name="InstTableCellJustified"><text:span>TV 75 POLEGADAS - MARCA: TCL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R$ 4.8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89</text:span></text:p>
            </table:table-cell>
            <table:table-cell office:value-type="string">
              <text:p text:style-name="InstTableCellJustified"><text:span>GRAVADOR DE REDE IP DE 674</text:span></text:p>
              <text:p text:style-name="Standard"/>
              <text:p text:style-name="InstTableCellJustified"><text:span>CANAIS -MARCA: INTELBRAS,</text:span></text:p>
              <text:p text:style-name="Standard"/>
              <text:p text:style-name="InstTableCellJustified"><text:span>CONTENDO 04 (HD -NVD7032 -)</text:span></text:p>
              <text:p text:style-name="Standard"/>
              <text:p text:style-name="InstTableCellJustified"><text:span>DISCO RÍGIDO P/SISTEMAS DE</text:span></text:p>
              <text:p text:style-name="Standard"/>
              <text:p text:style-name="InstTableCellJustified"><text:span>SEGURANÇA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R$ 15.828,1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88</text:span></text:p>
            </table:table-cell>
            <table:table-cell office:value-type="string">
              <text:p text:style-name="InstTableCellJustified"><text:span>GRAVADOR DE REDE IP DE 674</text:span></text:p>
              <text:p text:style-name="Standard"/>
              <text:p text:style-name="InstTableCellJustified"><text:span>CANAIS -MARCA: INTELBRAS,</text:span></text:p>
              <text:p text:style-name="Standard"/>
              <text:p text:style-name="InstTableCellJustified"><text:span>CONTENDO 04 (HD -NVD7032 -)</text:span></text:p>
              <text:p text:style-name="Standard"/>
              <text:p text:style-name="InstTableCellJustified"><text:span>DISCO RÍGIDO P/SISTEMAS DE</text:span></text:p>
              <text:p text:style-name="Standard"/>
              <text:p text:style-name="InstTableCellJustified"><text:span>SEGURANÇA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R$ 15.828,1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68</text:span></text:p>
            </table:table-cell>
            <table:table-cell office:value-type="string">
              <text:p text:style-name="InstTableCellJustified"><text:span>SUPORTE DE CPU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7/2023</text:span></text:p>
            </table:table-cell>
            <table:table-cell office:value-type="string">
              <text:p text:style-name="InstTableCell"><text:span>R$ 1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66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64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63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62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61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60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59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58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57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51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34</text:span></text:p>
            </table:table-cell>
            <table:table-cell office:value-type="string">
              <text:p text:style-name="InstTableCellJustified"><text:span>MESA SIMPLES 155 X 600X750 -</text:span></text:p>
              <text:p text:style-name="Standard"/>
              <text:p text:style-name="InstTableCellJustified"><text:span>COM 2 GAVETAS - MOD.START -</text:span></text:p>
              <text:p text:style-name="Standard"/>
              <text:p text:style-name="InstTableCellJustified"><text:span>MARCA GIOBEL COR: NOC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23</text:span></text:p>
            </table:table-cell>
            <table:table-cell office:value-type="string">
              <text:p text:style-name="InstTableCell"><text:span>R$ 94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05</text:span></text:p>
            </table:table-cell>
            <table:table-cell office:value-type="string">
              <text:p text:style-name="InstTableCellJustified"><text:span>CADEIRA DO TIPO PRESIDENTE “EM</text:span></text:p>
              <text:p text:style-name="Standard"/>
              <text:p text:style-name="InstTableCellJustified"><text:span>TELA MASH”-C/ REGULAGEM :</text:span></text:p>
              <text:p text:style-name="Standard"/>
              <text:p text:style-name="InstTableCellJustified"><text:span>ALTURA E INCLINAÇÃO DE</text:span></text:p>
              <text:p text:style-name="Standard"/>
              <text:p text:style-name="InstTableCellJustified"><text:span>ENCOSTO, ALTURA DO ASSENTO;</text:span></text:p>
              <text:p text:style-name="Standard"/>
              <text:p text:style-name="InstTableCellJustified"><text:span>BRAÇOS, C/RODINHAS -MARCA:</text:span></text:p>
              <text:p text:style-name="Standard"/>
              <text:p text:style-name="InstTableCellJustified"><text:span>GIOBEL - COR PRETA.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2/2023</text:span></text:p>
            </table:table-cell>
            <table:table-cell office:value-type="string">
              <text:p text:style-name="InstTableCell"><text:span>R$ 1.1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97</text:span></text:p>
            </table:table-cell>
            <table:table-cell office:value-type="string">
              <text:p text:style-name="InstTableCellJustified"><text:span>GAVETEIRO VOLANTE - MARCA:</text:span></text:p>
              <text:p text:style-name="Standard"/>
              <text:p text:style-name="InstTableCellJustified"><text:span>CEMAWE -04-GAV-GRANDE-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5/2022</text:span></text:p>
            </table:table-cell>
            <table:table-cell office:value-type="string">
              <text:p text:style-name="InstTableCell"><text:span>R$ 49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91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-SPLIT - SAMSUNG 12.000 BTUS</text:span></text:p>
              <text:p text:style-name="Standard"/>
              <text:p text:style-name="InstTableCellJustified"><text:span>INVERTE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3/2022</text:span></text:p>
            </table:table-cell>
            <table:table-cell office:value-type="string">
              <text:p text:style-name="InstTableCell"><text:span>R$ 2.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90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-SPLIT - SAMSUNG 12.000 BTUS</text:span></text:p>
              <text:p text:style-name="Standard"/>
              <text:p text:style-name="InstTableCellJustified"><text:span>INVERTE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3/2022</text:span></text:p>
            </table:table-cell>
            <table:table-cell office:value-type="string">
              <text:p text:style-name="InstTableCell"><text:span>R$ 2.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9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-SPLIT - SAMSUNG 12.000 BTUS</text:span></text:p>
              <text:p text:style-name="Standard"/>
              <text:p text:style-name="InstTableCellJustified"><text:span>INVERTE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3/2022</text:span></text:p>
            </table:table-cell>
            <table:table-cell office:value-type="string">
              <text:p text:style-name="InstTableCell"><text:span>R$ 2.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8</text:span></text:p>
            </table:table-cell>
            <table:table-cell office:value-type="string">
              <text:p text:style-name="InstTableCellJustified"><text:span>AR CONDICIONADO SPLIT - 9.000</text:span></text:p>
              <text:p text:style-name="Standard"/>
              <text:p text:style-name="InstTableCellJustified"><text:span>BTUS - MARCA: SPRINGER MIDEA</text:span></text:p>
              <text:p text:style-name="Standard"/>
              <text:p text:style-name="InstTableCellJustified"><text:span>-220 V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0 - CHEFIA DE</text:span></text:p>
              <text:p text:style-name="Standard"/>
              <text:p text:style-name="InstTableCellJustified"><text:span>GABINETE DA</text:span></text:p>
              <text:p text:style-name="Standard"/>
              <text:p text:style-name="InstTableCellJustified"><text:span>PRESIDENCIA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1/2022</text:span></text:p>
            </table:table-cell>
            <table:table-cell office:value-type="string">
              <text:p text:style-name="InstTableCell"><text:span>R$ 1.6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5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4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3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2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1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0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79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78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77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76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75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74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73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61</text:span></text:p>
            </table:table-cell>
            <table:table-cell office:value-type="string">
              <text:p text:style-name="InstTableCellJustified"><text:span>FRAGMENTADORA DE 13 A 15</text:span></text:p>
              <text:p text:style-name="Standard"/>
              <text:p text:style-name="InstTableCellJustified"><text:span>FOLHAS PROCALC 110 VOLTS</text:span></text:p>
              <text:p text:style-name="Standard"/>
              <text:p text:style-name="InstTableCellJustified"><text:span>MODELO ES15CD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3/2021</text:span></text:p>
            </table:table-cell>
            <table:table-cell office:value-type="string">
              <text:p text:style-name="InstTableCell"><text:span>R$ 1.7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62</text:span></text:p>
            </table:table-cell>
            <table:table-cell office:value-type="string">
              <text:p text:style-name="InstTableCellJustified"><text:span>MULTIFUNCIONAL EPSON ECOTANK</text:span></text:p>
              <text:p text:style-name="Standard"/>
              <text:p text:style-name="InstTableCellJustified"><text:span>L6171 WIFI COLORIDA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3/2021</text:span></text:p>
            </table:table-cell>
            <table:table-cell office:value-type="string">
              <text:p text:style-name="InstTableCell"><text:span>R$ 2.8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60</text:span></text:p>
            </table:table-cell>
            <table:table-cell office:value-type="string">
              <text:p text:style-name="InstTableCellJustified"><text:span>AR CONDICIONADO SPLIT 12000</text:span></text:p>
              <text:p text:style-name="Standard"/>
              <text:p text:style-name="InstTableCellJustified"><text:span>BTUS SPRINGER MIDEA 220V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2/2021</text:span></text:p>
            </table:table-cell>
            <table:table-cell office:value-type="string">
              <text:p text:style-name="InstTableCell"><text:span>R$ 1.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58</text:span></text:p>
            </table:table-cell>
            <table:table-cell office:value-type="string">
              <text:p text:style-name="InstTableCellJustified"><text:span>AR CONDICIONADO SPLIT 12000</text:span></text:p>
              <text:p text:style-name="Standard"/>
              <text:p text:style-name="InstTableCellJustified"><text:span>BTUS SPRINGER MIDEA 220V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21</text:span></text:p>
            </table:table-cell>
            <table:table-cell office:value-type="string">
              <text:p text:style-name="InstTableCell"><text:span>R$ 1.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55</text:span></text:p>
            </table:table-cell>
            <table:table-cell office:value-type="string">
              <text:p text:style-name="InstTableCellJustified"><text:span>GAVETEIRO VOLANTE - 4 GAVETAS</text:span></text:p>
              <text:p text:style-name="Standard"/>
              <text:p text:style-name="InstTableCellJustified"><text:span>MARCA - CEMAV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1/2021</text:span></text:p>
            </table:table-cell>
            <table:table-cell office:value-type="string">
              <text:p text:style-name="InstTableCell"><text:span>R$ 28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7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39 -SALA DO</text:span></text:p>
              <text:p text:style-name="Standard"/>
              <text:p text:style-name="InstTableCellJustified"><text:span>ARQUIVO CENTRAL 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6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42 -SALA DO</text:span></text:p>
              <text:p text:style-name="Standard"/>
              <text:p text:style-name="InstTableCellJustified"><text:span>MEMORIAL-ASSESSORIA</text:span></text:p>
              <text:p text:style-name="Standard"/>
              <text:p text:style-name="InstTableCellJustified"><text:span>DE COMUNICAÇÕ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5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4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3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2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1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0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28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27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26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25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24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23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17</text:span></text:p>
            </table:table-cell>
            <table:table-cell office:value-type="string">
              <text:p text:style-name="InstTableCellJustified"><text:span>CÂ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7/2020</text:span></text:p>
            </table:table-cell>
            <table:table-cell office:value-type="string">
              <text:p text:style-name="InstTableCell"><text:span>R$ 5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16</text:span></text:p>
            </table:table-cell>
            <table:table-cell office:value-type="string">
              <text:p text:style-name="InstTableCellJustified"><text:span>DVR DE 8 CANAIS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7/2020</text:span></text:p>
            </table:table-cell>
            <table:table-cell office:value-type="string">
              <text:p text:style-name="InstTableCell"><text:span>R$ 1.3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14</text:span></text:p>
            </table:table-cell>
            <table:table-cell office:value-type="string">
              <text:p text:style-name="InstTableCellJustified"><text:span>CÂ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7/2020</text:span></text:p>
            </table:table-cell>
            <table:table-cell office:value-type="string">
              <text:p text:style-name="InstTableCell"><text:span>R$ 5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13</text:span></text:p>
            </table:table-cell>
            <table:table-cell office:value-type="string">
              <text:p text:style-name="InstTableCellJustified"><text:span>CÂ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7/2020</text:span></text:p>
            </table:table-cell>
            <table:table-cell office:value-type="string">
              <text:p text:style-name="InstTableCell"><text:span>R$ 5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12</text:span></text:p>
            </table:table-cell>
            <table:table-cell office:value-type="string">
              <text:p text:style-name="InstTableCellJustified"><text:span>CÂ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7/2020</text:span></text:p>
            </table:table-cell>
            <table:table-cell office:value-type="string">
              <text:p text:style-name="InstTableCell"><text:span>R$ 5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11</text:span></text:p>
            </table:table-cell>
            <table:table-cell office:value-type="string">
              <text:p text:style-name="InstTableCellJustified"><text:span>CA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7/2020</text:span></text:p>
            </table:table-cell>
            <table:table-cell office:value-type="string">
              <text:p text:style-name="InstTableCell"><text:span>R$ 5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09</text:span></text:p>
            </table:table-cell>
            <table:table-cell office:value-type="string">
              <text:p text:style-name="InstTableCellJustified"><text:span>CA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20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08</text:span></text:p>
            </table:table-cell>
            <table:table-cell office:value-type="string">
              <text:p text:style-name="InstTableCellJustified"><text:span>CA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20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07</text:span></text:p>
            </table:table-cell>
            <table:table-cell office:value-type="string">
              <text:p text:style-name="InstTableCellJustified"><text:span>CA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20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06</text:span></text:p>
            </table:table-cell>
            <table:table-cell office:value-type="string">
              <text:p text:style-name="InstTableCellJustified"><text:span>CA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20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05</text:span></text:p>
            </table:table-cell>
            <table:table-cell office:value-type="string">
              <text:p text:style-name="InstTableCellJustified"><text:span>DVR DE 8 CANAIS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20</text:span></text:p>
            </table:table-cell>
            <table:table-cell office:value-type="string">
              <text:p text:style-name="InstTableCell"><text:span>R$ 1.3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03</text:span></text:p>
            </table:table-cell>
            <table:table-cell office:value-type="string">
              <text:p text:style-name="InstTableCellJustified"><text:span>MESA MIXADORA DE AUDIO DIGITAL</text:span></text:p>
              <text:p text:style-name="Standard"/>
              <text:p text:style-name="InstTableCellJustified"><text:span>- SOUNDCRAFT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12/2019</text:span></text:p>
            </table:table-cell>
            <table:table-cell office:value-type="string">
              <text:p text:style-name="InstTableCell"><text:span>R$ 8.89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98</text:span></text:p>
            </table:table-cell>
            <table:table-cell office:value-type="string">
              <text:p text:style-name="InstTableCellJustified"><text:span>TELEVISOR SMART TV 60 LG</text:span></text:p>
              <text:p text:style-name="Standard"/>
              <text:p text:style-name="InstTableCellJustified"><text:span>MODELO UM727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1/2019</text:span></text:p>
            </table:table-cell>
            <table:table-cell office:value-type="string">
              <text:p text:style-name="InstTableCell"><text:span>R$ 3.2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90</text:span></text:p>
            </table:table-cell>
            <table:table-cell office:value-type="string">
              <text:p text:style-name="InstTableCellJustified"><text:span>MESA DE ESCRITORIO EM MDF</text:span></text:p>
              <text:p text:style-name="Standard"/>
              <text:p text:style-name="InstTableCellJustified"><text:span>MEDINDO 1,80M DE COMPRIMENTO E</text:span></text:p>
              <text:p text:style-name="Standard"/>
              <text:p text:style-name="InstTableCellJustified"><text:span>0,70M DE LARGURA NA COR MARRO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7/2019</text:span></text:p>
            </table:table-cell>
            <table:table-cell office:value-type="string">
              <text:p text:style-name="InstTableCell"><text:span>R$ 6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88</text:span></text:p>
            </table:table-cell>
            <table:table-cell office:value-type="string">
              <text:p text:style-name="InstTableCellJustified"><text:span>MONITOR LG 21,5 POLEGADAS LPS</text:span></text:p>
              <text:p text:style-name="Standard"/>
              <text:p text:style-name="InstTableCellJustified"><text:span>LED 22 MP55VQ HDMI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4/2019</text:span></text:p>
            </table:table-cell>
            <table:table-cell office:value-type="string">
              <text:p text:style-name="InstTableCell"><text:span>R$ 6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87</text:span></text:p>
            </table:table-cell>
            <table:table-cell office:value-type="string">
              <text:p text:style-name="InstTableCellJustified"><text:span>COMPUTADOR DESKTOP HP 400G5</text:span></text:p>
              <text:p text:style-name="Standard"/>
              <text:p text:style-name="InstTableCellJustified"><text:span>MODELO 5LA24LAAC4 INTEL CORE</text:span></text:p>
              <text:p text:style-name="Standard"/>
              <text:p text:style-name="InstTableCellJustified"><text:span>I5 8500 4 GB DDR4 HD 500GB</text:span></text:p>
              <text:p text:style-name="Standard"/>
              <text:p text:style-name="InstTableCellJustified"><text:span>WINDOWS 10 PRO COM GARANTIA 1</text:span></text:p>
              <text:p text:style-name="Standard"/>
              <text:p text:style-name="InstTableCellJustified"><text:span>ONE ONSIT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4/2019</text:span></text:p>
            </table:table-cell>
            <table:table-cell office:value-type="string">
              <text:p text:style-name="InstTableCell"><text:span>R$ 3.9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85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RINGER MIDEA - 12.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2/2019</text:span></text:p>
            </table:table-cell>
            <table:table-cell office:value-type="string">
              <text:p text:style-name="InstTableCell"><text:span>R$ 1.3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84</text:span></text:p>
            </table:table-cell>
            <table:table-cell office:value-type="string">
              <text:p text:style-name="InstTableCellJustified"><text:span>MONITOR LG DE LED 19,5</text:span></text:p>
              <text:p text:style-name="Standard"/>
              <text:p text:style-name="InstTableCellJustified"><text:span>POLEGAD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1/2019</text:span></text:p>
            </table:table-cell>
            <table:table-cell office:value-type="string">
              <text:p text:style-name="InstTableCell"><text:span>R$ 4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82</text:span></text:p>
            </table:table-cell>
            <table:table-cell office:value-type="string">
              <text:p text:style-name="InstTableCellJustified"><text:span>IMPRESSORA MULTIFUNCIONAL HP -</text:span></text:p>
              <text:p text:style-name="Standard"/>
              <text:p text:style-name="InstTableCellJustified"><text:span>OFFICEJET PRO 7740 - A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7/2018</text:span></text:p>
            </table:table-cell>
            <table:table-cell office:value-type="string">
              <text:p text:style-name="InstTableCell"><text:span>R$ 3.0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81</text:span></text:p>
            </table:table-cell>
            <table:table-cell office:value-type="string">
              <text:p text:style-name="InstTableCellJustified"><text:span>IMPRESSORA MULTIFUNCIONAL HP -</text:span></text:p>
              <text:p text:style-name="Standard"/>
              <text:p text:style-name="InstTableCellJustified"><text:span>OFFICEJET PRO 7740 - A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7/2018</text:span></text:p>
            </table:table-cell>
            <table:table-cell office:value-type="string">
              <text:p text:style-name="InstTableCell"><text:span>R$ 3.0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9</text:span></text:p>
            </table:table-cell>
            <table:table-cell office:value-type="string">
              <text:p text:style-name="InstTableCellJustified"><text:span>MONITOR FULL HD LED - SAMSUN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7/2018</text:span></text:p>
            </table:table-cell>
            <table:table-cell office:value-type="string">
              <text:p text:style-name="InstTableCell"><text:span>R$ 86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8</text:span></text:p>
            </table:table-cell>
            <table:table-cell office:value-type="string">
              <text:p text:style-name="InstTableCellJustified"><text:span>MONITOR FULL HD LED - SAMSUN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7/2018</text:span></text:p>
            </table:table-cell>
            <table:table-cell office:value-type="string">
              <text:p text:style-name="InstTableCell"><text:span>R$ 86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7</text:span></text:p>
            </table:table-cell>
            <table:table-cell office:value-type="string">
              <text:p text:style-name="InstTableCellJustified"><text:span>MONITOR FULL HD LED - SAMSUN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7/2018</text:span></text:p>
            </table:table-cell>
            <table:table-cell office:value-type="string">
              <text:p text:style-name="InstTableCell"><text:span>R$ 86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6</text:span></text:p>
            </table:table-cell>
            <table:table-cell office:value-type="string">
              <text:p text:style-name="InstTableCellJustified"><text:span>MONITOR FULL HD LED - SAMSUN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7/2018</text:span></text:p>
            </table:table-cell>
            <table:table-cell office:value-type="string">
              <text:p text:style-name="InstTableCell"><text:span>R$ 86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5</text:span></text:p>
            </table:table-cell>
            <table:table-cell office:value-type="string">
              <text:p text:style-name="InstTableCellJustified"><text:span>MONITOR FULL HD LED - SAMSUN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7/2018</text:span></text:p>
            </table:table-cell>
            <table:table-cell office:value-type="string">
              <text:p text:style-name="InstTableCell"><text:span>R$ 86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3</text:span></text:p>
            </table:table-cell>
            <table:table-cell office:value-type="string">
              <text:p text:style-name="InstTableCellJustified"><text:span>SUPORTE DE MONITOR ARTICULÁVEL</text:span></text:p>
              <text:p text:style-name="Standard"/>
              <text:p text:style-name="InstTableCellJustified"><text:span>- MARCA MULTIVISÃO -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7/2018</text:span></text:p>
            </table:table-cell>
            <table:table-cell office:value-type="string">
              <text:p text:style-name="InstTableCell"><text:span>R$ 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2</text:span></text:p>
            </table:table-cell>
            <table:table-cell office:value-type="string">
              <text:p text:style-name="InstTableCellJustified"><text:span>SUPORTE DE MONITOR ARTICULÁVEL</text:span></text:p>
              <text:p text:style-name="Standard"/>
              <text:p text:style-name="InstTableCellJustified"><text:span>- MARCA MULTIVISÃO -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7/2018</text:span></text:p>
            </table:table-cell>
            <table:table-cell office:value-type="string">
              <text:p text:style-name="InstTableCell"><text:span>R$ 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1</text:span></text:p>
            </table:table-cell>
            <table:table-cell office:value-type="string">
              <text:p text:style-name="InstTableCellJustified"><text:span>SUPORTE DE MONITOR ARTICULÁVEL</text:span></text:p>
              <text:p text:style-name="Standard"/>
              <text:p text:style-name="InstTableCellJustified"><text:span>- MARCA MULTIVISÃO -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7/2018</text:span></text:p>
            </table:table-cell>
            <table:table-cell office:value-type="string">
              <text:p text:style-name="InstTableCell"><text:span>R$ 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0</text:span></text:p>
            </table:table-cell>
            <table:table-cell office:value-type="string">
              <text:p text:style-name="InstTableCellJustified"><text:span>SUPORTE DE MONITOR ARTICULÁVEL</text:span></text:p>
              <text:p text:style-name="Standard"/>
              <text:p text:style-name="InstTableCellJustified"><text:span>- MARCA MULTIVISÃO -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7/2018</text:span></text:p>
            </table:table-cell>
            <table:table-cell office:value-type="string">
              <text:p text:style-name="InstTableCell"><text:span>R$ 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9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8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7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6 -GABINETE</text:span></text:p>
              <text:p text:style-name="Standard"/>
              <text:p text:style-name="InstTableCellJustified"><text:span>DA PRESIDÊNC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6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4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3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2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1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0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9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2 -SALA DO</text:span></text:p>
              <text:p text:style-name="Standard"/>
              <text:p text:style-name="InstTableCellJustified"><text:span>MEMORIAL-ASSESSORIA</text:span></text:p>
              <text:p text:style-name="Standard"/>
              <text:p text:style-name="InstTableCellJustified"><text:span>DE COMUNICAÇÕ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8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7</text:span></text:p>
            </table:table-cell>
            <table:table-cell office:value-type="string">
              <text:p text:style-name="InstTableCellJustified"><text:span>MÁQUINA DE CORTAR GRAMA - A</text:span></text:p>
              <text:p text:style-name="Standard"/>
              <text:p text:style-name="InstTableCellJustified"><text:span>GASOLINA -MARCA TOYHAM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3/2018</text:span></text:p>
            </table:table-cell>
            <table:table-cell office:value-type="string">
              <text:p text:style-name="InstTableCell"><text:span>R$ 1.4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6</text:span></text:p>
            </table:table-cell>
            <table:table-cell office:value-type="string">
              <text:p text:style-name="InstTableCellJustified"><text:span>APARELHO DE DVR PARA CAMERAS</text:span></text:p>
              <text:p text:style-name="Standard"/>
              <text:p text:style-name="InstTableCellJustified"><text:span>DE CIRCUITO - 16 CANAIS -WD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02/2018</text:span></text:p>
            </table:table-cell>
            <table:table-cell office:value-type="string">
              <text:p text:style-name="InstTableCell"><text:span>R$ 7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5</text:span></text:p>
            </table:table-cell>
            <table:table-cell office:value-type="string">
              <text:p text:style-name="InstTableCellJustified"><text:span>MESA CINZA EM L COM GAVETAS E</text:span></text:p>
              <text:p text:style-name="Standard"/>
              <text:p text:style-name="InstTableCellJustified"><text:span>CONEXÃO ARREDOND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1/2018</text:span></text:p>
            </table:table-cell>
            <table:table-cell office:value-type="string">
              <text:p text:style-name="InstTableCell"><text:span>R$ 3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2</text:span></text:p>
            </table:table-cell>
            <table:table-cell office:value-type="string">
              <text:p text:style-name="InstTableCellJustified"><text:span>CADEIRA EXECUTIVA GIRATÓRIA</text:span></text:p>
              <text:p text:style-name="Standard"/>
              <text:p text:style-name="InstTableCellJustified"><text:span>COR PRE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7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1</text:span></text:p>
            </table:table-cell>
            <table:table-cell office:value-type="string">
              <text:p text:style-name="InstTableCellJustified"><text:span>MESA CINZA EM L COM GAVETAS E</text:span></text:p>
              <text:p text:style-name="Standard"/>
              <text:p text:style-name="InstTableCellJustified"><text:span>CONEXÃO ARREDOND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7</text:span></text:p>
            </table:table-cell>
            <table:table-cell office:value-type="string">
              <text:p text:style-name="InstTableCell"><text:span>R$ 3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0</text:span></text:p>
            </table:table-cell>
            <table:table-cell office:value-type="string">
              <text:p text:style-name="InstTableCellJustified"><text:span>COMPUTADOR DE MESA COMPACTO HP</text:span></text:p>
              <text:p text:style-name="Standard"/>
              <text:p text:style-name="InstTableCellJustified"><text:span>HP MINI CORE - HD 500 GB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0 - CHEFIA DE</text:span></text:p>
              <text:p text:style-name="Standard"/>
              <text:p text:style-name="InstTableCellJustified"><text:span>GABINETE DA</text:span></text:p>
              <text:p text:style-name="Standard"/>
              <text:p text:style-name="InstTableCellJustified"><text:span>PRESIDENCIA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1/2017</text:span></text:p>
            </table:table-cell>
            <table:table-cell office:value-type="string">
              <text:p text:style-name="InstTableCell"><text:span>R$ 3.2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9</text:span></text:p>
            </table:table-cell>
            <table:table-cell office:value-type="string">
              <text:p text:style-name="InstTableCellJustified"><text:span>COMPUTADOR DE MESA COMPACTO HP</text:span></text:p>
              <text:p text:style-name="Standard"/>
              <text:p text:style-name="InstTableCellJustified"><text:span>HP MINI CORE - HD 500 GB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1/2017</text:span></text:p>
            </table:table-cell>
            <table:table-cell office:value-type="string">
              <text:p text:style-name="InstTableCell"><text:span>R$ 3.2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6</text:span></text:p>
            </table:table-cell>
            <table:table-cell office:value-type="string">
              <text:p text:style-name="InstTableCellJustified"><text:span>PC/SOFTWARE PARA BLOQUEIO DE</text:span></text:p>
              <text:p text:style-name="Standard"/>
              <text:p text:style-name="InstTableCellJustified"><text:span>INTERNET (BLOQKBIT)</text:span></text:p>
            </table:table-cell>
            <table:table-cell office:value-type="string">
              <text:p text:style-name="InstTableCellJustified"><text:span>—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7/2017</text:span></text:p>
            </table:table-cell>
            <table:table-cell office:value-type="string">
              <text:p text:style-name="InstTableCell"><text:span>R$ 7.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5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4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3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2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1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0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39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38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37</text:span></text:p>
            </table:table-cell>
            <table:table-cell office:value-type="string">
              <text:p text:style-name="InstTableCellJustified"><text:span>MESA COMPLEMENTO 1 X 0,60 COR</text:span></text:p>
              <text:p text:style-name="Standard"/>
              <text:p text:style-name="InstTableCellJustified"><text:span>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3/2017</text:span></text:p>
            </table:table-cell>
            <table:table-cell office:value-type="string">
              <text:p text:style-name="InstTableCell"><text:span>R$ 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36</text:span></text:p>
            </table:table-cell>
            <table:table-cell office:value-type="string">
              <text:p text:style-name="InstTableCellJustified"><text:span>PROJETOR ACER X117H 3.600</text:span></text:p>
              <text:p text:style-name="Standard"/>
              <text:p text:style-name="InstTableCellJustified"><text:span>LÚMENS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03/2017</text:span></text:p>
            </table:table-cell>
            <table:table-cell office:value-type="string">
              <text:p text:style-name="InstTableCell"><text:span>R$ 2.42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34</text:span></text:p>
            </table:table-cell>
            <table:table-cell office:value-type="string">
              <text:p text:style-name="InstTableCellJustified"><text:span>MESA COMPLEMENTO 1,20M MAIS</text:span></text:p>
              <text:p text:style-name="Standard"/>
              <text:p text:style-name="InstTableCellJustified"><text:span>CONEXAO ARREDOND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1/2017</text:span></text:p>
            </table:table-cell>
            <table:table-cell office:value-type="string">
              <text:p text:style-name="InstTableCell"><text:span>R$ 1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33</text:span></text:p>
            </table:table-cell>
            <table:table-cell office:value-type="string">
              <text:p text:style-name="InstTableCellJustified"><text:span>ESCRIVANINHA 1,20 COM 2</text:span></text:p>
              <text:p text:style-name="Standard"/>
              <text:p text:style-name="InstTableCellJustified"><text:span>GAVETAS NA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1/2017</text:span></text:p>
            </table:table-cell>
            <table:table-cell office:value-type="string">
              <text:p text:style-name="InstTableCell"><text:span>R$ 20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30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3.78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9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3.78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8</text:span></text:p>
            </table:table-cell>
            <table:table-cell office:value-type="string">
              <text:p text:style-name="InstTableCellJustified"><text:span>CÂMERA FULL HD - IR 25 METROS,</text:span></text:p>
              <text:p text:style-name="Standard"/>
              <text:p text:style-name="InstTableCellJustified"><text:span>2.MP -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1.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7</text:span></text:p>
            </table:table-cell>
            <table:table-cell office:value-type="string">
              <text:p text:style-name="InstTableCellJustified"><text:span>CÂMERA FULL HD - IR 25 METROS,</text:span></text:p>
              <text:p text:style-name="Standard"/>
              <text:p text:style-name="InstTableCellJustified"><text:span>2.MP -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1.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6</text:span></text:p>
            </table:table-cell>
            <table:table-cell office:value-type="string">
              <text:p text:style-name="InstTableCellJustified"><text:span>CÂMERA FULL HD - IR 25 METROS,</text:span></text:p>
              <text:p text:style-name="Standard"/>
              <text:p text:style-name="InstTableCellJustified"><text:span>2.MP -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1.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5</text:span></text:p>
            </table:table-cell>
            <table:table-cell office:value-type="string">
              <text:p text:style-name="InstTableCellJustified"><text:span>CÂMERA FULL HD - IR 25 METROS,</text:span></text:p>
              <text:p text:style-name="Standard"/>
              <text:p text:style-name="InstTableCellJustified"><text:span>2.MP -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1.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4</text:span></text:p>
            </table:table-cell>
            <table:table-cell office:value-type="string">
              <text:p text:style-name="InstTableCellJustified"><text:span>CÂMERA FULL HD - IR 25 METROS,</text:span></text:p>
              <text:p text:style-name="Standard"/>
              <text:p text:style-name="InstTableCellJustified"><text:span>2.MP -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1.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3</text:span></text:p>
            </table:table-cell>
            <table:table-cell office:value-type="string">
              <text:p text:style-name="InstTableCellJustified"><text:span>CÂMERA FULL HD - IR 25 METROS,</text:span></text:p>
              <text:p text:style-name="Standard"/>
              <text:p text:style-name="InstTableCellJustified"><text:span>2.MP -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1.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2</text:span></text:p>
            </table:table-cell>
            <table:table-cell office:value-type="string">
              <text:p text:style-name="InstTableCellJustified"><text:span>GATEWAY DE REDE SEM FIO COM 24</text:span></text:p>
              <text:p text:style-name="Standard"/>
              <text:p text:style-name="InstTableCellJustified"><text:span>DISPOSITIVOS DE PONTOS DE REDE</text:span></text:p>
              <text:p text:style-name="Standard"/>
              <text:p text:style-name="InstTableCellJustified"><text:span>PARA CAPTAÇÃO DE SINAL WI-FI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32.87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1</text:span></text:p>
            </table:table-cell>
            <table:table-cell office:value-type="string">
              <text:p text:style-name="InstTableCellJustified"><text:span>SWITCHT DE REDE - 24 PORTAS</text:span></text:p>
              <text:p text:style-name="Standard"/>
              <text:p text:style-name="InstTableCellJustified"><text:span>10/10/1000 MBPS RJ 45;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3.0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0</text:span></text:p>
            </table:table-cell>
            <table:table-cell office:value-type="string">
              <text:p text:style-name="InstTableCellJustified"><text:span>SWITCHT DE REDE - 24 PORTAS</text:span></text:p>
              <text:p text:style-name="Standard"/>
              <text:p text:style-name="InstTableCellJustified"><text:span>10/10/1000 MBPS RJ 45;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3.0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19</text:span></text:p>
            </table:table-cell>
            <table:table-cell office:value-type="string">
              <text:p text:style-name="InstTableCellJustified"><text:span>SWITCHT DE REDE - 24 PORTAS</text:span></text:p>
              <text:p text:style-name="Standard"/>
              <text:p text:style-name="InstTableCellJustified"><text:span>10/10/1000 MBPS RJ 45;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3.0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18</text:span></text:p>
            </table:table-cell>
            <table:table-cell office:value-type="string">
              <text:p text:style-name="InstTableCellJustified"><text:span>ESTAÇÃO DE TRABALHO - 3 MESAS</text:span></text:p>
              <text:p text:style-name="Standard"/>
              <text:p text:style-name="InstTableCellJustified"><text:span>DE 1,40 CADA COM 2 GAVETAS E</text:span></text:p>
              <text:p text:style-name="Standard"/>
              <text:p text:style-name="InstTableCellJustified"><text:span>DUAS DIVISÓRIAS C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2/2016</text:span></text:p>
            </table:table-cell>
            <table:table-cell office:value-type="string">
              <text:p text:style-name="InstTableCell"><text:span>R$ 1.8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66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ELGIN SPLIT CASSETE 36.0000</text:span></text:p>
              <text:p text:style-name="Standard"/>
              <text:p text:style-name="InstTableCellJustified"><text:span>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9 - SALA DE</text:span></text:p>
              <text:p text:style-name="Standard"/>
              <text:p text:style-name="InstTableCellJustified"><text:span>REUNIÃO/ PLENARINH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6/2016</text:span></text:p>
            </table:table-cell>
            <table:table-cell office:value-type="string">
              <text:p text:style-name="InstTableCell"><text:span>R$ 6.8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65</text:span></text:p>
            </table:table-cell>
            <table:table-cell office:value-type="string">
              <text:p text:style-name="InstTableCellJustified"><text:span>CAMERA DE VIGILANCIA HD-TVI</text:span></text:p>
              <text:p text:style-name="Standard"/>
              <text:p text:style-name="InstTableCellJustified"><text:span>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6/2016</text:span></text:p>
            </table:table-cell>
            <table:table-cell office:value-type="string">
              <text:p text:style-name="InstTableCell"><text:span>R$ 255,4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64</text:span></text:p>
            </table:table-cell>
            <table:table-cell office:value-type="string">
              <text:p text:style-name="InstTableCellJustified"><text:span>CAMERA DE VIGILANCIA HD-TVI</text:span></text:p>
              <text:p text:style-name="Standard"/>
              <text:p text:style-name="InstTableCellJustified"><text:span>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6/2016</text:span></text:p>
            </table:table-cell>
            <table:table-cell office:value-type="string">
              <text:p text:style-name="InstTableCell"><text:span>R$ 255,4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63</text:span></text:p>
            </table:table-cell>
            <table:table-cell office:value-type="string">
              <text:p text:style-name="InstTableCellJustified"><text:span>DVR PARA CAMERAS DE CIRCUITO-</text:span></text:p>
              <text:p text:style-name="Standard"/>
              <text:p text:style-name="InstTableCellJustified"><text:span>16 CANAIS COM HD SATA 1.0 TERA</text:span></text:p>
              <text:p text:style-name="Standard"/>
              <text:p text:style-name="InstTableCellJustified"><text:span>INTERNO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6/2016</text:span></text:p>
            </table:table-cell>
            <table:table-cell office:value-type="string">
              <text:p text:style-name="InstTableCell"><text:span>R$ 2.174,3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61</text:span></text:p>
            </table:table-cell>
            <table:table-cell office:value-type="string">
              <text:p text:style-name="InstTableCellJustified"><text:span>MAQUINA SOPRADORA - STHIL -</text:span></text:p>
              <text:p text:style-name="Standard"/>
              <text:p text:style-name="InstTableCellJustified"><text:span>MOD-G86 -P/VARRIÇÃ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2016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9</text:span></text:p>
            </table:table-cell>
            <table:table-cell office:value-type="string">
              <text:p text:style-name="InstTableCellJustified"><text:span>IMPRESSORA DE CHEQUE C/PORTA</text:span></text:p>
              <text:p text:style-name="Standard"/>
              <text:p text:style-name="InstTableCellJustified"><text:span>USB -MARCA BEMATECH -MODELO</text:span></text:p>
              <text:p text:style-name="Standard"/>
              <text:p text:style-name="InstTableCellJustified"><text:span>DP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03/2016</text:span></text:p>
            </table:table-cell>
            <table:table-cell office:value-type="string">
              <text:p text:style-name="InstTableCell"><text:span>R$ 1.58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60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TIPO SPLIT -MARCA PHILCO -</text:span></text:p>
              <text:p text:style-name="Standard"/>
              <text:p text:style-name="InstTableCellJustified"><text:span>12.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5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3/2016</text:span></text:p>
            </table:table-cell>
            <table:table-cell office:value-type="string">
              <text:p text:style-name="InstTableCell"><text:span>R$ 1.0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6</text:span></text:p>
            </table:table-cell>
            <table:table-cell office:value-type="string">
              <text:p text:style-name="InstTableCellJustified"><text:span>PURIFICADOR FR-600 SPECIALE</text:span></text:p>
              <text:p text:style-name="Standard"/>
              <text:p text:style-name="InstTableCellJustified"><text:span>BRANC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49 - RECEPÇÃO</text:span></text:p>
              <text:p text:style-name="Standard"/>
              <text:p text:style-name="InstTableCellJustified"><text:span>DO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1/2016</text:span></text:p>
            </table:table-cell>
            <table:table-cell office:value-type="string">
              <text:p text:style-name="InstTableCell"><text:span>R$ 7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5</text:span></text:p>
            </table:table-cell>
            <table:table-cell office:value-type="string">
              <text:p text:style-name="InstTableCellJustified"><text:span>PURIFICADOR FR-600 SPECIALE</text:span></text:p>
              <text:p text:style-name="Standard"/>
              <text:p text:style-name="InstTableCellJustified"><text:span>BRANC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1/2016</text:span></text:p>
            </table:table-cell>
            <table:table-cell office:value-type="string">
              <text:p text:style-name="InstTableCell"><text:span>R$ 7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6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LASER JET HP M246DW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12/2015</text:span></text:p>
            </table:table-cell>
            <table:table-cell office:value-type="string">
              <text:p text:style-name="InstTableCell"><text:span>R$ 2.0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5</text:span></text:p>
            </table:table-cell>
            <table:table-cell office:value-type="string">
              <text:p text:style-name="InstTableCellJustified"><text:span>IMPRESSORA MULTIFUNCIONAL HP</text:span></text:p>
              <text:p text:style-name="Standard"/>
              <text:p text:style-name="InstTableCellJustified"><text:span>OFFICEJET PRO 276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12/2015</text:span></text:p>
            </table:table-cell>
            <table:table-cell office:value-type="string">
              <text:p text:style-name="InstTableCell"><text:span>R$ 2.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4</text:span></text:p>
            </table:table-cell>
            <table:table-cell office:value-type="string">
              <text:p text:style-name="InstTableCellJustified"><text:span>IMPRESSORA JATO DE TINTA</text:span></text:p>
              <text:p text:style-name="Standard"/>
              <text:p text:style-name="InstTableCellJustified"><text:span>MULTIFUNCIONAL HP OFFICEJET</text:span></text:p>
              <text:p text:style-name="Standard"/>
              <text:p text:style-name="InstTableCellJustified"><text:span>7612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12/2015</text:span></text:p>
            </table:table-cell>
            <table:table-cell office:value-type="string">
              <text:p text:style-name="InstTableCell"><text:span>R$ 1.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3</text:span></text:p>
            </table:table-cell>
            <table:table-cell office:value-type="string">
              <text:p text:style-name="InstTableCellJustified"><text:span>NOBREAK SENIUM WIDE SW3200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12/2015</text:span></text:p>
            </table:table-cell>
            <table:table-cell office:value-type="string">
              <text:p text:style-name="InstTableCell"><text:span>R$ 3.3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33</text:span></text:p>
            </table:table-cell>
            <table:table-cell office:value-type="string">
              <text:p text:style-name="InstTableCellJustified"><text:span>COMPUTADOR HP DESKTOP MINI 8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5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R$ 4.228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32</text:span></text:p>
            </table:table-cell>
            <table:table-cell office:value-type="string">
              <text:p text:style-name="InstTableCellJustified"><text:span>COMPUTADOR HP DESKTOP MINI 8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R$ 4.228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31</text:span></text:p>
            </table:table-cell>
            <table:table-cell office:value-type="string">
              <text:p text:style-name="InstTableCellJustified"><text:span>COMPUTADOR HP DESKTOP MINI 8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R$ 4.228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30</text:span></text:p>
            </table:table-cell>
            <table:table-cell office:value-type="string">
              <text:p text:style-name="InstTableCellJustified"><text:span>COMPUTADOR HP DESKTOP MINI 8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R$ 4.228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9</text:span></text:p>
            </table:table-cell>
            <table:table-cell office:value-type="string">
              <text:p text:style-name="InstTableCellJustified"><text:span>COMPUTADOR HP DESKTOP MINI 8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R$ 4.228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8</text:span></text:p>
            </table:table-cell>
            <table:table-cell office:value-type="string">
              <text:p text:style-name="InstTableCellJustified"><text:span>COMPUTADOR HP DESKTOP MINI 8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R$ 4.228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7</text:span></text:p>
            </table:table-cell>
            <table:table-cell office:value-type="string">
              <text:p text:style-name="InstTableCellJustified"><text:span>COMPUTADOR HP DESKTOP MINI 8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R$ 4.228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4</text:span></text:p>
            </table:table-cell>
            <table:table-cell office:value-type="string">
              <text:p text:style-name="InstTableCellJustified"><text:span>MONITOR LED PHILIPS 20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3</text:span></text:p>
            </table:table-cell>
            <table:table-cell office:value-type="string">
              <text:p text:style-name="InstTableCellJustified"><text:span>MONITOR LED PHILIPS 20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2</text:span></text:p>
            </table:table-cell>
            <table:table-cell office:value-type="string">
              <text:p text:style-name="InstTableCellJustified"><text:span>MONITOR LED PHILIPS 20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1</text:span></text:p>
            </table:table-cell>
            <table:table-cell office:value-type="string">
              <text:p text:style-name="InstTableCellJustified"><text:span>MONITOR LED PHILIPS 20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9 -SALA DO</text:span></text:p>
              <text:p text:style-name="Standard"/>
              <text:p text:style-name="InstTableCellJustified"><text:span>ARQUIVO CENTRAL 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0</text:span></text:p>
            </table:table-cell>
            <table:table-cell office:value-type="string">
              <text:p text:style-name="InstTableCellJustified"><text:span>MONITOR LED PHILIPS 20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48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LASER HP M127FN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1.19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45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LASER HP M127FN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1.19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40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LASER HP M127FN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1.19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39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LASER HP M127FN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1.19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35</text:span></text:p>
            </table:table-cell>
            <table:table-cell office:value-type="string">
              <text:p text:style-name="InstTableCellJustified"><text:span>MESA OPERADORA DIGITAL (PC)</text:span></text:p>
              <text:p text:style-name="Standard"/>
              <text:p text:style-name="InstTableCellJustified"><text:span>COM TERMINAL DIGITA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R$ 414,0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8</text:span></text:p>
            </table:table-cell>
            <table:table-cell office:value-type="string">
              <text:p text:style-name="InstTableCellJustified"><text:span>LENTE NIKON DX 18-20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R$ 4.3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1</text:span></text:p>
            </table:table-cell>
            <table:table-cell office:value-type="string">
              <text:p text:style-name="InstTableCellJustified"><text:span>HD 1TB SDD (AGREGADO AO PC</text:span></text:p>
              <text:p text:style-name="Standard"/>
              <text:p text:style-name="InstTableCellJustified"><text:span>BP-1804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2/2015</text:span></text:p>
            </table:table-cell>
            <table:table-cell office:value-type="string">
              <text:p text:style-name="InstTableCell"><text:span>R$ 3.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0</text:span></text:p>
            </table:table-cell>
            <table:table-cell office:value-type="string">
              <text:p text:style-name="InstTableCellJustified"><text:span>HD 1TB SDD - (AGREGADO AO PC-</text:span></text:p>
              <text:p text:style-name="Standard"/>
              <text:p text:style-name="InstTableCellJustified"><text:span>BP-2032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2/2015</text:span></text:p>
            </table:table-cell>
            <table:table-cell office:value-type="string">
              <text:p text:style-name="InstTableCell"><text:span>R$ 3.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7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6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5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4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3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2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1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0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09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08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07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06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05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04</text:span></text:p>
            </table:table-cell>
            <table:table-cell office:value-type="string">
              <text:p text:style-name="InstTableCellJustified"><text:span>RACK C/FONTE DE ALIMENTAÇÃO</text:span></text:p>
              <text:p text:style-name="Standard"/>
              <text:p text:style-name="InstTableCellJustified"><text:span>PARA CÂMERAS DE MONITORAMENT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5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03</text:span></text:p>
            </table:table-cell>
            <table:table-cell office:value-type="string">
              <text:p text:style-name="InstTableCellJustified"><text:span>CAIXA DE SOM AMBIENTE - TCZZ</text:span></text:p>
              <text:p text:style-name="Standard"/>
              <text:p text:style-name="InstTableCellJustified"><text:span>-COM POTENCIOMETR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11/2015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99</text:span></text:p>
            </table:table-cell>
            <table:table-cell office:value-type="string">
              <text:p text:style-name="InstTableCellJustified"><text:span>CAIXA DE SOM AMBIENTE - TCZZ</text:span></text:p>
              <text:p text:style-name="Standard"/>
              <text:p text:style-name="InstTableCellJustified"><text:span>-COM POTENCIOMETR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11/2015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89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9000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0/2015</text:span></text:p>
            </table:table-cell>
            <table:table-cell office:value-type="string">
              <text:p text:style-name="InstTableCell"><text:span>R$ 1.1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88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9000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0/2015</text:span></text:p>
            </table:table-cell>
            <table:table-cell office:value-type="string">
              <text:p text:style-name="InstTableCell"><text:span>R$ 1.1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64</text:span></text:p>
            </table:table-cell>
            <table:table-cell office:value-type="string">
              <text:p text:style-name="InstTableCellJustified"><text:span>RADIO TELECOMUNICADOR</text:span></text:p>
              <text:p text:style-name="Standard"/>
              <text:p text:style-name="InstTableCellJustified"><text:span>INTELBRAS TWIN 9,6 PRETO COM</text:span></text:p>
              <text:p text:style-name="Standard"/>
              <text:p text:style-name="InstTableCellJustified"><text:span>VISOR ILUMINAD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7/2015</text:span></text:p>
            </table:table-cell>
            <table:table-cell office:value-type="string">
              <text:p text:style-name="InstTableCell"><text:span>R$ 4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63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62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61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60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9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8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7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6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5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4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3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2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1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0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9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8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7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6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5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4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1</text:span></text:p>
            </table:table-cell>
            <table:table-cell office:value-type="string">
              <text:p text:style-name="InstTableCellJustified"><text:span>TV LED 40" HD SAMSUNG PRET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5/2015</text:span></text:p>
            </table:table-cell>
            <table:table-cell office:value-type="string">
              <text:p text:style-name="InstTableCell"><text:span>R$ 1.3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0</text:span></text:p>
            </table:table-cell>
            <table:table-cell office:value-type="string">
              <text:p text:style-name="InstTableCellJustified"><text:span>CADEIRA GIRATÓRIA TECIDO</text:span></text:p>
              <text:p text:style-name="Standard"/>
              <text:p text:style-name="InstTableCellJustified"><text:span>VERMELHA - CERANTOL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4/2015</text:span></text:p>
            </table:table-cell>
            <table:table-cell office:value-type="string">
              <text:p text:style-name="InstTableCell"><text:span>R$ 1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9</text:span></text:p>
            </table:table-cell>
            <table:table-cell office:value-type="string">
              <text:p text:style-name="InstTableCellJustified"><text:span>CADEIRA GIRATÓRIA TECIDO PRETA</text:span></text:p>
              <text:p text:style-name="Standard"/>
              <text:p text:style-name="InstTableCellJustified"><text:span>(REFORMADA) - CERANTOL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4/2015</text:span></text:p>
            </table:table-cell>
            <table:table-cell office:value-type="string">
              <text:p text:style-name="InstTableCell"><text:span>R$ 1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8</text:span></text:p>
            </table:table-cell>
            <table:table-cell office:value-type="string">
              <text:p text:style-name="InstTableCellJustified"><text:span>GAVETEIRO VOLANTE COM DUAS</text:span></text:p>
              <text:p text:style-name="Standard"/>
              <text:p text:style-name="InstTableCellJustified"><text:span>GAVETAS PARA PASTA SUSPENSA</text:span></text:p>
              <text:p text:style-name="Standard"/>
              <text:p text:style-name="InstTableCellJustified"><text:span>COR BEGE - CEMAW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3/2015</text:span></text:p>
            </table:table-cell>
            <table:table-cell office:value-type="string">
              <text:p text:style-name="InstTableCell"><text:span>R$ 2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7</text:span></text:p>
            </table:table-cell>
            <table:table-cell office:value-type="string">
              <text:p text:style-name="InstTableCellJustified"><text:span>GAVETEIRO VOLANTE COM DUAS</text:span></text:p>
              <text:p text:style-name="Standard"/>
              <text:p text:style-name="InstTableCellJustified"><text:span>GAVETAS PARA PASTA SUSPENSA</text:span></text:p>
              <text:p text:style-name="Standard"/>
              <text:p text:style-name="InstTableCellJustified"><text:span>COR BEGE - CEMAW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3/2015</text:span></text:p>
            </table:table-cell>
            <table:table-cell office:value-type="string">
              <text:p text:style-name="InstTableCell"><text:span>R$ 2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6</text:span></text:p>
            </table:table-cell>
            <table:table-cell office:value-type="string">
              <text:p text:style-name="InstTableCellJustified"><text:span>MESA MICRO PARA IMPRESSO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03/2015</text:span></text:p>
            </table:table-cell>
            <table:table-cell office:value-type="string">
              <text:p text:style-name="InstTableCell"><text:span>R$ 10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5</text:span></text:p>
            </table:table-cell>
            <table:table-cell office:value-type="string">
              <text:p text:style-name="InstTableCellJustified"><text:span>MESA 1X55X600X750 MM COM 2</text:span></text:p>
              <text:p text:style-name="Standard"/>
              <text:p text:style-name="InstTableCellJustified"><text:span>GAVETAS - CEMAWE PLA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03/2015</text:span></text:p>
            </table:table-cell>
            <table:table-cell office:value-type="string">
              <text:p text:style-name="InstTableCell"><text:span>R$ 3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4</text:span></text:p>
            </table:table-cell>
            <table:table-cell office:value-type="string">
              <text:p text:style-name="InstTableCellJustified"><text:span>MESA TIPO BAIA (CALL CENTER)</text:span></text:p>
              <text:p text:style-name="Standard"/>
              <text:p text:style-name="InstTableCellJustified"><text:span>PARA 2 LUGARES COR CINZA -</text:span></text:p>
              <text:p text:style-name="Standard"/>
              <text:p text:style-name="InstTableCellJustified"><text:span>GIOBE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3/2015</text:span></text:p>
            </table:table-cell>
            <table:table-cell office:value-type="string">
              <text:p text:style-name="InstTableCell"><text:span>R$ 35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3</text:span></text:p>
            </table:table-cell>
            <table:table-cell office:value-type="string">
              <text:p text:style-name="InstTableCellJustified"><text:span>SUPORTE PARA CPU COM RODINHA</text:span></text:p>
              <text:p text:style-name="Standard"/>
              <text:p text:style-name="InstTableCellJustified"><text:span>COR CINZA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2/2015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2</text:span></text:p>
            </table:table-cell>
            <table:table-cell office:value-type="string">
              <text:p text:style-name="InstTableCellJustified"><text:span>SUPORTE PARA CPU COM RODINHA</text:span></text:p>
              <text:p text:style-name="Standard"/>
              <text:p text:style-name="InstTableCellJustified"><text:span>COR CINZA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2/2015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1</text:span></text:p>
            </table:table-cell>
            <table:table-cell office:value-type="string">
              <text:p text:style-name="InstTableCellJustified"><text:span>SUPORTE PARA CPU COM RODINHA</text:span></text:p>
              <text:p text:style-name="Standard"/>
              <text:p text:style-name="InstTableCellJustified"><text:span>COR CINZA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2/2015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0</text:span></text:p>
            </table:table-cell>
            <table:table-cell office:value-type="string">
              <text:p text:style-name="InstTableCellJustified"><text:span>SUPORTE PARA CPU COM RODINHA</text:span></text:p>
              <text:p text:style-name="Standard"/>
              <text:p text:style-name="InstTableCellJustified"><text:span>COR CINZA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2/2015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29</text:span></text:p>
            </table:table-cell>
            <table:table-cell office:value-type="string">
              <text:p text:style-name="InstTableCellJustified"><text:span>REFRIGERADOR VERTICAL COM</text:span></text:p>
              <text:p text:style-name="Standard"/>
              <text:p text:style-name="InstTableCellJustified"><text:span>PORTA DE VIDRO TEMPERADO 110</text:span></text:p>
              <text:p text:style-name="Standard"/>
              <text:p text:style-name="InstTableCellJustified"><text:span>VOLTS COR BRANC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19 - SALA DE</text:span></text:p>
              <text:p text:style-name="Standard"/>
              <text:p text:style-name="InstTableCellJustified"><text:span>REUNIÃO/ PLENARINH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2/2015</text:span></text:p>
            </table:table-cell>
            <table:table-cell office:value-type="string">
              <text:p text:style-name="InstTableCell"><text:span>R$ 2.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28</text:span></text:p>
            </table:table-cell>
            <table:table-cell office:value-type="string">
              <text:p text:style-name="InstTableCellJustified"><text:span>MONITOR LED 19,5" L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2/2015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27</text:span></text:p>
            </table:table-cell>
            <table:table-cell office:value-type="string">
              <text:p text:style-name="InstTableCellJustified"><text:span>MONITOR LED 19,5" L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2/2015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23</text:span></text:p>
            </table:table-cell>
            <table:table-cell office:value-type="string">
              <text:p text:style-name="InstTableCellJustified"><text:span>SUPORTE DE CPU COM RODINHA</text:span></text:p>
              <text:p text:style-name="Standard"/>
              <text:p text:style-name="InstTableCellJustified"><text:span>AZU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2/2015</text:span></text:p>
            </table:table-cell>
            <table:table-cell office:value-type="string">
              <text:p text:style-name="InstTableCell"><text:span>R$ 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21</text:span></text:p>
            </table:table-cell>
            <table:table-cell office:value-type="string">
              <text:p text:style-name="InstTableCellJustified"><text:span>MESA EM L COM CONEXÃO, TECLADO</text:span></text:p>
              <text:p text:style-name="Standard"/>
              <text:p text:style-name="InstTableCellJustified"><text:span>RETRÁTIL E GAVETEIRO COR AZUL</text:span></text:p>
              <text:p text:style-name="Standard"/>
              <text:p text:style-name="InstTableCellJustified"><text:span>- LAR DEL PLA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2/2015</text:span></text:p>
            </table:table-cell>
            <table:table-cell office:value-type="string">
              <text:p text:style-name="InstTableCell"><text:span>R$ 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9</text:span></text:p>
            </table:table-cell>
            <table:table-cell office:value-type="string">
              <text:p text:style-name="InstTableCellJustified"><text:span>CONJUNTO ACESSORIO CAMERA</text:span></text:p>
              <text:p text:style-name="Standard"/>
              <text:p text:style-name="InstTableCellJustified"><text:span>NIKON (BOLSA+FLASH NIKON</text:span></text:p>
              <text:p text:style-name="Standard"/>
              <text:p text:style-name="InstTableCellJustified"><text:span>SB-700+MEMÓRIA 16GB)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12/2014</text:span></text:p>
            </table:table-cell>
            <table:table-cell office:value-type="string">
              <text:p text:style-name="InstTableCell"><text:span>R$ 1.9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20</text:span></text:p>
            </table:table-cell>
            <table:table-cell office:value-type="string">
              <text:p text:style-name="InstTableCellJustified"><text:span>RELÓGIO DE PONTO DE VIGI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2/2014</text:span></text:p>
            </table:table-cell>
            <table:table-cell office:value-type="string">
              <text:p text:style-name="InstTableCell"><text:span>R$ 8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6</text:span></text:p>
            </table:table-cell>
            <table:table-cell office:value-type="string">
              <text:p text:style-name="InstTableCellJustified"><text:span>CÂMERA DIGITAL MARCA: NIKON</text:span></text:p>
              <text:p text:style-name="Standard"/>
              <text:p text:style-name="InstTableCellJustified"><text:span>COOLPIX -MOD-DSL-D320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2/2014</text:span></text:p>
            </table:table-cell>
            <table:table-cell office:value-type="string">
              <text:p text:style-name="InstTableCell"><text:span>R$ 2.05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06</text:span></text:p>
            </table:table-cell>
            <table:table-cell office:value-type="string">
              <text:p text:style-name="InstTableCellJustified"><text:span>NOBREAK EXTERNO P/RELOGIO</text:span></text:p>
              <text:p text:style-name="Standard"/>
              <text:p text:style-name="InstTableCellJustified"><text:span>PON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7 - CORREDOR</text:span></text:p>
              <text:p text:style-name="Standard"/>
              <text:p text:style-name="InstTableCellJustified"><text:span>ALA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1/2014</text:span></text:p>
            </table:table-cell>
            <table:table-cell office:value-type="string">
              <text:p text:style-name="InstTableCell"><text:span>R$ 7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5</text:span></text:p>
            </table:table-cell>
            <table:table-cell office:value-type="string">
              <text:p text:style-name="InstTableCellJustified"><text:span>DVR PARA CAMERAS DE CIRCUITO</text:span></text:p>
              <text:p text:style-name="Standard"/>
              <text:p text:style-name="InstTableCellJustified"><text:span>16 CANAI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R$ 9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4</text:span></text:p>
            </table:table-cell>
            <table:table-cell office:value-type="string">
              <text:p text:style-name="InstTableCellJustified"><text:span>CÂMERA DE VIGILÂNCIA -\-MARCA</text:span></text:p>
              <text:p text:style-name="Standard"/>
              <text:p text:style-name="InstTableCellJustified"><text:span>SONY- INFRARED IR25 -800</text:span></text:p>
              <text:p text:style-name="Standard"/>
              <text:p text:style-name="InstTableCellJustified"><text:span>LINHAS 25 M ALCANCE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3</text:span></text:p>
            </table:table-cell>
            <table:table-cell office:value-type="string">
              <text:p text:style-name="InstTableCellJustified"><text:span>CÂMERA DE VIGILÂNCIA -\-MARCA</text:span></text:p>
              <text:p text:style-name="Standard"/>
              <text:p text:style-name="InstTableCellJustified"><text:span>SONY- INFRARED IR25 -800</text:span></text:p>
              <text:p text:style-name="Standard"/>
              <text:p text:style-name="InstTableCellJustified"><text:span>LINHAS 25 M ALCANCE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2</text:span></text:p>
            </table:table-cell>
            <table:table-cell office:value-type="string">
              <text:p text:style-name="InstTableCellJustified"><text:span>CÂMERA DE VIGILÂNCIA -\-MARCA</text:span></text:p>
              <text:p text:style-name="Standard"/>
              <text:p text:style-name="InstTableCellJustified"><text:span>SONY- INFRARED IR25 -800</text:span></text:p>
              <text:p text:style-name="Standard"/>
              <text:p text:style-name="InstTableCellJustified"><text:span>LINHAS 25 M ALCANCE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R$ 166,66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0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-12000 BTUS - MASRCA</text:span></text:p>
              <text:p text:style-name="Standard"/>
              <text:p text:style-name="InstTableCellJustified"><text:span>MIDE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R$ 1.01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09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-9000 BTUS - MASRCA</text:span></text:p>
              <text:p text:style-name="Standard"/>
              <text:p text:style-name="InstTableCellJustified"><text:span>MIDE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R$ 90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08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-9000 BTUS - MASRCA</text:span></text:p>
              <text:p text:style-name="Standard"/>
              <text:p text:style-name="InstTableCellJustified"><text:span>MIDE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R$ 90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1</text:span></text:p>
            </table:table-cell>
            <table:table-cell office:value-type="string">
              <text:p text:style-name="InstTableCellJustified"><text:span>RADIO COM AMPLIFICADOR</text:span></text:p>
              <text:p text:style-name="Standard"/>
              <text:p text:style-name="InstTableCellJustified"><text:span>P/SISTEMA DE SOM AMBIENTE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2014</text:span></text:p>
            </table:table-cell>
            <table:table-cell office:value-type="string">
              <text:p text:style-name="InstTableCell"><text:span>R$ 63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04</text:span></text:p>
            </table:table-cell>
            <table:table-cell office:value-type="string">
              <text:p text:style-name="InstTableCellJustified"><text:span>TV LED - 51 POL. MARCA:</text:span></text:p>
              <text:p text:style-name="Standard"/>
              <text:p text:style-name="InstTableCellJustified"><text:span>SAMSUNG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0/2014</text:span></text:p>
            </table:table-cell>
            <table:table-cell office:value-type="string">
              <text:p text:style-name="InstTableCell"><text:span>R$ 1.6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02</text:span></text:p>
            </table:table-cell>
            <table:table-cell office:value-type="string">
              <text:p text:style-name="InstTableCellJustified"><text:span>RACK DE METAL COM FONTE DE</text:span></text:p>
              <text:p text:style-name="Standard"/>
              <text:p text:style-name="InstTableCellJustified"><text:span>ALIMENTAÇÃO -SISTEMA DE</text:span></text:p>
              <text:p text:style-name="Standard"/>
              <text:p text:style-name="InstTableCellJustified"><text:span>CAMERAS DE VIGILANC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8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01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00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9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8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7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6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5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4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3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1</text:span></text:p>
            </table:table-cell>
            <table:table-cell office:value-type="string">
              <text:p text:style-name="InstTableCellJustified"><text:span>CADEIRA GIRATÓRIA - C/APOIO DE</text:span></text:p>
              <text:p text:style-name="Standard"/>
              <text:p text:style-name="InstTableCellJustified"><text:span>BRAÇO -VERMELHA = ITAFLEX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9/2014</text:span></text:p>
            </table:table-cell>
            <table:table-cell office:value-type="string">
              <text:p text:style-name="InstTableCell"><text:span>R$ 17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0</text:span></text:p>
            </table:table-cell>
            <table:table-cell office:value-type="string">
              <text:p text:style-name="InstTableCellJustified"><text:span>BEBEDOURO INOX P/GALÃO DE 20 L</text:span></text:p>
              <text:p text:style-name="Standard"/>
              <text:p text:style-name="InstTableCellJustified"><text:span>- MARCA-IBBLGFN2000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2014</text:span></text:p>
            </table:table-cell>
            <table:table-cell office:value-type="string">
              <text:p text:style-name="InstTableCell"><text:span>R$ 5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89</text:span></text:p>
            </table:table-cell>
            <table:table-cell office:value-type="string">
              <text:p text:style-name="InstTableCellJustified"><text:span>LAVADORA A JATO JACTO 6800</text:span></text:p>
              <text:p text:style-name="Standard"/>
              <text:p text:style-name="InstTableCellJustified"><text:span>STOP TOTAL CARRINHO 120/220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1 - DEPÓSITO/</text:span></text:p>
              <text:p text:style-name="Standard"/>
              <text:p text:style-name="InstTableCellJustified"><text:span>MANUTENÇAO E</text:span></text:p>
              <text:p text:style-name="Standard"/>
              <text:p text:style-name="InstTableCellJustified"><text:span>SERVIÇOS GERAIS”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7/2014</text:span></text:p>
            </table:table-cell>
            <table:table-cell office:value-type="string">
              <text:p text:style-name="InstTableCell"><text:span>R$ 91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85</text:span></text:p>
            </table:table-cell>
            <table:table-cell office:value-type="string">
              <text:p text:style-name="InstTableCellJustified"><text:span>VASSOURA ELÉTRICA - MARCA</text:span></text:p>
              <text:p text:style-name="Standard"/>
              <text:p text:style-name="InstTableCellJustified"><text:span>ELETROLUX -PORTÁTI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4/2014</text:span></text:p>
            </table:table-cell>
            <table:table-cell office:value-type="string">
              <text:p text:style-name="InstTableCell"><text:span>R$ 33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82</text:span></text:p>
            </table:table-cell>
            <table:table-cell office:value-type="string">
              <text:p text:style-name="InstTableCellJustified"><text:span>IMPRESSORA JATO DE TINTA HP-</text:span></text:p>
              <text:p text:style-name="Standard"/>
              <text:p text:style-name="InstTableCellJustified"><text:span>MOD.: OFFICEJET -711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3/2014</text:span></text:p>
            </table:table-cell>
            <table:table-cell office:value-type="string">
              <text:p text:style-name="InstTableCell"><text:span>R$ 8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81</text:span></text:p>
            </table:table-cell>
            <table:table-cell office:value-type="string">
              <text:p text:style-name="InstTableCellJustified"><text:span>GAVETEIRO VOLANTE 02 GAVETAS -</text:span></text:p>
              <text:p text:style-name="Standard"/>
              <text:p text:style-name="InstTableCellJustified"><text:span>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2/2014</text:span></text:p>
            </table:table-cell>
            <table:table-cell office:value-type="string">
              <text:p text:style-name="InstTableCell"><text:span>R$ 22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80</text:span></text:p>
            </table:table-cell>
            <table:table-cell office:value-type="string">
              <text:p text:style-name="InstTableCellJustified"><text:span>GAVETEIRO E ARQUIVO VOLANTE 3</text:span></text:p>
              <text:p text:style-name="Standard"/>
              <text:p text:style-name="InstTableCellJustified"><text:span>GAVETAS -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2/2014</text:span></text:p>
            </table:table-cell>
            <table:table-cell office:value-type="string">
              <text:p text:style-name="InstTableCell"><text:span>R$ 2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9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WIRELLES -EPSON -MOD: XP-802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2/2014</text:span></text:p>
            </table:table-cell>
            <table:table-cell office:value-type="string">
              <text:p text:style-name="InstTableCell"><text:span>R$ 1.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8</text:span></text:p>
            </table:table-cell>
            <table:table-cell office:value-type="string">
              <text:p text:style-name="InstTableCellJustified"><text:span>GAVETEIRO E ARQUIVO VOLANTE</text:span></text:p>
              <text:p text:style-name="Standard"/>
              <text:p text:style-name="InstTableCellJustified"><text:span>COR CINZA 3 GAVET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1/2014</text:span></text:p>
            </table:table-cell>
            <table:table-cell office:value-type="string">
              <text:p text:style-name="InstTableCell"><text:span>R$ 2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7</text:span></text:p>
            </table:table-cell>
            <table:table-cell office:value-type="string">
              <text:p text:style-name="InstTableCellJustified"><text:span>CADEIRA GIRATÓRIA COM BRAÇA,</text:span></text:p>
              <text:p text:style-name="Standard"/>
              <text:p text:style-name="InstTableCellJustified"><text:span>VERMELH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4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6</text:span></text:p>
            </table:table-cell>
            <table:table-cell office:value-type="string">
              <text:p text:style-name="InstTableCellJustified"><text:span>CADEIRA GIRATÓRIA COM BRAÇA,</text:span></text:p>
              <text:p text:style-name="Standard"/>
              <text:p text:style-name="InstTableCellJustified"><text:span>VERMELH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4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5</text:span></text:p>
            </table:table-cell>
            <table:table-cell office:value-type="string">
              <text:p text:style-name="InstTableCellJustified"><text:span>CADEIRA GIRATÓRIA COM BRAÇA,</text:span></text:p>
              <text:p text:style-name="Standard"/>
              <text:p text:style-name="InstTableCellJustified"><text:span>VERMELH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4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4</text:span></text:p>
            </table:table-cell>
            <table:table-cell office:value-type="string">
              <text:p text:style-name="InstTableCellJustified"><text:span>CADEIRA GIRATÓRIA COM BRAÇA,</text:span></text:p>
              <text:p text:style-name="Standard"/>
              <text:p text:style-name="InstTableCellJustified"><text:span>VERMELH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4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2</text:span></text:p>
            </table:table-cell>
            <table:table-cell office:value-type="string">
              <text:p text:style-name="InstTableCellJustified"><text:span>CADEIRA PRESIDENTE COM BRAÇO,</text:span></text:p>
              <text:p text:style-name="Standard"/>
              <text:p text:style-name="InstTableCellJustified"><text:span>BASE A GÁS, VERMELH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4</text:span></text:p>
            </table:table-cell>
            <table:table-cell office:value-type="string">
              <text:p text:style-name="InstTableCell"><text:span>R$ 2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7</text:span></text:p>
            </table:table-cell>
            <table:table-cell office:value-type="string">
              <text:p text:style-name="InstTableCellJustified"><text:span>MICROFONE ASTE 70CM GM6</text:span></text:p>
              <text:p text:style-name="Standard"/>
              <text:p text:style-name="InstTableCellJustified"><text:span>-C/SUPORTE DE FIX -VIPE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13</text:span></text:p>
            </table:table-cell>
            <table:table-cell office:value-type="string">
              <text:p text:style-name="InstTableCell"><text:span>R$ 45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6</text:span></text:p>
            </table:table-cell>
            <table:table-cell office:value-type="string">
              <text:p text:style-name="InstTableCellJustified"><text:span>MICROFONE ASTE 70CM GM6</text:span></text:p>
              <text:p text:style-name="Standard"/>
              <text:p text:style-name="InstTableCellJustified"><text:span>-C/SUPORTE DE FIX -VIPE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13</text:span></text:p>
            </table:table-cell>
            <table:table-cell office:value-type="string">
              <text:p text:style-name="InstTableCell"><text:span>R$ 45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5</text:span></text:p>
            </table:table-cell>
            <table:table-cell office:value-type="string">
              <text:p text:style-name="InstTableCellJustified"><text:span>MICROFONE ASTE 70CM GM6</text:span></text:p>
              <text:p text:style-name="Standard"/>
              <text:p text:style-name="InstTableCellJustified"><text:span>-C/SUPORTE DE FIX -VIPE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13</text:span></text:p>
            </table:table-cell>
            <table:table-cell office:value-type="string">
              <text:p text:style-name="InstTableCell"><text:span>R$ 45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3</text:span></text:p>
            </table:table-cell>
            <table:table-cell office:value-type="string">
              <text:p text:style-name="InstTableCellJustified"><text:span>MESA DE SOM 12 CANAIS</text:span></text:p>
              <text:p text:style-name="Standard"/>
              <text:p text:style-name="InstTableCellJustified"><text:span>-C/PROCESSADOR E UBS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13</text:span></text:p>
            </table:table-cell>
            <table:table-cell office:value-type="string">
              <text:p text:style-name="InstTableCell"><text:span>R$ 1.1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2</text:span></text:p>
            </table:table-cell>
            <table:table-cell office:value-type="string">
              <text:p text:style-name="InstTableCellJustified"><text:span>PROCESSADOR/GATE LIMITADOR 4</text:span></text:p>
              <text:p text:style-name="Standard"/>
              <text:p text:style-name="InstTableCellJustified"><text:span>CANAIS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13</text:span></text:p>
            </table:table-cell>
            <table:table-cell office:value-type="string">
              <text:p text:style-name="InstTableCell"><text:span>R$ 86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0</text:span></text:p>
            </table:table-cell>
            <table:table-cell office:value-type="string">
              <text:p text:style-name="InstTableCellJustified"><text:span>MÁQUINA DE CAFÉ -SOLÚVEL -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2/2013</text:span></text:p>
            </table:table-cell>
            <table:table-cell office:value-type="string">
              <text:p text:style-name="InstTableCell"><text:span>R$ 5.6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59</text:span></text:p>
            </table:table-cell>
            <table:table-cell office:value-type="string">
              <text:p text:style-name="InstTableCellJustified"><text:span>APARELHO TELEFONE CELULAR</text:span></text:p>
              <text:p text:style-name="Standard"/>
              <text:p text:style-name="InstTableCellJustified"><text:span>SMARTPHONE DESBL.-SAMSUNG</text:span></text:p>
              <text:p text:style-name="Standard"/>
              <text:p text:style-name="InstTableCellJustified"><text:span>-MOD.: GALAXY WIN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12/2013</text:span></text:p>
            </table:table-cell>
            <table:table-cell office:value-type="string">
              <text:p text:style-name="InstTableCell"><text:span>R$ 9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58</text:span></text:p>
            </table:table-cell>
            <table:table-cell office:value-type="string">
              <text:p text:style-name="InstTableCellJustified"><text:span>BANCADA DE MADEIRA -IMBUIA 6</text:span></text:p>
              <text:p text:style-name="Standard"/>
              <text:p text:style-name="InstTableCellJustified"><text:span>LUGARE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12/2013</text:span></text:p>
            </table:table-cell>
            <table:table-cell office:value-type="string">
              <text:p text:style-name="InstTableCell"><text:span>R$ 2.6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57</text:span></text:p>
            </table:table-cell>
            <table:table-cell office:value-type="string">
              <text:p text:style-name="InstTableCellJustified"><text:span>TV PLASMA 60 POL.</text:span></text:p>
              <text:p text:style-name="Standard"/>
              <text:p text:style-name="InstTableCellJustified"><text:span>MARCA-SAMSUNG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12/2013</text:span></text:p>
            </table:table-cell>
            <table:table-cell office:value-type="string">
              <text:p text:style-name="InstTableCell"><text:span>R$ 4.1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56</text:span></text:p>
            </table:table-cell>
            <table:table-cell office:value-type="string">
              <text:p text:style-name="InstTableCellJustified"><text:span>NOBREAK NET STATION 600VA -</text:span></text:p>
              <text:p text:style-name="Standard"/>
              <text:p text:style-name="InstTableCellJustified"><text:span>0,6 K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12/2013</text:span></text:p>
            </table:table-cell>
            <table:table-cell office:value-type="string">
              <text:p text:style-name="InstTableCell"><text:span>R$ 2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53</text:span></text:p>
            </table:table-cell>
            <table:table-cell office:value-type="string">
              <text:p text:style-name="InstTableCellJustified"><text:span>LOUSA QUADRADA BRANCO - 120</text:span></text:p>
              <text:p text:style-name="Standard"/>
              <text:p text:style-name="InstTableCellJustified"><text:span>X80 CM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9/2013</text:span></text:p>
            </table:table-cell>
            <table:table-cell office:value-type="string">
              <text:p text:style-name="InstTableCell"><text:span>R$ 86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52</text:span></text:p>
            </table:table-cell>
            <table:table-cell office:value-type="string">
              <text:p text:style-name="InstTableCellJustified"><text:span>TABLET SAMSUNG - GALAXY TAB 2</text:span></text:p>
              <text:p text:style-name="Standard"/>
              <text:p text:style-name="InstTableCellJustified"><text:span>- 10.1 POL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9/2013</text:span></text:p>
            </table:table-cell>
            <table:table-cell office:value-type="string">
              <text:p text:style-name="InstTableCell"><text:span>R$ 1.2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47</text:span></text:p>
            </table:table-cell>
            <table:table-cell office:value-type="string">
              <text:p text:style-name="InstTableCellJustified"><text:span>APARELHO DE TELEFONE CELULAR</text:span></text:p>
              <text:p text:style-name="Standard"/>
              <text:p text:style-name="InstTableCellJustified"><text:span>-SAMSUNG - GRAND DUOS - 2</text:span></text:p>
              <text:p text:style-name="Standard"/>
              <text:p text:style-name="InstTableCellJustified"><text:span>CHIPS - PRET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9/2013</text:span></text:p>
            </table:table-cell>
            <table:table-cell office:value-type="string">
              <text:p text:style-name="InstTableCell"><text:span>R$ 1.1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46</text:span></text:p>
            </table:table-cell>
            <table:table-cell office:value-type="string">
              <text:p text:style-name="InstTableCellJustified"><text:span>MESA DE REUNIAO -180 CM</text:span></text:p>
              <text:p text:style-name="Standard"/>
              <text:p text:style-name="InstTableCellJustified"><text:span>-\-MARCA: CEMAWE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8/2013</text:span></text:p>
            </table:table-cell>
            <table:table-cell office:value-type="string">
              <text:p text:style-name="InstTableCell"><text:span>R$ 3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45</text:span></text:p>
            </table:table-cell>
            <table:table-cell office:value-type="string">
              <text:p text:style-name="InstTableCellJustified"><text:span>PROJETOR LG- BS-275 ANSI-2700</text:span></text:p>
              <text:p text:style-name="Standard"/>
              <text:p text:style-name="InstTableCellJustified"><text:span>- LUMENS SVGA -PRET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8/2013</text:span></text:p>
            </table:table-cell>
            <table:table-cell office:value-type="string">
              <text:p text:style-name="InstTableCell"><text:span>R$ 1.4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44</text:span></text:p>
            </table:table-cell>
            <table:table-cell office:value-type="string">
              <text:p text:style-name="InstTableCellJustified"><text:span>APARELHO DE AR CONDICIONADO-</text:span></text:p>
              <text:p text:style-name="Standard"/>
              <text:p text:style-name="InstTableCellJustified"><text:span>SPLIT - 9000 -BTUS MARCA</text:span></text:p>
              <text:p text:style-name="Standard"/>
              <text:p text:style-name="InstTableCellJustified"><text:span>ELECTROLUX -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7/2013</text:span></text:p>
            </table:table-cell>
            <table:table-cell office:value-type="string">
              <text:p text:style-name="InstTableCell"><text:span>R$ 922,7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43</text:span></text:p>
            </table:table-cell>
            <table:table-cell office:value-type="string">
              <text:p text:style-name="InstTableCellJustified"><text:span>APARELHO DE AR CONDICIONADO-</text:span></text:p>
              <text:p text:style-name="Standard"/>
              <text:p text:style-name="InstTableCellJustified"><text:span>SPLIT - 9000 -BTUS MARCA</text:span></text:p>
              <text:p text:style-name="Standard"/>
              <text:p text:style-name="InstTableCellJustified"><text:span>ELECTROLUX -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7/2013</text:span></text:p>
            </table:table-cell>
            <table:table-cell office:value-type="string">
              <text:p text:style-name="InstTableCell"><text:span>R$ 922,7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41</text:span></text:p>
            </table:table-cell>
            <table:table-cell office:value-type="string">
              <text:p text:style-name="InstTableCellJustified"><text:span>APARELHO DE GPS -MULTILASER</text:span></text:p>
              <text:p text:style-name="Standard"/>
              <text:p text:style-name="InstTableCellJustified"><text:span>TRACKER TV - GP014 LCD-5 POL.</text:span></text:p>
              <text:p text:style-name="Standard"/>
              <text:p text:style-name="InstTableCellJustified"><text:span>SEM COR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6/2013</text:span></text:p>
            </table:table-cell>
            <table:table-cell office:value-type="string">
              <text:p text:style-name="InstTableCell"><text:span>R$ 317,8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40</text:span></text:p>
            </table:table-cell>
            <table:table-cell office:value-type="string">
              <text:p text:style-name="InstTableCellJustified"><text:span>SUPORTE P/CPU -C/RODINHAS</text:span></text:p>
              <text:p text:style-name="Standard"/>
              <text:p text:style-name="InstTableCellJustified"><text:span>-PANDIN -MOD: MXSU-35CC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6/2013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39</text:span></text:p>
            </table:table-cell>
            <table:table-cell office:value-type="string">
              <text:p text:style-name="InstTableCellJustified"><text:span>SUPORTE P/CPU -C/RODINHAS</text:span></text:p>
              <text:p text:style-name="Standard"/>
              <text:p text:style-name="InstTableCellJustified"><text:span>-PANDIN -MOD: MXSU-35CC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6/2013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36</text:span></text:p>
            </table:table-cell>
            <table:table-cell office:value-type="string">
              <text:p text:style-name="InstTableCellJustified"><text:span>SUPORTE P/CPU -C/RODINHAS</text:span></text:p>
              <text:p text:style-name="Standard"/>
              <text:p text:style-name="InstTableCellJustified"><text:span>-PANDIN -MOD: MXSU-35CC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6/2013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8</text:span></text:p>
            </table:table-cell>
            <table:table-cell office:value-type="string">
              <text:p text:style-name="InstTableCellJustified"><text:span>APARELHO DE GPS -MULTILASER</text:span></text:p>
              <text:p text:style-name="Standard"/>
              <text:p text:style-name="InstTableCellJustified"><text:span>TRACKER TV - GP014 LCD5 SEM</text:span></text:p>
              <text:p text:style-name="Standard"/>
              <text:p text:style-name="InstTableCellJustified"><text:span>COR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6/2013</text:span></text:p>
            </table:table-cell>
            <table:table-cell office:value-type="string">
              <text:p text:style-name="InstTableCell"><text:span>R$ 31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7</text:span></text:p>
            </table:table-cell>
            <table:table-cell office:value-type="string">
              <text:p text:style-name="InstTableCellJustified"><text:span>LIXEIRA EM ACO CARBONO</text:span></text:p>
              <text:p text:style-name="Standard"/>
              <text:p text:style-name="InstTableCellJustified"><text:span>VERMELHO -P/RECICLAVEIS:</text:span></text:p>
              <text:p text:style-name="Standard"/>
              <text:p text:style-name="InstTableCellJustified"><text:span>PLASTICO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5/2013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6</text:span></text:p>
            </table:table-cell>
            <table:table-cell office:value-type="string">
              <text:p text:style-name="InstTableCellJustified"><text:span>LIXEIRA EM ACO CARBONO VERDE</text:span></text:p>
              <text:p text:style-name="Standard"/>
              <text:p text:style-name="InstTableCellJustified"><text:span>-P/RECICLAVEIS: VIDROS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5/2013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5</text:span></text:p>
            </table:table-cell>
            <table:table-cell office:value-type="string">
              <text:p text:style-name="InstTableCellJustified"><text:span>LIXEIRA EM ACO CARBONO AZUL</text:span></text:p>
              <text:p text:style-name="Standard"/>
              <text:p text:style-name="InstTableCellJustified"><text:span>-P/RECICLAVEIS: PAPEL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5/2013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4</text:span></text:p>
            </table:table-cell>
            <table:table-cell office:value-type="string">
              <text:p text:style-name="InstTableCellJustified"><text:span>LIXEIRA EM ACO CARBONO AMARELO</text:span></text:p>
              <text:p text:style-name="Standard"/>
              <text:p text:style-name="InstTableCellJustified"><text:span>-P/RECICLAVEIS: METAL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5/2013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3</text:span></text:p>
            </table:table-cell>
            <table:table-cell office:value-type="string">
              <text:p text:style-name="InstTableCellJustified"><text:span>MICROCOMPUTADOR PORTATIL -TIPO</text:span></text:p>
              <text:p text:style-name="Standard"/>
              <text:p text:style-name="InstTableCellJustified"><text:span>NOTEBOOK -DELL INSPIRION 15</text:span></text:p>
              <text:p text:style-name="Standard"/>
              <text:p text:style-name="InstTableCellJustified"><text:span>C/TELA 15 POL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05/2013</text:span></text:p>
            </table:table-cell>
            <table:table-cell office:value-type="string">
              <text:p text:style-name="InstTableCell"><text:span>R$ 3.6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2</text:span></text:p>
            </table:table-cell>
            <table:table-cell office:value-type="string">
              <text:p text:style-name="InstTableCellJustified"><text:span>MURAL C/REQUADRO EM ALUMINIO</text:span></text:p>
              <text:p text:style-name="Standard"/>
              <text:p text:style-name="InstTableCellJustified"><text:span>02 PORTAS DE VIDRO- FELTRO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4/2013</text:span></text:p>
            </table:table-cell>
            <table:table-cell office:value-type="string">
              <text:p text:style-name="InstTableCell"><text:span>R$ 3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0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-CARRIER - 12000 BTUS-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1/2013</text:span></text:p>
            </table:table-cell>
            <table:table-cell office:value-type="string">
              <text:p text:style-name="InstTableCell"><text:span>R$ 1.2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9</text:span></text:p>
            </table:table-cell>
            <table:table-cell office:value-type="string">
              <text:p text:style-name="InstTableCellJustified"><text:span>APARELHO DE CELULAR MARCA</text:span></text:p>
              <text:p text:style-name="Standard"/>
              <text:p text:style-name="InstTableCellJustified"><text:span>SAMSUNG -MOD S6102 -GALAXY Y</text:span></text:p>
              <text:p text:style-name="Standard"/>
              <text:p text:style-name="InstTableCellJustified"><text:span>DUO -PRET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3</text:span></text:p>
            </table:table-cell>
            <table:table-cell office:value-type="string">
              <text:p text:style-name="InstTableCell"><text:span>R$ 5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7</text:span></text:p>
            </table:table-cell>
            <table:table-cell office:value-type="string">
              <text:p text:style-name="InstTableCellJustified"><text:span>LICENCA DE SISTEMA OPERACINAL</text:span></text:p>
              <text:p text:style-name="Standard"/>
              <text:p text:style-name="InstTableCellJustified"><text:span>WINDOWS 8 - VERSAO</text:span></text:p>
              <text:p text:style-name="Standard"/>
              <text:p text:style-name="InstTableCellJustified"><text:span>PROFISSIONAL 64 BITS COM</text:span></text:p>
              <text:p text:style-name="Standard"/>
              <text:p text:style-name="InstTableCellJustified"><text:span>SERIAL -PARA 30 TERMINAIS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12</text:span></text:p>
            </table:table-cell>
            <table:table-cell office:value-type="string">
              <text:p text:style-name="InstTableCell"><text:span>R$ 11.30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5</text:span></text:p>
            </table:table-cell>
            <table:table-cell office:value-type="string">
              <text:p text:style-name="InstTableCellJustified"><text:span>NOBREAK 700 VA - SMS -NEW</text:span></text:p>
              <text:p text:style-name="Standard"/>
              <text:p text:style-name="InstTableCellJustified"><text:span>STATION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12</text:span></text:p>
            </table:table-cell>
            <table:table-cell office:value-type="string">
              <text:p text:style-name="InstTableCell"><text:span>R$ 2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4</text:span></text:p>
            </table:table-cell>
            <table:table-cell office:value-type="string">
              <text:p text:style-name="InstTableCellJustified"><text:span>NOBREAK 700 VA - SMS -NEW</text:span></text:p>
              <text:p text:style-name="Standard"/>
              <text:p text:style-name="InstTableCellJustified"><text:span>STATION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12</text:span></text:p>
            </table:table-cell>
            <table:table-cell office:value-type="string">
              <text:p text:style-name="InstTableCell"><text:span>R$ 2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3</text:span></text:p>
            </table:table-cell>
            <table:table-cell office:value-type="string">
              <text:p text:style-name="InstTableCellJustified"><text:span>NOBREAK 700 VA - SMS -NEW</text:span></text:p>
              <text:p text:style-name="Standard"/>
              <text:p text:style-name="InstTableCellJustified"><text:span>STATION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12</text:span></text:p>
            </table:table-cell>
            <table:table-cell office:value-type="string">
              <text:p text:style-name="InstTableCell"><text:span>R$ 2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2</text:span></text:p>
            </table:table-cell>
            <table:table-cell office:value-type="string">
              <text:p text:style-name="InstTableCellJustified"><text:span>NOBREAK 700 VA - SMS -NEW</text:span></text:p>
              <text:p text:style-name="Standard"/>
              <text:p text:style-name="InstTableCellJustified"><text:span>STATION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12</text:span></text:p>
            </table:table-cell>
            <table:table-cell office:value-type="string">
              <text:p text:style-name="InstTableCell"><text:span>R$ 2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1</text:span></text:p>
            </table:table-cell>
            <table:table-cell office:value-type="string">
              <text:p text:style-name="InstTableCellJustified"><text:span>GAVETEIRO VOLANTE 4 GAVETAS 25</text:span></text:p>
              <text:p text:style-name="Standard"/>
              <text:p text:style-name="InstTableCellJustified"><text:span>MM - 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12/2012</text:span></text:p>
            </table:table-cell>
            <table:table-cell office:value-type="string">
              <text:p text:style-name="InstTableCell"><text:span>R$ 27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0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- 12000 BTUS - ELETROLUX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1.3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9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5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8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7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6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5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4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3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2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1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0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9</text:span></text:p>
            </table:table-cell>
            <table:table-cell office:value-type="string">
              <text:p text:style-name="InstTableCellJustified"><text:span>GAVETEIRO VOLANTE 4 GAVETAS -</text:span></text:p>
              <text:p text:style-name="Standard"/>
              <text:p text:style-name="InstTableCellJustified"><text:span>CINZA - CEMAW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12/2012</text:span></text:p>
            </table:table-cell>
            <table:table-cell office:value-type="string">
              <text:p text:style-name="InstTableCell"><text:span>R$ 1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8</text:span></text:p>
            </table:table-cell>
            <table:table-cell office:value-type="string">
              <text:p text:style-name="InstTableCellJustified"><text:span>SCANER PROFISSIONAL KODAK</text:span></text:p>
              <text:p text:style-name="Standard"/>
              <text:p text:style-name="InstTableCellJustified"><text:span>-I-1260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3.9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7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6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5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4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3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2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1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0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6 - SALA DE</text:span></text:p>
              <text:p text:style-name="Standard"/>
              <text:p text:style-name="InstTableCellJustified"><text:span>IMPRENSA 3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9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8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7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ELETROLUX - 9.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2/2012</text:span></text:p>
            </table:table-cell>
            <table:table-cell office:value-type="string">
              <text:p text:style-name="InstTableCell"><text:span>R$ 1.1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6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ELETROLUX - 9.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2/2012</text:span></text:p>
            </table:table-cell>
            <table:table-cell office:value-type="string">
              <text:p text:style-name="InstTableCell"><text:span>R$ 1.1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4</text:span></text:p>
            </table:table-cell>
            <table:table-cell office:value-type="string">
              <text:p text:style-name="InstTableCellJustified"><text:span>MONITOR 19 POL -LCD -TOUCH</text:span></text:p>
              <text:p text:style-name="Standard"/>
              <text:p text:style-name="InstTableCellJustified"><text:span>DESKTOP -WIDESCREEN -ET199L -</text:span></text:p>
              <text:p text:style-name="Standard"/>
              <text:p text:style-name="InstTableCellJustified"><text:span>8CWA -1 -GY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2/2012</text:span></text:p>
            </table:table-cell>
            <table:table-cell office:value-type="string">
              <text:p text:style-name="InstTableCell"><text:span>R$ 2.2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3</text:span></text:p>
            </table:table-cell>
            <table:table-cell office:value-type="string">
              <text:p text:style-name="InstTableCellJustified"><text:span>MONITOR 19 POL -LCD -TOUCH</text:span></text:p>
              <text:p text:style-name="Standard"/>
              <text:p text:style-name="InstTableCellJustified"><text:span>DESKTOP -WIDESCREEN -ET199L -</text:span></text:p>
              <text:p text:style-name="Standard"/>
              <text:p text:style-name="InstTableCellJustified"><text:span>8CWA -1 -GY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2/2012</text:span></text:p>
            </table:table-cell>
            <table:table-cell office:value-type="string">
              <text:p text:style-name="InstTableCell"><text:span>R$ 2.2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2</text:span></text:p>
            </table:table-cell>
            <table:table-cell office:value-type="string">
              <text:p text:style-name="InstTableCellJustified"><text:span>IMPRESSORA HP-2000 - DESK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2/2012</text:span></text:p>
            </table:table-cell>
            <table:table-cell office:value-type="string">
              <text:p text:style-name="InstTableCell"><text:span>R$ 143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1</text:span></text:p>
            </table:table-cell>
            <table:table-cell office:value-type="string">
              <text:p text:style-name="InstTableCellJustified"><text:span>IMPRESSORA HP-2000 - DESK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5 -</text:span></text:p>
              <text:p text:style-name="Standard"/>
              <text:p text:style-name="InstTableCellJustified"><text:span>ESTACIONAMENTO DE</text:span></text:p>
              <text:p text:style-name="Standard"/>
              <text:p text:style-name="InstTableCellJustified"><text:span>VEÍCUL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2/2012</text:span></text:p>
            </table:table-cell>
            <table:table-cell office:value-type="string">
              <text:p text:style-name="InstTableCell"><text:span>R$ 143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0</text:span></text:p>
            </table:table-cell>
            <table:table-cell office:value-type="string">
              <text:p text:style-name="InstTableCellJustified"><text:span>IMPRESSORA HP-2000 - DESK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2/2012</text:span></text:p>
            </table:table-cell>
            <table:table-cell office:value-type="string">
              <text:p text:style-name="InstTableCell"><text:span>R$ 143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76</text:span></text:p>
            </table:table-cell>
            <table:table-cell office:value-type="string">
              <text:p text:style-name="InstTableCellJustified"><text:span>BANCADA-MESA - MADEIRA IMUBUIA</text:span></text:p>
              <text:p text:style-name="Standard"/>
              <text:p text:style-name="InstTableCellJustified"><text:span>-03 LUGARES -ASSESSORIA</text:span></text:p>
              <text:p text:style-name="Standard"/>
              <text:p text:style-name="InstTableCellJustified"><text:span>PARLAMENTA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2/2012</text:span></text:p>
            </table:table-cell>
            <table:table-cell office:value-type="string">
              <text:p text:style-name="InstTableCell"><text:span>R$ 1.5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75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74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73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72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71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70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9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8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7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6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5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4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3</text:span></text:p>
            </table:table-cell>
            <table:table-cell office:value-type="string">
              <text:p text:style-name="InstTableCellJustified"><text:span>CADEIRA DE MADEIRA IMBUIA</text:span></text:p>
              <text:p text:style-name="Standard"/>
              <text:p text:style-name="InstTableCellJustified"><text:span>C/ESTOFA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1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1</text:span></text:p>
            </table:table-cell>
            <table:table-cell office:value-type="string">
              <text:p text:style-name="InstTableCellJustified"><text:span>CADEIRA DE MADEIRA IMBUIA</text:span></text:p>
              <text:p text:style-name="Standard"/>
              <text:p text:style-name="InstTableCellJustified"><text:span>C/ESTOFA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1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0</text:span></text:p>
            </table:table-cell>
            <table:table-cell office:value-type="string">
              <text:p text:style-name="InstTableCellJustified"><text:span>CADEIRA DE MADEIRA IMBUIA</text:span></text:p>
              <text:p text:style-name="Standard"/>
              <text:p text:style-name="InstTableCellJustified"><text:span>C/ESTOFA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1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9</text:span></text:p>
            </table:table-cell>
            <table:table-cell office:value-type="string">
              <text:p text:style-name="InstTableCellJustified"><text:span>CADEIRA DE MADEIRA IMBUIA</text:span></text:p>
              <text:p text:style-name="Standard"/>
              <text:p text:style-name="InstTableCellJustified"><text:span>C/ESTOFA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1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8</text:span></text:p>
            </table:table-cell>
            <table:table-cell office:value-type="string">
              <text:p text:style-name="InstTableCellJustified"><text:span>CADEIRA DE MADEIRA IMBUIA</text:span></text:p>
              <text:p text:style-name="Standard"/>
              <text:p text:style-name="InstTableCellJustified"><text:span>C/ESTOFA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1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7</text:span></text:p>
            </table:table-cell>
            <table:table-cell office:value-type="string">
              <text:p text:style-name="InstTableCellJustified"><text:span>BANCADA TIPO MESA EM MADEIRA</text:span></text:p>
              <text:p text:style-name="Standard"/>
              <text:p text:style-name="InstTableCellJustified"><text:span>IMBUIA P/PLENARI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.5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6</text:span></text:p>
            </table:table-cell>
            <table:table-cell office:value-type="string">
              <text:p text:style-name="InstTableCellJustified"><text:span>APARELHO DE CELULAR SAMSUNG</text:span></text:p>
              <text:p text:style-name="Standard"/>
              <text:p text:style-name="InstTableCellJustified"><text:span>GALAXY DUOS PRETO P/02 C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2012</text:span></text:p>
            </table:table-cell>
            <table:table-cell office:value-type="string">
              <text:p text:style-name="InstTableCell"><text:span>R$ 7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5</text:span></text:p>
            </table:table-cell>
            <table:table-cell office:value-type="string">
              <text:p text:style-name="InstTableCellJustified"><text:span>APARELHO DE CELULAR SAMSUNG</text:span></text:p>
              <text:p text:style-name="Standard"/>
              <text:p text:style-name="InstTableCellJustified"><text:span>GALAXY DUOS PRETO P/02 C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2012</text:span></text:p>
            </table:table-cell>
            <table:table-cell office:value-type="string">
              <text:p text:style-name="InstTableCell"><text:span>R$ 7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3</text:span></text:p>
            </table:table-cell>
            <table:table-cell office:value-type="string">
              <text:p text:style-name="InstTableCellJustified"><text:span>ARMARIO DE ACO - PANDIN -</text:span></text:p>
              <text:p text:style-name="Standard"/>
              <text:p text:style-name="InstTableCellJustified"><text:span>1600X700X40 MOD.:-AP-408 SLCC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2</text:span></text:p>
            </table:table-cell>
            <table:table-cell office:value-type="string">
              <text:p text:style-name="InstTableCellJustified"><text:span>ARMARIO DE ACO - PANDIN -</text:span></text:p>
              <text:p text:style-name="Standard"/>
              <text:p text:style-name="InstTableCellJustified"><text:span>1600X700X40 MOD.:-AP-408 SLCC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9 - SALA DE</text:span></text:p>
              <text:p text:style-name="Standard"/>
              <text:p text:style-name="InstTableCellJustified"><text:span>REUNIÃO/ PLENARINH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0</text:span></text:p>
            </table:table-cell>
            <table:table-cell office:value-type="string">
              <text:p text:style-name="InstTableCellJustified"><text:span>CADEIRA PRESIDENTE C/RELAX -</text:span></text:p>
              <text:p text:style-name="Standard"/>
              <text:p text:style-name="InstTableCellJustified"><text:span>COR VERMELHA C/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49</text:span></text:p>
            </table:table-cell>
            <table:table-cell office:value-type="string">
              <text:p text:style-name="InstTableCellJustified"><text:span>CADEIRA PRESIDENTE C/RELAX -</text:span></text:p>
              <text:p text:style-name="Standard"/>
              <text:p text:style-name="InstTableCellJustified"><text:span>COR VERMELHA C/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47</text:span></text:p>
            </table:table-cell>
            <table:table-cell office:value-type="string">
              <text:p text:style-name="InstTableCellJustified"><text:span>CADEIRA PRESIDENTE C/RELAX -</text:span></text:p>
              <text:p text:style-name="Standard"/>
              <text:p text:style-name="InstTableCellJustified"><text:span>COR VERMELHA C/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9 - RECEPÇÃO</text:span></text:p>
              <text:p text:style-name="Standard"/>
              <text:p text:style-name="InstTableCellJustified"><text:span>DO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44</text:span></text:p>
            </table:table-cell>
            <table:table-cell office:value-type="string">
              <text:p text:style-name="InstTableCellJustified"><text:span>CADEIRA PRESIDENTE C/RELAX -</text:span></text:p>
              <text:p text:style-name="Standard"/>
              <text:p text:style-name="InstTableCellJustified"><text:span>COR VERMELHA C/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43</text:span></text:p>
            </table:table-cell>
            <table:table-cell office:value-type="string">
              <text:p text:style-name="InstTableCellJustified"><text:span>CADEIRA PRESIDENTE C/RELAX -</text:span></text:p>
              <text:p text:style-name="Standard"/>
              <text:p text:style-name="InstTableCellJustified"><text:span>COR VERMELHA C/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42</text:span></text:p>
            </table:table-cell>
            <table:table-cell office:value-type="string">
              <text:p text:style-name="InstTableCellJustified"><text:span>CADEIRA PRESIDENTE C/RELAX -</text:span></text:p>
              <text:p text:style-name="Standard"/>
              <text:p text:style-name="InstTableCellJustified"><text:span>COR VERMELHA C/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41</text:span></text:p>
            </table:table-cell>
            <table:table-cell office:value-type="string">
              <text:p text:style-name="InstTableCellJustified"><text:span>SUPORTE DE CPU - MADEIRA COM</text:span></text:p>
              <text:p text:style-name="Standard"/>
              <text:p text:style-name="InstTableCellJustified"><text:span>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40</text:span></text:p>
            </table:table-cell>
            <table:table-cell office:value-type="string">
              <text:p text:style-name="InstTableCellJustified"><text:span>SUPORTE DE CPU - MADEIRA COM</text:span></text:p>
              <text:p text:style-name="Standard"/>
              <text:p text:style-name="InstTableCellJustified"><text:span>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9</text:span></text:p>
            </table:table-cell>
            <table:table-cell office:value-type="string">
              <text:p text:style-name="InstTableCellJustified"><text:span>SUPORTE DE CPU - MADEIRA COM</text:span></text:p>
              <text:p text:style-name="Standard"/>
              <text:p text:style-name="InstTableCellJustified"><text:span>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7</text:span></text:p>
            </table:table-cell>
            <table:table-cell office:value-type="string">
              <text:p text:style-name="InstTableCellJustified"><text:span>MESA 1,20 M 2 GAV. +CONEXAO EM</text:span></text:p>
              <text:p text:style-name="Standard"/>
              <text:p text:style-name="InstTableCellJustified"><text:span>"L" C/ MESA 1,00 M TIPO</text:span></text:p>
              <text:p text:style-name="Standard"/>
              <text:p text:style-name="InstTableCellJustified"><text:span>ESCRIVANINHA -PLATA - COR</text:span></text:p>
              <text:p text:style-name="Standard"/>
              <text:p text:style-name="InstTableCellJustified"><text:span>Z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3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6</text:span></text:p>
            </table:table-cell>
            <table:table-cell office:value-type="string">
              <text:p text:style-name="InstTableCellJustified"><text:span>MESA 1,20 M 2 GAV. +CONEXAO EM</text:span></text:p>
              <text:p text:style-name="Standard"/>
              <text:p text:style-name="InstTableCellJustified"><text:span>"L" C/ MESA 1,00 M TIPO</text:span></text:p>
              <text:p text:style-name="Standard"/>
              <text:p text:style-name="InstTableCellJustified"><text:span>ESCRIVANINHA -PLATA - COR</text:span></text:p>
              <text:p text:style-name="Standard"/>
              <text:p text:style-name="InstTableCellJustified"><text:span>Z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3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5</text:span></text:p>
            </table:table-cell>
            <table:table-cell office:value-type="string">
              <text:p text:style-name="InstTableCellJustified"><text:span>MESA 1,20 M 2 GAV. +CONEXAO EM</text:span></text:p>
              <text:p text:style-name="Standard"/>
              <text:p text:style-name="InstTableCellJustified"><text:span>"L" C/ MESA 1,00 M TIPO</text:span></text:p>
              <text:p text:style-name="Standard"/>
              <text:p text:style-name="InstTableCellJustified"><text:span>ESCRIVANINHA -PLATA - COR</text:span></text:p>
              <text:p text:style-name="Standard"/>
              <text:p text:style-name="InstTableCellJustified"><text:span>Z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3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4</text:span></text:p>
            </table:table-cell>
            <table:table-cell office:value-type="string">
              <text:p text:style-name="InstTableCellJustified"><text:span>MESA 1,20 M 2 GAV. +CONEXAO EM</text:span></text:p>
              <text:p text:style-name="Standard"/>
              <text:p text:style-name="InstTableCellJustified"><text:span>"L" C/ MESA 1,00 M TIPO</text:span></text:p>
              <text:p text:style-name="Standard"/>
              <text:p text:style-name="InstTableCellJustified"><text:span>ESCRIVANINHA -PLATA - COR</text:span></text:p>
              <text:p text:style-name="Standard"/>
              <text:p text:style-name="InstTableCellJustified"><text:span>Z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3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2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TIPO SPLIT 9000 BTUS - MARCA</text:span></text:p>
              <text:p text:style-name="Standard"/>
              <text:p text:style-name="InstTableCellJustified"><text:span>ELGIN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0 - CHEFIA DE</text:span></text:p>
              <text:p text:style-name="Standard"/>
              <text:p text:style-name="InstTableCellJustified"><text:span>GABINETE DA</text:span></text:p>
              <text:p text:style-name="Standard"/>
              <text:p text:style-name="InstTableCellJustified"><text:span>PRESIDENCIA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10/2012</text:span></text:p>
            </table:table-cell>
            <table:table-cell office:value-type="string">
              <text:p text:style-name="InstTableCell"><text:span>R$ 86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1</text:span></text:p>
            </table:table-cell>
            <table:table-cell office:value-type="string">
              <text:p text:style-name="InstTableCellJustified"><text:span>NOTEBOOK - MARCA ACER - ASPIRE</text:span></text:p>
              <text:p text:style-name="Standard"/>
              <text:p text:style-name="InstTableCellJustified"><text:span>CORE - 4 GB - 15.6 POL. HD 5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10/2012</text:span></text:p>
            </table:table-cell>
            <table:table-cell office:value-type="string">
              <text:p text:style-name="InstTableCell"><text:span>R$ 1.6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0</text:span></text:p>
            </table:table-cell>
            <table:table-cell office:value-type="string">
              <text:p text:style-name="InstTableCellJustified"><text:span>MICROCOMPUTADOR -C/PROCESSADOR</text:span></text:p>
              <text:p text:style-name="Standard"/>
              <text:p text:style-name="InstTableCellJustified"><text:span>INTEL I5- MEM.4 GB - HD-500 GB</text:span></text:p>
              <text:p text:style-name="Standard"/>
              <text:p text:style-name="InstTableCellJustified"><text:span>-GAB.TOWER ATX500 W- PRET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9/2012</text:span></text:p>
            </table:table-cell>
            <table:table-cell office:value-type="string">
              <text:p text:style-name="InstTableCell"><text:span>R$ 1.296,8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27</text:span></text:p>
            </table:table-cell>
            <table:table-cell office:value-type="string">
              <text:p text:style-name="InstTableCellJustified"><text:span>APARELHO DE TV - 32 POL. C/LED</text:span></text:p>
              <text:p text:style-name="Standard"/>
              <text:p text:style-name="InstTableCellJustified"><text:span>MARCA SAMSUNG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07/2012</text:span></text:p>
            </table:table-cell>
            <table:table-cell office:value-type="string">
              <text:p text:style-name="InstTableCell"><text:span>R$ 1.3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26</text:span></text:p>
            </table:table-cell>
            <table:table-cell office:value-type="string">
              <text:p text:style-name="InstTableCellJustified"><text:span>ESCADA DE ALUMINIO -TAM .2,70</text:span></text:p>
              <text:p text:style-name="Standard"/>
              <text:p text:style-name="InstTableCellJustified"><text:span>M EXTENSIVEL P/4,5 M- MARCA</text:span></text:p>
              <text:p text:style-name="Standard"/>
              <text:p text:style-name="InstTableCellJustified"><text:span>ALULEV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6/2012</text:span></text:p>
            </table:table-cell>
            <table:table-cell office:value-type="string">
              <text:p text:style-name="InstTableCell"><text:span>R$ 30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16</text:span></text:p>
            </table:table-cell>
            <table:table-cell office:value-type="string">
              <text:p text:style-name="InstTableCellJustified"><text:span>IMPRESSORA OFFICEJET HP-K8600</text:span></text:p>
              <text:p text:style-name="Standard"/>
              <text:p text:style-name="InstTableCellJustified"><text:span>- A3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4/2012</text:span></text:p>
            </table:table-cell>
            <table:table-cell office:value-type="string">
              <text:p text:style-name="InstTableCell"><text:span>R$ 1.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15</text:span></text:p>
            </table:table-cell>
            <table:table-cell office:value-type="string">
              <text:p text:style-name="InstTableCellJustified"><text:span>APARELHO TIPO I-PAD 2 -WI-FI</text:span></text:p>
              <text:p text:style-name="Standard"/>
              <text:p text:style-name="InstTableCellJustified"><text:span>-3G -32GB -APPLE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3/2012</text:span></text:p>
            </table:table-cell>
            <table:table-cell office:value-type="string">
              <text:p text:style-name="InstTableCell"><text:span>R$ 2.1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14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HP-LASERJET M1212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2/2012</text:span></text:p>
            </table:table-cell>
            <table:table-cell office:value-type="string">
              <text:p text:style-name="InstTableCell"><text:span>R$ 8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13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ELGIN - TIPO SPLIT -18.000</text:span></text:p>
              <text:p text:style-name="Standard"/>
              <text:p text:style-name="InstTableCellJustified"><text:span>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2/2012</text:span></text:p>
            </table:table-cell>
            <table:table-cell office:value-type="string">
              <text:p text:style-name="InstTableCell"><text:span>R$ 1.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11</text:span></text:p>
            </table:table-cell>
            <table:table-cell office:value-type="string">
              <text:p text:style-name="InstTableCellJustified"><text:span>FURADEIRA BOSCH-113D5DO/5DI</text:span></text:p>
              <text:p text:style-name="Standard"/>
              <text:p text:style-name="InstTableCellJustified"><text:span>-GSB 13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02/2012</text:span></text:p>
            </table:table-cell>
            <table:table-cell office:value-type="string">
              <text:p text:style-name="InstTableCell"><text:span>R$ 249,8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10</text:span></text:p>
            </table:table-cell>
            <table:table-cell office:value-type="string">
              <text:p text:style-name="InstTableCellJustified"><text:span>CORTADOR DE GRAMA -TRAPP -</text:span></text:p>
              <text:p text:style-name="Standard"/>
              <text:p text:style-name="InstTableCellJustified"><text:span>GASOL-600G-190CC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42 -SALA DO</text:span></text:p>
              <text:p text:style-name="Standard"/>
              <text:p text:style-name="InstTableCellJustified"><text:span>MEMORIAL-ASSESSORIA</text:span></text:p>
              <text:p text:style-name="Standard"/>
              <text:p text:style-name="InstTableCellJustified"><text:span>DE COMUNICAÇÕ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2/2012</text:span></text:p>
            </table:table-cell>
            <table:table-cell office:value-type="string">
              <text:p text:style-name="InstTableCell"><text:span>R$ 9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08</text:span></text:p>
            </table:table-cell>
            <table:table-cell office:value-type="string">
              <text:p text:style-name="InstTableCellJustified"><text:span>NOTEBOOK ACER AS5760-6697</text:span></text:p>
              <text:p text:style-name="Standard"/>
              <text:p text:style-name="InstTableCellJustified"><text:span>INTEL CORE I3 2310M, 3GB, 500</text:span></text:p>
              <text:p text:style-name="Standard"/>
              <text:p text:style-name="InstTableCellJustified"><text:span>GB, DVDRW, 15,6 WINDOWS 7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1/2012</text:span></text:p>
            </table:table-cell>
            <table:table-cell office:value-type="string">
              <text:p text:style-name="InstTableCell"><text:span>R$ 1.4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07</text:span></text:p>
            </table:table-cell>
            <table:table-cell office:value-type="string">
              <text:p text:style-name="InstTableCellJustified"><text:span>RELOGIO DE RONDA DE VIGIA</text:span></text:p>
              <text:p text:style-name="Standard"/>
              <text:p text:style-name="InstTableCellJustified"><text:span>-TOPDATA -MOD -TOPRONDA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1/2012</text:span></text:p>
            </table:table-cell>
            <table:table-cell office:value-type="string">
              <text:p text:style-name="InstTableCell"><text:span>R$ 8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05</text:span></text:p>
            </table:table-cell>
            <table:table-cell office:value-type="string">
              <text:p text:style-name="InstTableCellJustified"><text:span>APARELHO TELEFONE CELULAR</text:span></text:p>
              <text:p text:style-name="Standard"/>
              <text:p text:style-name="InstTableCellJustified"><text:span>MOTOROLA EX-139 -P/02 C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1/2012</text:span></text:p>
            </table:table-cell>
            <table:table-cell office:value-type="string">
              <text:p text:style-name="InstTableCell"><text:span>R$ 40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03</text:span></text:p>
            </table:table-cell>
            <table:table-cell office:value-type="string">
              <text:p text:style-name="InstTableCellJustified"><text:span>MICROCOMPUTADOR -PROC.INTEL,</text:span></text:p>
              <text:p text:style-name="Standard"/>
              <text:p text:style-name="InstTableCellJustified"><text:span>HD 500GB, MEMORIA DDR3 - 4GB,</text:span></text:p>
              <text:p text:style-name="Standard"/>
              <text:p text:style-name="InstTableCellJustified"><text:span>MOUSE E TECLADO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1/2012</text:span></text:p>
            </table:table-cell>
            <table:table-cell office:value-type="string">
              <text:p text:style-name="InstTableCell"><text:span>R$ 1.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02</text:span></text:p>
            </table:table-cell>
            <table:table-cell office:value-type="string">
              <text:p text:style-name="InstTableCellJustified"><text:span>GRAVADOR DIGITAL DE VOZ - SONY</text:span></text:p>
              <text:p text:style-name="Standard"/>
              <text:p text:style-name="InstTableCellJustified"><text:span>PX-312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2011</text:span></text:p>
            </table:table-cell>
            <table:table-cell office:value-type="string">
              <text:p text:style-name="InstTableCell"><text:span>R$ 25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00</text:span></text:p>
            </table:table-cell>
            <table:table-cell office:value-type="string">
              <text:p text:style-name="InstTableCellJustified"><text:span>TELA P/PROJETOR NARDELLI -</text:span></text:p>
              <text:p text:style-name="Standard"/>
              <text:p text:style-name="InstTableCellJustified"><text:span>NR-003 RETRATIL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0/2011</text:span></text:p>
            </table:table-cell>
            <table:table-cell office:value-type="string">
              <text:p text:style-name="InstTableCell"><text:span>R$ 3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9</text:span></text:p>
            </table:table-cell>
            <table:table-cell office:value-type="string">
              <text:p text:style-name="InstTableCellJustified"><text:span>IMPRESSORA HP-DESKJET 2000</text:span></text:p>
              <text:p text:style-name="Standard"/>
              <text:p text:style-name="InstTableCellJustified"><text:span>-JATO DE TINTA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0/2011</text:span></text:p>
            </table:table-cell>
            <table:table-cell office:value-type="string">
              <text:p text:style-name="InstTableCell"><text:span>R$ 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8</text:span></text:p>
            </table:table-cell>
            <table:table-cell office:value-type="string">
              <text:p text:style-name="InstTableCellJustified"><text:span>AP CELULAR MARCA-LG - MOD.X335</text:span></text:p>
              <text:p text:style-name="Standard"/>
              <text:p text:style-name="InstTableCellJustified"><text:span>- 2S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10/2011</text:span></text:p>
            </table:table-cell>
            <table:table-cell office:value-type="string">
              <text:p text:style-name="InstTableCell"><text:span>R$ 31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7</text:span></text:p>
            </table:table-cell>
            <table:table-cell office:value-type="string">
              <text:p text:style-name="InstTableCellJustified"><text:span>APARELHO TEL CELULAR</text:span></text:p>
              <text:p text:style-name="Standard"/>
              <text:p text:style-name="InstTableCellJustified"><text:span>-MOTOROLA- EX1115 - 2 S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9/2011</text:span></text:p>
            </table:table-cell>
            <table:table-cell office:value-type="string">
              <text:p text:style-name="InstTableCell"><text:span>R$ 45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5</text:span></text:p>
            </table:table-cell>
            <table:table-cell office:value-type="string">
              <text:p text:style-name="InstTableCellJustified"><text:span>MESA REDONDA -120MM -LAR DEL</text:span></text:p>
              <text:p text:style-name="Standard"/>
              <text:p text:style-name="InstTableCellJustified"><text:span>PLA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1 - DEPÓSITO/</text:span></text:p>
              <text:p text:style-name="Standard"/>
              <text:p text:style-name="InstTableCellJustified"><text:span>MANUTENÇAO E</text:span></text:p>
              <text:p text:style-name="Standard"/>
              <text:p text:style-name="InstTableCellJustified"><text:span>SERVIÇOS GERAIS”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9/2011</text:span></text:p>
            </table:table-cell>
            <table:table-cell office:value-type="string">
              <text:p text:style-name="InstTableCell"><text:span>R$ 2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4</text:span></text:p>
            </table:table-cell>
            <table:table-cell office:value-type="string">
              <text:p text:style-name="InstTableCellJustified"><text:span>TELEFONE DE MESA C/FIO-</text:span></text:p>
              <text:p text:style-name="Standard"/>
              <text:p text:style-name="InstTableCellJustified"><text:span>IDENTIF DE CHAMADA 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8/2011</text:span></text:p>
            </table:table-cell>
            <table:table-cell office:value-type="string">
              <text:p text:style-name="InstTableCell"><text:span>R$ 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3</text:span></text:p>
            </table:table-cell>
            <table:table-cell office:value-type="string">
              <text:p text:style-name="InstTableCellJustified"><text:span>MICROFONE SEM FIO -C/2</text:span></text:p>
              <text:p text:style-name="Standard"/>
              <text:p text:style-name="InstTableCellJustified"><text:span>UNIDADES -MARCA: KADOSHI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8/2011</text:span></text:p>
            </table:table-cell>
            <table:table-cell office:value-type="string">
              <text:p text:style-name="InstTableCell"><text:span>R$ 1.2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1</text:span></text:p>
            </table:table-cell>
            <table:table-cell office:value-type="string">
              <text:p text:style-name="InstTableCellJustified"><text:span>CAMERA FOTOGRAFICA -SONY -</text:span></text:p>
              <text:p text:style-name="Standard"/>
              <text:p text:style-name="InstTableCellJustified"><text:span>DSC-350- 14.1 MP- MEM-4 G -</text:span></text:p>
              <text:p text:style-name="Standard"/>
              <text:p text:style-name="InstTableCellJustified"><text:span>COR PRAT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8/2011</text:span></text:p>
            </table:table-cell>
            <table:table-cell office:value-type="string">
              <text:p text:style-name="InstTableCell"><text:span>R$ 5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0</text:span></text:p>
            </table:table-cell>
            <table:table-cell office:value-type="string">
              <text:p text:style-name="InstTableCellJustified"><text:span>TELEFONE SEM FIO INTELBRAS</text:span></text:p>
              <text:p text:style-name="Standard"/>
              <text:p text:style-name="InstTableCellJustified"><text:span>TS40 ID(ST)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8/2011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9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8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7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6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5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4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3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2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1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0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9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8</text:span></text:p>
            </table:table-cell>
            <table:table-cell office:value-type="string">
              <text:p text:style-name="InstTableCellJustified"><text:span>CENTRAL DE OPERACOES DE</text:span></text:p>
              <text:p text:style-name="Standard"/>
              <text:p text:style-name="InstTableCellJustified"><text:span>SETORES -ACIONAMENTO DE ALARME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5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7</text:span></text:p>
            </table:table-cell>
            <table:table-cell office:value-type="string">
              <text:p text:style-name="InstTableCellJustified"><text:span>VIDEO PORTEIRO COLORIDO</text:span></text:p>
              <text:p text:style-name="Standard"/>
              <text:p text:style-name="InstTableCellJustified"><text:span>-LCD-3,5 LR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6/2011</text:span></text:p>
            </table:table-cell>
            <table:table-cell office:value-type="string">
              <text:p text:style-name="InstTableCell"><text:span>R$ 1.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5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9.000 BTUS -TIPO SPLIT- ELGIN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5/2011</text:span></text:p>
            </table:table-cell>
            <table:table-cell office:value-type="string">
              <text:p text:style-name="InstTableCell"><text:span>R$ 77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4</text:span></text:p>
            </table:table-cell>
            <table:table-cell office:value-type="string">
              <text:p text:style-name="InstTableCellJustified"><text:span>NETBOOK MEGAWARE -ATOM - C/WIN</text:span></text:p>
              <text:p text:style-name="Standard"/>
              <text:p text:style-name="InstTableCellJustified"><text:span>VISTA - HD320 -3GB MEMO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5/2011</text:span></text:p>
            </table:table-cell>
            <table:table-cell office:value-type="string">
              <text:p text:style-name="InstTableCell"><text:span>R$ 9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2</text:span></text:p>
            </table:table-cell>
            <table:table-cell office:value-type="string">
              <text:p text:style-name="InstTableCellJustified"><text:span>TELEFONE CELULAR MOTOROLA EX</text:span></text:p>
              <text:p text:style-name="Standard"/>
              <text:p text:style-name="InstTableCellJustified"><text:span>115 DUAL CHI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1</text:span></text:p>
            </table:table-cell>
            <table:table-cell office:value-type="string">
              <text:p text:style-name="InstTableCellJustified"><text:span>TELEFONE SEM FIO DIGITAL -</text:span></text:p>
              <text:p text:style-name="Standard"/>
              <text:p text:style-name="InstTableCellJustified"><text:span>INTELBRASTS4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3/2011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0</text:span></text:p>
            </table:table-cell>
            <table:table-cell office:value-type="string">
              <text:p text:style-name="InstTableCellJustified"><text:span>TELEFONE SEM FIO DIGITAL -</text:span></text:p>
              <text:p text:style-name="Standard"/>
              <text:p text:style-name="InstTableCellJustified"><text:span>INTELBRASTS4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3/2011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9</text:span></text:p>
            </table:table-cell>
            <table:table-cell office:value-type="string">
              <text:p text:style-name="InstTableCellJustified"><text:span>CAMERA FOTOGRAFICA SONY</text:span></text:p>
              <text:p text:style-name="Standard"/>
              <text:p text:style-name="InstTableCellJustified"><text:span>DSC-350 -14.1MP -MEM 4GB</text:span></text:p>
              <text:p text:style-name="Standard"/>
              <text:p text:style-name="InstTableCellJustified"><text:span>-PRET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3/2011</text:span></text:p>
            </table:table-cell>
            <table:table-cell office:value-type="string">
              <text:p text:style-name="InstTableCell"><text:span>R$ 5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8</text:span></text:p>
            </table:table-cell>
            <table:table-cell office:value-type="string">
              <text:p text:style-name="InstTableCellJustified"><text:span>TELEFONE CELULAR -MOTOROLA</text:span></text:p>
              <text:p text:style-name="Standard"/>
              <text:p text:style-name="InstTableCellJustified"><text:span>-MODEX115 -2S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3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7</text:span></text:p>
            </table:table-cell>
            <table:table-cell office:value-type="string">
              <text:p text:style-name="InstTableCellJustified"><text:span>TELEFONE CELULAR -MOTOROLA</text:span></text:p>
              <text:p text:style-name="Standard"/>
              <text:p text:style-name="InstTableCellJustified"><text:span>-MODEX115 -2S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3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6</text:span></text:p>
            </table:table-cell>
            <table:table-cell office:value-type="string">
              <text:p text:style-name="InstTableCellJustified"><text:span>TELEFONE CELULAR -MOTOROLA</text:span></text:p>
              <text:p text:style-name="Standard"/>
              <text:p text:style-name="InstTableCellJustified"><text:span>-MODEX115 -2S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3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5</text:span></text:p>
            </table:table-cell>
            <table:table-cell office:value-type="string">
              <text:p text:style-name="InstTableCellJustified"><text:span>TELEFONE CELULAR -MOTOROLA</text:span></text:p>
              <text:p text:style-name="Standard"/>
              <text:p text:style-name="InstTableCellJustified"><text:span>-MODEX115 -2S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3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4</text:span></text:p>
            </table:table-cell>
            <table:table-cell office:value-type="string">
              <text:p text:style-name="InstTableCellJustified"><text:span>BEBEDOURO DE MESA - LIBELL -</text:span></text:p>
              <text:p text:style-name="Standard"/>
              <text:p text:style-name="InstTableCellJustified"><text:span>MOD: STIL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19 - SALA DE</text:span></text:p>
              <text:p text:style-name="Standard"/>
              <text:p text:style-name="InstTableCellJustified"><text:span>REUNIÃO/ PLENARINH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2/2011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3</text:span></text:p>
            </table:table-cell>
            <table:table-cell office:value-type="string">
              <text:p text:style-name="InstTableCellJustified"><text:span>MONITOR LCD - AOC - 18,5 POL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2/2011</text:span></text:p>
            </table:table-cell>
            <table:table-cell office:value-type="string">
              <text:p text:style-name="InstTableCell"><text:span>R$ 3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2</text:span></text:p>
            </table:table-cell>
            <table:table-cell office:value-type="string">
              <text:p text:style-name="InstTableCellJustified"><text:span>MONITOR LCD - AOC - 18,5 POL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2/2011</text:span></text:p>
            </table:table-cell>
            <table:table-cell office:value-type="string">
              <text:p text:style-name="InstTableCell"><text:span>R$ 3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1</text:span></text:p>
            </table:table-cell>
            <table:table-cell office:value-type="string">
              <text:p text:style-name="InstTableCellJustified"><text:span>MICROCOMPUTADOR PC -INTEL</text:span></text:p>
              <text:p text:style-name="Standard"/>
              <text:p text:style-name="InstTableCellJustified"><text:span>COREL DUO, 3 GB -HD-320 GB</text:span></text:p>
              <text:p text:style-name="Standard"/>
              <text:p text:style-name="InstTableCellJustified"><text:span>-TECLADO E MOUS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2/2011</text:span></text:p>
            </table:table-cell>
            <table:table-cell office:value-type="string">
              <text:p text:style-name="InstTableCell"><text:span>R$ 78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0</text:span></text:p>
            </table:table-cell>
            <table:table-cell office:value-type="string">
              <text:p text:style-name="InstTableCellJustified"><text:span>MICROCOMPUTADOR PC -INTEL</text:span></text:p>
              <text:p text:style-name="Standard"/>
              <text:p text:style-name="InstTableCellJustified"><text:span>COREL DUO, 3 GB -HD-320 GB</text:span></text:p>
              <text:p text:style-name="Standard"/>
              <text:p text:style-name="InstTableCellJustified"><text:span>-TECLADO E MOUS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2/2011</text:span></text:p>
            </table:table-cell>
            <table:table-cell office:value-type="string">
              <text:p text:style-name="InstTableCell"><text:span>R$ 78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9</text:span></text:p>
            </table:table-cell>
            <table:table-cell office:value-type="string">
              <text:p text:style-name="InstTableCellJustified"><text:span>APARELHO DE GPS -4.3 POL.</text:span></text:p>
              <text:p text:style-name="Standard"/>
              <text:p text:style-name="InstTableCellJustified"><text:span>MARCA WAY -(P/USO EM VIAGEM)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2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8</text:span></text:p>
            </table:table-cell>
            <table:table-cell office:value-type="string">
              <text:p text:style-name="InstTableCellJustified"><text:span>APARELHO DE GPS -4.3 POL.</text:span></text:p>
              <text:p text:style-name="Standard"/>
              <text:p text:style-name="InstTableCellJustified"><text:span>MARCA WAY -(P/USO EM VIAGEM)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2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7</text:span></text:p>
            </table:table-cell>
            <table:table-cell office:value-type="string">
              <text:p text:style-name="InstTableCellJustified"><text:span>MESA ESCRITORIO 150 CM 2</text:span></text:p>
              <text:p text:style-name="Standard"/>
              <text:p text:style-name="InstTableCellJustified"><text:span>GAVETAS - LAR DEL PLA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2/2011</text:span></text:p>
            </table:table-cell>
            <table:table-cell office:value-type="string">
              <text:p text:style-name="InstTableCell"><text:span>R$ 16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6</text:span></text:p>
            </table:table-cell>
            <table:table-cell office:value-type="string">
              <text:p text:style-name="InstTableCellJustified"><text:span>MAQ.MULTIFUNCIONAL 4 EM 1 -</text:span></text:p>
              <text:p text:style-name="Standard"/>
              <text:p text:style-name="InstTableCellJustified"><text:span>HP-OFFICEJET -J4660</text:span></text:p>
              <text:p text:style-name="Standard"/>
              <text:p text:style-name="InstTableCellJustified"><text:span>(IMPR+COPIAD+FAX+ )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2/2011</text:span></text:p>
            </table:table-cell>
            <table:table-cell office:value-type="string">
              <text:p text:style-name="InstTableCell"><text:span>R$ 33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5</text:span></text:p>
            </table:table-cell>
            <table:table-cell office:value-type="string">
              <text:p text:style-name="InstTableCellJustified"><text:span>MAQ.MULTIFUNCIONAL 4 EM 1 -</text:span></text:p>
              <text:p text:style-name="Standard"/>
              <text:p text:style-name="InstTableCellJustified"><text:span>HP-OFFICEJET -J4660</text:span></text:p>
              <text:p text:style-name="Standard"/>
              <text:p text:style-name="InstTableCellJustified"><text:span>(IMPR+COPIAD+FAX+ )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2/2011</text:span></text:p>
            </table:table-cell>
            <table:table-cell office:value-type="string">
              <text:p text:style-name="InstTableCell"><text:span>R$ 33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4</text:span></text:p>
            </table:table-cell>
            <table:table-cell office:value-type="string">
              <text:p text:style-name="InstTableCellJustified"><text:span>MAQ.MULTIFUNCIONAL 4 EM 1 -</text:span></text:p>
              <text:p text:style-name="Standard"/>
              <text:p text:style-name="InstTableCellJustified"><text:span>HP-OFFICEJET -J4660</text:span></text:p>
              <text:p text:style-name="Standard"/>
              <text:p text:style-name="InstTableCellJustified"><text:span>(IMPR+COPIAD+FAX+ )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2/2011</text:span></text:p>
            </table:table-cell>
            <table:table-cell office:value-type="string">
              <text:p text:style-name="InstTableCell"><text:span>R$ 33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3</text:span></text:p>
            </table:table-cell>
            <table:table-cell office:value-type="string">
              <text:p text:style-name="InstTableCellJustified"><text:span>PAINEL ACO INOX 120 X 63 CM -</text:span></text:p>
              <text:p text:style-name="Standard"/>
              <text:p text:style-name="InstTableCellJustified"><text:span>INDICATIVOS SALAS VEREADOR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2/2011</text:span></text:p>
            </table:table-cell>
            <table:table-cell office:value-type="string">
              <text:p text:style-name="InstTableCell"><text:span>R$ 8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2</text:span></text:p>
            </table:table-cell>
            <table:table-cell office:value-type="string">
              <text:p text:style-name="InstTableCellJustified"><text:span>PAINEL ACO INOX 120 X 63 CM -</text:span></text:p>
              <text:p text:style-name="Standard"/>
              <text:p text:style-name="InstTableCellJustified"><text:span>EXPOSITOR DE ATOS OFICIAI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2/2011</text:span></text:p>
            </table:table-cell>
            <table:table-cell office:value-type="string">
              <text:p text:style-name="InstTableCell"><text:span>R$ 9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1</text:span></text:p>
            </table:table-cell>
            <table:table-cell office:value-type="string">
              <text:p text:style-name="InstTableCellJustified"><text:span>MICROMPUTADOR PC INTEL DUO</text:span></text:p>
              <text:p text:style-name="Standard"/>
              <text:p text:style-name="InstTableCellJustified"><text:span>CORE , 3 GB MEMORIA, HD-500</text:span></text:p>
              <text:p text:style-name="Standard"/>
              <text:p text:style-name="InstTableCellJustified"><text:span>GB+ TECLADO E MOUS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11</text:span></text:p>
            </table:table-cell>
            <table:table-cell office:value-type="string">
              <text:p text:style-name="InstTableCell"><text:span>R$ 7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0</text:span></text:p>
            </table:table-cell>
            <table:table-cell office:value-type="string">
              <text:p text:style-name="InstTableCellJustified"><text:span>MICROMPUTADOR PC INTEL DUO</text:span></text:p>
              <text:p text:style-name="Standard"/>
              <text:p text:style-name="InstTableCellJustified"><text:span>CORE , 3 GB MEMORIA, HD-500</text:span></text:p>
              <text:p text:style-name="Standard"/>
              <text:p text:style-name="InstTableCellJustified"><text:span>GB+ TECLADO E MOUS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11</text:span></text:p>
            </table:table-cell>
            <table:table-cell office:value-type="string">
              <text:p text:style-name="InstTableCell"><text:span>R$ 7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8</text:span></text:p>
            </table:table-cell>
            <table:table-cell office:value-type="string">
              <text:p text:style-name="InstTableCellJustified"><text:span>TELEFONE CELULAR MOTOROLA _</text:span></text:p>
              <text:p text:style-name="Standard"/>
              <text:p text:style-name="InstTableCellJustified"><text:span>EX115 -2 SHI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7</text:span></text:p>
            </table:table-cell>
            <table:table-cell office:value-type="string">
              <text:p text:style-name="InstTableCellJustified"><text:span>TELEFONE CELULAR MOTOROLA _</text:span></text:p>
              <text:p text:style-name="Standard"/>
              <text:p text:style-name="InstTableCellJustified"><text:span>EX115 -2 SHI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6</text:span></text:p>
            </table:table-cell>
            <table:table-cell office:value-type="string">
              <text:p text:style-name="InstTableCellJustified"><text:span>TELEFONE CELULAR MOTOROLA _</text:span></text:p>
              <text:p text:style-name="Standard"/>
              <text:p text:style-name="InstTableCellJustified"><text:span>EX115 -2 SHI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5</text:span></text:p>
            </table:table-cell>
            <table:table-cell office:value-type="string">
              <text:p text:style-name="InstTableCellJustified"><text:span>TELEFONE CELULAR MOTOROLA _</text:span></text:p>
              <text:p text:style-name="Standard"/>
              <text:p text:style-name="InstTableCellJustified"><text:span>EX115 -2 SHI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4</text:span></text:p>
            </table:table-cell>
            <table:table-cell office:value-type="string">
              <text:p text:style-name="InstTableCellJustified"><text:span>TELEFONE CELULAR MOTOROLA _</text:span></text:p>
              <text:p text:style-name="Standard"/>
              <text:p text:style-name="InstTableCellJustified"><text:span>EX115 -2 SHI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6 -GABINETE</text:span></text:p>
              <text:p text:style-name="Standard"/>
              <text:p text:style-name="InstTableCellJustified"><text:span>DA PRESIDÊNC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3</text:span></text:p>
            </table:table-cell>
            <table:table-cell office:value-type="string">
              <text:p text:style-name="InstTableCellJustified"><text:span>TELEFONE SEM FIO INTELBRAS</text:span></text:p>
              <text:p text:style-name="Standard"/>
              <text:p text:style-name="InstTableCellJustified"><text:span>TS-40 ID DIGITA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2</text:span></text:p>
            </table:table-cell>
            <table:table-cell office:value-type="string">
              <text:p text:style-name="InstTableCellJustified"><text:span>TELEFONE SEM FIO INTELBRAS</text:span></text:p>
              <text:p text:style-name="Standard"/>
              <text:p text:style-name="InstTableCellJustified"><text:span>TS-40 ID- DIGITA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0</text:span></text:p>
            </table:table-cell>
            <table:table-cell office:value-type="string">
              <text:p text:style-name="InstTableCellJustified"><text:span>APOIO PARA OS PES PRETO -</text:span></text:p>
              <text:p text:style-name="Standard"/>
              <text:p text:style-name="InstTableCellJustified"><text:span>RHOP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9</text:span></text:p>
            </table:table-cell>
            <table:table-cell office:value-type="string">
              <text:p text:style-name="InstTableCellJustified"><text:span>APOIO PARA OS PES PRETO -</text:span></text:p>
              <text:p text:style-name="Standard"/>
              <text:p text:style-name="InstTableCellJustified"><text:span>RHOP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8</text:span></text:p>
            </table:table-cell>
            <table:table-cell office:value-type="string">
              <text:p text:style-name="InstTableCellJustified"><text:span>APOIO PARA OS PES PRETO -</text:span></text:p>
              <text:p text:style-name="Standard"/>
              <text:p text:style-name="InstTableCellJustified"><text:span>RHOP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7</text:span></text:p>
            </table:table-cell>
            <table:table-cell office:value-type="string">
              <text:p text:style-name="InstTableCellJustified"><text:span>APOIO PARA OS PES PRETO -</text:span></text:p>
              <text:p text:style-name="Standard"/>
              <text:p text:style-name="InstTableCellJustified"><text:span>RHOP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6</text:span></text:p>
            </table:table-cell>
            <table:table-cell office:value-type="string">
              <text:p text:style-name="InstTableCellJustified"><text:span>APOIO PARA OS PES PRETO -</text:span></text:p>
              <text:p text:style-name="Standard"/>
              <text:p text:style-name="InstTableCellJustified"><text:span>RHOP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5</text:span></text:p>
            </table:table-cell>
            <table:table-cell office:value-type="string">
              <text:p text:style-name="InstTableCellJustified"><text:span>APOIO PARA OS PES PRETO -</text:span></text:p>
              <text:p text:style-name="Standard"/>
              <text:p text:style-name="InstTableCellJustified"><text:span>RHOP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4</text:span></text:p>
            </table:table-cell>
            <table:table-cell office:value-type="string">
              <text:p text:style-name="InstTableCellJustified"><text:span>CADEIRA GIRATORIA PORTFLEX</text:span></text:p>
              <text:p text:style-name="Standard"/>
              <text:p text:style-name="InstTableCellJustified"><text:span>-TIPO PRESIDENT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2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3</text:span></text:p>
            </table:table-cell>
            <table:table-cell office:value-type="string">
              <text:p text:style-name="InstTableCellJustified"><text:span>CADEIRA GIRATORIA PORTFLEX</text:span></text:p>
              <text:p text:style-name="Standard"/>
              <text:p text:style-name="InstTableCellJustified"><text:span>-TIPO PRESIDENT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2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2</text:span></text:p>
            </table:table-cell>
            <table:table-cell office:value-type="string">
              <text:p text:style-name="InstTableCellJustified"><text:span>MESA/APARADOR P/RECEPCAO- MARC</text:span></text:p>
              <text:p text:style-name="Standard"/>
              <text:p text:style-name="InstTableCellJustified"><text:span>JOSE EDUAR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1/2011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1</text:span></text:p>
            </table:table-cell>
            <table:table-cell office:value-type="string">
              <text:p text:style-name="InstTableCellJustified"><text:span>BANCADA DE MADEIRA</text:span></text:p>
              <text:p text:style-name="Standard"/>
              <text:p text:style-name="InstTableCellJustified"><text:span>P/INFORMATICA - MARC JOSE</text:span></text:p>
              <text:p text:style-name="Standard"/>
              <text:p text:style-name="InstTableCellJustified"><text:span>EDUAR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1/2011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0</text:span></text:p>
            </table:table-cell>
            <table:table-cell office:value-type="string">
              <text:p text:style-name="InstTableCellJustified"><text:span>MESA DE ESCRITORIO LAR DEL</text:span></text:p>
              <text:p text:style-name="Standard"/>
              <text:p text:style-name="InstTableCellJustified"><text:span>PLATA 1,50 CM C/DUAS GAVET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2011</text:span></text:p>
            </table:table-cell>
            <table:table-cell office:value-type="string">
              <text:p text:style-name="InstTableCell"><text:span>R$ 16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25</text:span></text:p>
            </table:table-cell>
            <table:table-cell office:value-type="string">
              <text:p text:style-name="InstTableCellJustified"><text:span>TV H BUSTER - 42" -LED - 01FD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1/2011</text:span></text:p>
            </table:table-cell>
            <table:table-cell office:value-type="string">
              <text:p text:style-name="InstTableCell"><text:span>R$ 1.9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24</text:span></text:p>
            </table:table-cell>
            <table:table-cell office:value-type="string">
              <text:p text:style-name="InstTableCellJustified"><text:span>CORTINADE AR SURYA 1,5 CM</text:span></text:p>
              <text:p text:style-name="Standard"/>
              <text:p text:style-name="InstTableCellJustified"><text:span>C/CONTR REMO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1/2011</text:span></text:p>
            </table:table-cell>
            <table:table-cell office:value-type="string">
              <text:p text:style-name="InstTableCell"><text:span>R$ 7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29</text:span></text:p>
            </table:table-cell>
            <table:table-cell office:value-type="string">
              <text:p text:style-name="InstTableCellJustified"><text:span>LEITOR DE CODIGO DE BARR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01/2011</text:span></text:p>
            </table:table-cell>
            <table:table-cell office:value-type="string">
              <text:p text:style-name="InstTableCell"><text:span>R$ 1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22</text:span></text:p>
            </table:table-cell>
            <table:table-cell office:value-type="string">
              <text:p text:style-name="InstTableCellJustified"><text:span>ASPIRADOR DE PO -ELETROLUX</text:span></text:p>
              <text:p text:style-name="Standard"/>
              <text:p text:style-name="InstTableCellJustified"><text:span>-FLEX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1/2011</text:span></text:p>
            </table:table-cell>
            <table:table-cell office:value-type="string">
              <text:p text:style-name="InstTableCell"><text:span>R$ 299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21</text:span></text:p>
            </table:table-cell>
            <table:table-cell office:value-type="string">
              <text:p text:style-name="InstTableCellJustified"><text:span>TELEFONE SEM FIO INTELBRAS</text:span></text:p>
              <text:p text:style-name="Standard"/>
              <text:p text:style-name="InstTableCellJustified"><text:span>-TS-4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1/2011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20</text:span></text:p>
            </table:table-cell>
            <table:table-cell office:value-type="string">
              <text:p text:style-name="InstTableCellJustified"><text:span>TELEFONE SEM FIO INTELBRAS</text:span></text:p>
              <text:p text:style-name="Standard"/>
              <text:p text:style-name="InstTableCellJustified"><text:span>-TS-4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1/2011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05</text:span></text:p>
            </table:table-cell>
            <table:table-cell office:value-type="string">
              <text:p text:style-name="InstTableCellJustified"><text:span>TELEFONE SEM FIO DIGITAL -</text:span></text:p>
              <text:p text:style-name="Standard"/>
              <text:p text:style-name="InstTableCellJustified"><text:span>INTELBRASTS4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10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04</text:span></text:p>
            </table:table-cell>
            <table:table-cell office:value-type="string">
              <text:p text:style-name="InstTableCellJustified"><text:span>TELEFONE SEM FIO DIGITAL -</text:span></text:p>
              <text:p text:style-name="Standard"/>
              <text:p text:style-name="InstTableCellJustified"><text:span>INTELBRASTS4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6 -GABINETE</text:span></text:p>
              <text:p text:style-name="Standard"/>
              <text:p text:style-name="InstTableCellJustified"><text:span>DA PRESIDÊNC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10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06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YORK TIPO SPLIT 18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12/2010</text:span></text:p>
            </table:table-cell>
            <table:table-cell office:value-type="string">
              <text:p text:style-name="InstTableCell"><text:span>R$ 1.3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19</text:span></text:p>
            </table:table-cell>
            <table:table-cell office:value-type="string">
              <text:p text:style-name="InstTableCellJustified"><text:span>BASE DE COMANDO DOS MICROFONES</text:span></text:p>
              <text:p text:style-name="Standard"/>
              <text:p text:style-name="InstTableCellJustified"><text:span>VP-15CW COM 14 BASES DE</text:span></text:p>
              <text:p text:style-name="Standard"/>
              <text:p text:style-name="InstTableCellJustified"><text:span>CONEXAO E 14 MICROFONES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2/2010</text:span></text:p>
            </table:table-cell>
            <table:table-cell office:value-type="string">
              <text:p text:style-name="InstTableCell"><text:span>R$ 8.827,6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18</text:span></text:p>
            </table:table-cell>
            <table:table-cell office:value-type="string">
              <text:p text:style-name="InstTableCellJustified"><text:span>MESA DE SOM 24 CANAIS</text:span></text:p>
              <text:p text:style-name="Standard"/>
              <text:p text:style-name="InstTableCellJustified"><text:span>BALANCEADA LEXSEN PRO -2442FX</text:span></text:p>
              <text:p text:style-name="Standard"/>
              <text:p text:style-name="InstTableCellJustified"><text:span>USB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2/2010</text:span></text:p>
            </table:table-cell>
            <table:table-cell office:value-type="string">
              <text:p text:style-name="InstTableCell"><text:span>R$ 3.229,8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17</text:span></text:p>
            </table:table-cell>
            <table:table-cell office:value-type="string">
              <text:p text:style-name="InstTableCellJustified"><text:span>PROCESSADOR /GATE -LIMITADOR 4</text:span></text:p>
              <text:p text:style-name="Standard"/>
              <text:p text:style-name="InstTableCellJustified"><text:span>CANAIS BEHRINGER XL460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2/2010</text:span></text:p>
            </table:table-cell>
            <table:table-cell office:value-type="string">
              <text:p text:style-name="InstTableCell"><text:span>R$ 1.015,7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16</text:span></text:p>
            </table:table-cell>
            <table:table-cell office:value-type="string">
              <text:p text:style-name="InstTableCellJustified"><text:span>PROCESSADOR /GATE -LIMITADOR 4</text:span></text:p>
              <text:p text:style-name="Standard"/>
              <text:p text:style-name="InstTableCellJustified"><text:span>CANAIS BEHRINGER XL460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2/2010</text:span></text:p>
            </table:table-cell>
            <table:table-cell office:value-type="string">
              <text:p text:style-name="InstTableCell"><text:span>R$ 1.015,7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15</text:span></text:p>
            </table:table-cell>
            <table:table-cell office:value-type="string">
              <text:p text:style-name="InstTableCellJustified"><text:span>PROCESSADOR /GATE -LIMITADOR 4</text:span></text:p>
              <text:p text:style-name="Standard"/>
              <text:p text:style-name="InstTableCellJustified"><text:span>CANAIS BEHRINGER XL460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2/2010</text:span></text:p>
            </table:table-cell>
            <table:table-cell office:value-type="string">
              <text:p text:style-name="InstTableCell"><text:span>R$ 1.015,7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08</text:span></text:p>
            </table:table-cell>
            <table:table-cell office:value-type="string">
              <text:p text:style-name="InstTableCellJustified"><text:span>PROCESSADOR DE AUDIO UTRADRIVE</text:span></text:p>
              <text:p text:style-name="Standard"/>
              <text:p text:style-name="InstTableCellJustified"><text:span>PRO LEXSEM DCX2496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2/2010</text:span></text:p>
            </table:table-cell>
            <table:table-cell office:value-type="string">
              <text:p text:style-name="InstTableCell"><text:span>R$ 1.719,8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00</text:span></text:p>
            </table:table-cell>
            <table:table-cell office:value-type="string">
              <text:p text:style-name="InstTableCellJustified"><text:span>APARELHO DE AR CONDICIONADO LG</text:span></text:p>
              <text:p text:style-name="Standard"/>
              <text:p text:style-name="InstTableCellJustified"><text:span>- TIPO SPLIT 9.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1/2010</text:span></text:p>
            </table:table-cell>
            <table:table-cell office:value-type="string">
              <text:p text:style-name="InstTableCell"><text:span>R$ 8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02</text:span></text:p>
            </table:table-cell>
            <table:table-cell office:value-type="string">
              <text:p text:style-name="InstTableCellJustified"><text:span>CARRINHO TRANSPORTADOR C/RODAS</text:span></text:p>
              <text:p text:style-name="Standard"/>
              <text:p text:style-name="InstTableCellJustified"><text:span>P/LIMPEZA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2 -SALA DO</text:span></text:p>
              <text:p text:style-name="Standard"/>
              <text:p text:style-name="InstTableCellJustified"><text:span>MEMORIAL-ASSESSORIA</text:span></text:p>
              <text:p text:style-name="Standard"/>
              <text:p text:style-name="InstTableCellJustified"><text:span>DE COMUNICAÇÕ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0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01</text:span></text:p>
            </table:table-cell>
            <table:table-cell office:value-type="string">
              <text:p text:style-name="InstTableCellJustified"><text:span>CARRINHO TRANSPORTADOR C/RODAS</text:span></text:p>
              <text:p text:style-name="Standard"/>
              <text:p text:style-name="InstTableCellJustified"><text:span>P/LIMPEZA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0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9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12000 BTUS YORK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9/2010</text:span></text:p>
            </table:table-cell>
            <table:table-cell office:value-type="string">
              <text:p text:style-name="InstTableCell"><text:span>R$ 1.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8</text:span></text:p>
            </table:table-cell>
            <table:table-cell office:value-type="string">
              <text:p text:style-name="InstTableCellJustified"><text:span>GAVETEIRO VOLANTE 4 GAVET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8/2010</text:span></text:p>
            </table:table-cell>
            <table:table-cell office:value-type="string">
              <text:p text:style-name="InstTableCell"><text:span>R$ 14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6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ELGIN 12.000 BTUS MODELO SPLI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6/2010</text:span></text:p>
            </table:table-cell>
            <table:table-cell office:value-type="string">
              <text:p text:style-name="InstTableCell"><text:span>R$ 9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5</text:span></text:p>
            </table:table-cell>
            <table:table-cell office:value-type="string">
              <text:p text:style-name="InstTableCellJustified"><text:span>CADEIRA GIRATORIA EXECUTIVA</text:span></text:p>
              <text:p text:style-name="Standard"/>
              <text:p text:style-name="InstTableCellJustified"><text:span>BR/REG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6/2010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3</text:span></text:p>
            </table:table-cell>
            <table:table-cell office:value-type="string">
              <text:p text:style-name="InstTableCellJustified"><text:span>APARELHO AR CONDICIONADO ELGIN</text:span></text:p>
              <text:p text:style-name="Standard"/>
              <text:p text:style-name="InstTableCellJustified"><text:span>12.000 BTUS TIPO SPLI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10</text:span></text:p>
            </table:table-cell>
            <table:table-cell office:value-type="string">
              <text:p text:style-name="InstTableCell"><text:span>R$ 1.1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2</text:span></text:p>
            </table:table-cell>
            <table:table-cell office:value-type="string">
              <text:p text:style-name="InstTableCellJustified"><text:span>APARELHO AR CONDICIONADO ELGIN</text:span></text:p>
              <text:p text:style-name="Standard"/>
              <text:p text:style-name="InstTableCellJustified"><text:span>12.000 BTUS TIPO SPLI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10</text:span></text:p>
            </table:table-cell>
            <table:table-cell office:value-type="string">
              <text:p text:style-name="InstTableCell"><text:span>R$ 1.1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1</text:span></text:p>
            </table:table-cell>
            <table:table-cell office:value-type="string">
              <text:p text:style-name="InstTableCellJustified"><text:span>APARELHO AR CONDICIONADO ELGIN</text:span></text:p>
              <text:p text:style-name="Standard"/>
              <text:p text:style-name="InstTableCellJustified"><text:span>9.000 BTUS TIPO SPLI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10</text:span></text:p>
            </table:table-cell>
            <table:table-cell office:value-type="string">
              <text:p text:style-name="InstTableCell"><text:span>R$ 9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0</text:span></text:p>
            </table:table-cell>
            <table:table-cell office:value-type="string">
              <text:p text:style-name="InstTableCellJustified"><text:span>APARELHO AR CONDICIONADO ELGIN</text:span></text:p>
              <text:p text:style-name="Standard"/>
              <text:p text:style-name="InstTableCellJustified"><text:span>9.000 BTUS TIPO SPLI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10</text:span></text:p>
            </table:table-cell>
            <table:table-cell office:value-type="string">
              <text:p text:style-name="InstTableCell"><text:span>R$ 9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88</text:span></text:p>
            </table:table-cell>
            <table:table-cell office:value-type="string">
              <text:p text:style-name="InstTableCellJustified"><text:span>APOIO PARA OS PES -RHO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4/2010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87</text:span></text:p>
            </table:table-cell>
            <table:table-cell office:value-type="string">
              <text:p text:style-name="InstTableCellJustified"><text:span>APOIO PARA OS PES -RHO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4/2010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86</text:span></text:p>
            </table:table-cell>
            <table:table-cell office:value-type="string">
              <text:p text:style-name="InstTableCellJustified"><text:span>APOIO PARA OS PES -RHO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4/2010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85</text:span></text:p>
            </table:table-cell>
            <table:table-cell office:value-type="string">
              <text:p text:style-name="InstTableCellJustified"><text:span>MAQUINA DE APARAR GRAMA</text:span></text:p>
              <text:p text:style-name="Standard"/>
              <text:p text:style-name="InstTableCellJustified"><text:span>ELETRICA - MARCA TRAPP - 2500</text:span></text:p>
              <text:p text:style-name="Standard"/>
              <text:p text:style-name="InstTableCellJustified"><text:span>W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3/2010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84</text:span></text:p>
            </table:table-cell>
            <table:table-cell office:value-type="string">
              <text:p text:style-name="InstTableCellJustified"><text:span>APOIO PAR AOS PES</text:span></text:p>
              <text:p text:style-name="Standard"/>
              <text:p text:style-name="InstTableCellJustified"><text:span>-CONCORRENCIA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02/2010</text:span></text:p>
            </table:table-cell>
            <table:table-cell office:value-type="string">
              <text:p text:style-name="InstTableCell"><text:span>R$ 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81</text:span></text:p>
            </table:table-cell>
            <table:table-cell office:value-type="string">
              <text:p text:style-name="InstTableCellJustified"><text:span>TELEFONE COMUM -COM FIO</text:span></text:p>
              <text:p text:style-name="Standard"/>
              <text:p text:style-name="InstTableCellJustified"><text:span>-IBRATELE - BR1018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80</text:span></text:p>
            </table:table-cell>
            <table:table-cell office:value-type="string">
              <text:p text:style-name="InstTableCellJustified"><text:span>TELEFONE COMUM -COM FIO</text:span></text:p>
              <text:p text:style-name="Standard"/>
              <text:p text:style-name="InstTableCellJustified"><text:span>-IBRATELE - BR1018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9</text:span></text:p>
            </table:table-cell>
            <table:table-cell office:value-type="string">
              <text:p text:style-name="InstTableCellJustified"><text:span>TELEFONE COMUM -COM FIO</text:span></text:p>
              <text:p text:style-name="Standard"/>
              <text:p text:style-name="InstTableCellJustified"><text:span>-IBRATELE - BR1018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8</text:span></text:p>
            </table:table-cell>
            <table:table-cell office:value-type="string">
              <text:p text:style-name="InstTableCellJustified"><text:span>TELEFONE COMUM -COM FIO</text:span></text:p>
              <text:p text:style-name="Standard"/>
              <text:p text:style-name="InstTableCellJustified"><text:span>-IBRATELE - BR1018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7</text:span></text:p>
            </table:table-cell>
            <table:table-cell office:value-type="string">
              <text:p text:style-name="InstTableCellJustified"><text:span>TELEFONE SEM FIO - 2,4 GHZ -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6</text:span></text:p>
            </table:table-cell>
            <table:table-cell office:value-type="string">
              <text:p text:style-name="InstTableCellJustified"><text:span>TELEFONE SEM FIO - 2,4 GHZ -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5</text:span></text:p>
            </table:table-cell>
            <table:table-cell office:value-type="string">
              <text:p text:style-name="InstTableCellJustified"><text:span>TELEFONE SEM FIO - 2,4 GHZ -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4</text:span></text:p>
            </table:table-cell>
            <table:table-cell office:value-type="string">
              <text:p text:style-name="InstTableCellJustified"><text:span>TELEFONE SEM FIO - 2,4 GHZ -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3</text:span></text:p>
            </table:table-cell>
            <table:table-cell office:value-type="string">
              <text:p text:style-name="InstTableCellJustified"><text:span>TELEFONE SEM FIO - 2,4 GHZ -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2</text:span></text:p>
            </table:table-cell>
            <table:table-cell office:value-type="string">
              <text:p text:style-name="InstTableCellJustified"><text:span>APOIO PARA OS P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9</text:span></text:p>
            </table:table-cell>
            <table:table-cell office:value-type="string">
              <text:p text:style-name="InstTableCell"><text:span>R$ 4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1</text:span></text:p>
            </table:table-cell>
            <table:table-cell office:value-type="string">
              <text:p text:style-name="InstTableCellJustified"><text:span>APOIO PARA OS P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9</text:span></text:p>
            </table:table-cell>
            <table:table-cell office:value-type="string">
              <text:p text:style-name="InstTableCell"><text:span>R$ 4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0</text:span></text:p>
            </table:table-cell>
            <table:table-cell office:value-type="string">
              <text:p text:style-name="InstTableCellJustified"><text:span>APOIO PARA OS P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9</text:span></text:p>
            </table:table-cell>
            <table:table-cell office:value-type="string">
              <text:p text:style-name="InstTableCell"><text:span>R$ 4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8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675 X 47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8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7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675 X 47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6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890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5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1205 X 510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4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120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3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110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8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2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675 X 47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1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805 X 38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0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805 X 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9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90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8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90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7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90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6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90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5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90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2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118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8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1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118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8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0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118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8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9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575 X 47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8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575 X 47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7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6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5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4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3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2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0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9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8</text:span></text:p>
            </table:table-cell>
            <table:table-cell office:value-type="string">
              <text:p text:style-name="InstTableCellJustified"><text:span>APARELHO TELEFONE CELULAR</text:span></text:p>
              <text:p text:style-name="Standard"/>
              <text:p text:style-name="InstTableCellJustified"><text:span>MOTOROLLA V3 BLACK</text:span></text:p>
              <text:p text:style-name="Standard"/>
              <text:p text:style-name="InstTableCellJustified"><text:span>DESBLOQUEADO SEM SHIP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3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5</text:span></text:p>
            </table:table-cell>
            <table:table-cell office:value-type="string">
              <text:p text:style-name="InstTableCellJustified"><text:span>MICROCOMPUTADOR C/PROCESSADOR</text:span></text:p>
              <text:p text:style-name="Standard"/>
              <text:p text:style-name="InstTableCellJustified"><text:span>INTEL C2D -2GB -HD-500 GB</text:span></text:p>
              <text:p text:style-name="Standard"/>
              <text:p text:style-name="InstTableCellJustified"><text:span>-MOUSE E 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4/2009</text:span></text:p>
            </table:table-cell>
            <table:table-cell office:value-type="string">
              <text:p text:style-name="InstTableCell"><text:span>R$ 1.26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4</text:span></text:p>
            </table:table-cell>
            <table:table-cell office:value-type="string">
              <text:p text:style-name="InstTableCellJustified"><text:span>TELEFONE SEM FIO 2.4 GHZ -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3/2009</text:span></text:p>
            </table:table-cell>
            <table:table-cell office:value-type="string">
              <text:p text:style-name="InstTableCell"><text:span>R$ 6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3</text:span></text:p>
            </table:table-cell>
            <table:table-cell office:value-type="string">
              <text:p text:style-name="InstTableCellJustified"><text:span>TELEFONE SEM FIO 2.4 GHZ -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3/2009</text:span></text:p>
            </table:table-cell>
            <table:table-cell office:value-type="string">
              <text:p text:style-name="InstTableCell"><text:span>R$ 6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2</text:span></text:p>
            </table:table-cell>
            <table:table-cell office:value-type="string">
              <text:p text:style-name="InstTableCellJustified"><text:span>TV 40" - TELA LCD -HDTV -</text:span></text:p>
              <text:p text:style-name="Standard"/>
              <text:p text:style-name="InstTableCellJustified"><text:span>MARCA SANSUMG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3/2009</text:span></text:p>
            </table:table-cell>
            <table:table-cell office:value-type="string">
              <text:p text:style-name="InstTableCell"><text:span>R$ 2.1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1</text:span></text:p>
            </table:table-cell>
            <table:table-cell office:value-type="string">
              <text:p text:style-name="InstTableCellJustified"><text:span>MESA REUNIAO REDONDA 120 M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3/2009</text:span></text:p>
            </table:table-cell>
            <table:table-cell office:value-type="string">
              <text:p text:style-name="InstTableCell"><text:span>R$ 1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0</text:span></text:p>
            </table:table-cell>
            <table:table-cell office:value-type="string">
              <text:p text:style-name="InstTableCellJustified"><text:span>SUPORTE DE CPU -COR TAB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3/2009</text:span></text:p>
            </table:table-cell>
            <table:table-cell office:value-type="string">
              <text:p text:style-name="InstTableCell"><text:span>R$ 4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26</text:span></text:p>
            </table:table-cell>
            <table:table-cell office:value-type="string">
              <text:p text:style-name="InstTableCellJustified"><text:span>ARMARIO BALCAO -120</text:span></text:p>
              <text:p text:style-name="Standard"/>
              <text:p text:style-name="InstTableCellJustified"><text:span>C/PRATELEIRA -GIOBE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2/2009</text:span></text:p>
            </table:table-cell>
            <table:table-cell office:value-type="string">
              <text:p text:style-name="InstTableCell"><text:span>R$ 27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25</text:span></text:p>
            </table:table-cell>
            <table:table-cell office:value-type="string">
              <text:p text:style-name="InstTableCellJustified"><text:span>REVISTEIRO ROAL - PORTA</text:span></text:p>
              <text:p text:style-name="Standard"/>
              <text:p text:style-name="InstTableCellJustified"><text:span>REVISTA E JORNAI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2/2009</text:span></text:p>
            </table:table-cell>
            <table:table-cell office:value-type="string">
              <text:p text:style-name="InstTableCell"><text:span>R$ 1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28</text:span></text:p>
            </table:table-cell>
            <table:table-cell office:value-type="string">
              <text:p text:style-name="InstTableCellJustified"><text:span>APARELHO DE AR CONDICIONADADO</text:span></text:p>
              <text:p text:style-name="Standard"/>
              <text:p text:style-name="InstTableCellJustified"><text:span>YORK 9.000 BTU -MOD SPLI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02/2009</text:span></text:p>
            </table:table-cell>
            <table:table-cell office:value-type="string">
              <text:p text:style-name="InstTableCell"><text:span>R$ 9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27</text:span></text:p>
            </table:table-cell>
            <table:table-cell office:value-type="string">
              <text:p text:style-name="InstTableCellJustified"><text:span>AP AR CONDICIONADADO YORK</text:span></text:p>
              <text:p text:style-name="Standard"/>
              <text:p text:style-name="InstTableCellJustified"><text:span>9.000 BTU -MOD SPLI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02/2009</text:span></text:p>
            </table:table-cell>
            <table:table-cell office:value-type="string">
              <text:p text:style-name="InstTableCell"><text:span>R$ 9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21</text:span></text:p>
            </table:table-cell>
            <table:table-cell office:value-type="string">
              <text:p text:style-name="InstTableCellJustified"><text:span>APARELHO GPS - N-DRIVE</text:span></text:p>
              <text:p text:style-name="Standard"/>
              <text:p text:style-name="InstTableCellJustified"><text:span>G280-PE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2/2009</text:span></text:p>
            </table:table-cell>
            <table:table-cell office:value-type="string">
              <text:p text:style-name="InstTableCell"><text:span>R$ 10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20</text:span></text:p>
            </table:table-cell>
            <table:table-cell office:value-type="string">
              <text:p text:style-name="InstTableCellJustified"><text:span>ESCADA 4 DEGRAUS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9</text:span></text:p>
            </table:table-cell>
            <table:table-cell office:value-type="string">
              <text:p text:style-name="InstTableCell"><text:span>R$ 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19</text:span></text:p>
            </table:table-cell>
            <table:table-cell office:value-type="string">
              <text:p text:style-name="InstTableCellJustified"><text:span>SUPORTE DE FERRO -PORTA</text:span></text:p>
              <text:p text:style-name="Standard"/>
              <text:p text:style-name="InstTableCellJustified"><text:span>REVIST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1/2009</text:span></text:p>
            </table:table-cell>
            <table:table-cell office:value-type="string">
              <text:p text:style-name="InstTableCell"><text:span>R$ 5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17</text:span></text:p>
            </table:table-cell>
            <table:table-cell office:value-type="string">
              <text:p text:style-name="InstTableCellJustified"><text:span>POLTRONA GIRATORIA C/PES DE</text:span></text:p>
              <text:p text:style-name="Standard"/>
              <text:p text:style-name="InstTableCellJustified"><text:span>ALUMINI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1/2009</text:span></text:p>
            </table:table-cell>
            <table:table-cell office:value-type="string">
              <text:p text:style-name="InstTableCell"><text:span>R$ 9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8</text:span></text:p>
            </table:table-cell>
            <table:table-cell office:value-type="string">
              <text:p text:style-name="InstTableCellJustified"><text:span>ARMARIO MISTO GIOBEL LINHA</text:span></text:p>
              <text:p text:style-name="Standard"/>
              <text:p text:style-name="InstTableCellJustified"><text:span>CLASSIC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2/2008</text:span></text:p>
            </table:table-cell>
            <table:table-cell office:value-type="string">
              <text:p text:style-name="InstTableCell"><text:span>R$ 2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7</text:span></text:p>
            </table:table-cell>
            <table:table-cell office:value-type="string">
              <text:p text:style-name="InstTableCellJustified"><text:span>ARMARIO ALTO 2 PORTAS GIOBEL</text:span></text:p>
              <text:p text:style-name="Standard"/>
              <text:p text:style-name="InstTableCellJustified"><text:span>LINHA CLASSIC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2/2008</text:span></text:p>
            </table:table-cell>
            <table:table-cell office:value-type="string">
              <text:p text:style-name="InstTableCell"><text:span>R$ 3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5</text:span></text:p>
            </table:table-cell>
            <table:table-cell office:value-type="string">
              <text:p text:style-name="InstTableCellJustified"><text:span>HD EXTERNO WISTER DIGITAL</text:span></text:p>
              <text:p text:style-name="Standard"/>
              <text:p text:style-name="InstTableCellJustified"><text:span>P/SERVIDOR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1/2008</text:span></text:p>
            </table:table-cell>
            <table:table-cell office:value-type="string">
              <text:p text:style-name="InstTableCell"><text:span>R$ 1.3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4</text:span></text:p>
            </table:table-cell>
            <table:table-cell office:value-type="string">
              <text:p text:style-name="InstTableCellJustified"><text:span>CARTAO MEMORIA 2</text:span></text:p>
              <text:p text:style-name="Standard"/>
              <text:p text:style-name="InstTableCellJustified"><text:span>GB-P/COMPUTADOR DE MAO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1/2008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3</text:span></text:p>
            </table:table-cell>
            <table:table-cell office:value-type="string">
              <text:p text:style-name="InstTableCellJustified"><text:span>COMPUTADOR DE MAO - PALM TREO</text:span></text:p>
              <text:p text:style-name="Standard"/>
              <text:p text:style-name="InstTableCellJustified"><text:span>750 3G C/CAMERA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1/2008</text:span></text:p>
            </table:table-cell>
            <table:table-cell office:value-type="string">
              <text:p text:style-name="InstTableCell"><text:span>R$ 1.9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2</text:span></text:p>
            </table:table-cell>
            <table:table-cell office:value-type="string">
              <text:p text:style-name="InstTableCellJustified"><text:span>MOUSE CLONE SEM FIO -5 BOTO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1/2008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1</text:span></text:p>
            </table:table-cell>
            <table:table-cell office:value-type="string">
              <text:p text:style-name="InstTableCellJustified"><text:span>MOUSE CLONE SEM FIO -5 BOTO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1/2008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0</text:span></text:p>
            </table:table-cell>
            <table:table-cell office:value-type="string">
              <text:p text:style-name="InstTableCellJustified"><text:span>SUPORTE UNIVERSAL P/PROJETOR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1/2008</text:span></text:p>
            </table:table-cell>
            <table:table-cell office:value-type="string">
              <text:p text:style-name="InstTableCell"><text:span>R$ 3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9</text:span></text:p>
            </table:table-cell>
            <table:table-cell office:value-type="string">
              <text:p text:style-name="InstTableCellJustified"><text:span>PROJETOR DE IMAGENS -BENG</text:span></text:p>
              <text:p text:style-name="Standard"/>
              <text:p text:style-name="InstTableCellJustified"><text:span>SP831 WXG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1/2008</text:span></text:p>
            </table:table-cell>
            <table:table-cell office:value-type="string">
              <text:p text:style-name="InstTableCell"><text:span>R$ 8.0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8</text:span></text:p>
            </table:table-cell>
            <table:table-cell office:value-type="string">
              <text:p text:style-name="InstTableCellJustified"><text:span>ROTEADOR LAN WIRELLESS TP-</text:span></text:p>
              <text:p text:style-name="Standard"/>
              <text:p text:style-name="InstTableCellJustified"><text:span>LINK 54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1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7</text:span></text:p>
            </table:table-cell>
            <table:table-cell office:value-type="string">
              <text:p text:style-name="InstTableCellJustified"><text:span>CPU SERVIDOR C/PROC INTEL</text:span></text:p>
              <text:p text:style-name="Standard"/>
              <text:p text:style-name="InstTableCellJustified"><text:span>COREL 2 QUAD -1950 -PLACA MAE</text:span></text:p>
              <text:p text:style-name="Standard"/>
              <text:p text:style-name="InstTableCellJustified"><text:span>ASUS OFF BOARD HD SATA II -TB</text:span></text:p>
              <text:p text:style-name="Standard"/>
              <text:p text:style-name="InstTableCellJustified"><text:span>7200 RP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11.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6</text:span></text:p>
            </table:table-cell>
            <table:table-cell office:value-type="string">
              <text:p text:style-name="InstTableCellJustified"><text:span>NOTEBOOK SONY VGN -NR350 A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8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4.3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5</text:span></text:p>
            </table:table-cell>
            <table:table-cell office:value-type="string">
              <text:p text:style-name="InstTableCellJustified"><text:span>NOTEBOOK SONY VGN -NR350 A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4.3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4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5 -</text:span></text:p>
              <text:p text:style-name="Standard"/>
              <text:p text:style-name="InstTableCellJustified"><text:span>ESTACIONAMENTO DE</text:span></text:p>
              <text:p text:style-name="Standard"/>
              <text:p text:style-name="InstTableCellJustified"><text:span>VEÍCUL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3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6 -GABINETE</text:span></text:p>
              <text:p text:style-name="Standard"/>
              <text:p text:style-name="InstTableCellJustified"><text:span>DA PRESIDÊNC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2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1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0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9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8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7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6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5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4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3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2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1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0</text:span></text:p>
            </table:table-cell>
            <table:table-cell office:value-type="string">
              <text:p text:style-name="InstTableCellJustified"><text:span>SIST OP. WINDOWS VISTA</text:span></text:p>
              <text:p text:style-name="Standard"/>
              <text:p text:style-name="InstTableCellJustified"><text:span>ULTIMATE PORT.-LICENCA</text:span></text:p>
              <text:p text:style-name="Standard"/>
              <text:p text:style-name="InstTableCellJustified"><text:span>AGREGADO AO BP-1497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8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9</text:span></text:p>
            </table:table-cell>
            <table:table-cell office:value-type="string">
              <text:p text:style-name="InstTableCellJustified"><text:span>MEMORIA STICK 8 GB PRO -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2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8</text:span></text:p>
            </table:table-cell>
            <table:table-cell office:value-type="string">
              <text:p text:style-name="InstTableCellJustified"><text:span>CAMERA DIGITAL SONY -H50 PRET</text:span></text:p>
              <text:p text:style-name="Standard"/>
              <text:p text:style-name="InstTableCellJustified"><text:span>9.1 MP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2.5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7</text:span></text:p>
            </table:table-cell>
            <table:table-cell office:value-type="string">
              <text:p text:style-name="InstTableCellJustified"><text:span>IMPRESSORA HP-LASERJET P-2015</text:span></text:p>
              <text:p text:style-name="Standard"/>
              <text:p text:style-name="InstTableCellJustified"><text:span>COLOR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1.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6</text:span></text:p>
            </table:table-cell>
            <table:table-cell office:value-type="string">
              <text:p text:style-name="InstTableCellJustified"><text:span>IMPRESSORA HP-LASERJET P-2015</text:span></text:p>
              <text:p text:style-name="Standard"/>
              <text:p text:style-name="InstTableCellJustified"><text:span>COLOR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1.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5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4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3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2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1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0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9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8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7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6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5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4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3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2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1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0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9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8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7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6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5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4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3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2</text:span></text:p>
            </table:table-cell>
            <table:table-cell office:value-type="string">
              <text:p text:style-name="InstTableCellJustified"><text:span>CRONOMETRO DIGITAL P/PLENARI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1/2008</text:span></text:p>
            </table:table-cell>
            <table:table-cell office:value-type="string">
              <text:p text:style-name="InstTableCell"><text:span>R$ 2.8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1</text:span></text:p>
            </table:table-cell>
            <table:table-cell office:value-type="string">
              <text:p text:style-name="InstTableCellJustified"><text:span>FRAGMENTADORA DE PAPEL -ROTO</text:span></text:p>
              <text:p text:style-name="Standard"/>
              <text:p text:style-name="InstTableCellJustified"><text:span>MACHINE 5400 C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1/2008</text:span></text:p>
            </table:table-cell>
            <table:table-cell office:value-type="string">
              <text:p text:style-name="InstTableCell"><text:span>R$ 3.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49</text:span></text:p>
            </table:table-cell>
            <table:table-cell office:value-type="string">
              <text:p text:style-name="InstTableCellJustified"><text:span>MESA CINZA 120 X 90 + CONEXA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0/2008</text:span></text:p>
            </table:table-cell>
            <table:table-cell office:value-type="string">
              <text:p text:style-name="InstTableCell"><text:span>R$ 1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48</text:span></text:p>
            </table:table-cell>
            <table:table-cell office:value-type="string">
              <text:p text:style-name="InstTableCellJustified"><text:span>MESA CINZA 120 X 9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0/2008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47</text:span></text:p>
            </table:table-cell>
            <table:table-cell office:value-type="string">
              <text:p text:style-name="InstTableCellJustified"><text:span>MESA CINZA 100 X 90 +CONEXA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0/2008</text:span></text:p>
            </table:table-cell>
            <table:table-cell office:value-type="string">
              <text:p text:style-name="InstTableCell"><text:span>R$ 1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46</text:span></text:p>
            </table:table-cell>
            <table:table-cell office:value-type="string">
              <text:p text:style-name="InstTableCellJustified"><text:span>MESA CINZA 120 X 9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0/2008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45</text:span></text:p>
            </table:table-cell>
            <table:table-cell office:value-type="string">
              <text:p text:style-name="InstTableCellJustified"><text:span>MESA CINZA 100 X 9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0/2008</text:span></text:p>
            </table:table-cell>
            <table:table-cell office:value-type="string">
              <text:p text:style-name="InstTableCell"><text:span>R$ 1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42</text:span></text:p>
            </table:table-cell>
            <table:table-cell office:value-type="string">
              <text:p text:style-name="InstTableCellJustified"><text:span>ROCADEIRA MOT GASOLINA STILL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42 -SALA DO</text:span></text:p>
              <text:p text:style-name="Standard"/>
              <text:p text:style-name="InstTableCellJustified"><text:span>MEMORIAL-ASSESSORIA</text:span></text:p>
              <text:p text:style-name="Standard"/>
              <text:p text:style-name="InstTableCellJustified"><text:span>DE COMUNICAÇÕ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0/2008</text:span></text:p>
            </table:table-cell>
            <table:table-cell office:value-type="string">
              <text:p text:style-name="InstTableCell"><text:span>R$ 1.6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40</text:span></text:p>
            </table:table-cell>
            <table:table-cell office:value-type="string">
              <text:p text:style-name="InstTableCellJustified"><text:span>BEBEDOURO EM INOX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0/2008</text:span></text:p>
            </table:table-cell>
            <table:table-cell office:value-type="string">
              <text:p text:style-name="InstTableCell"><text:span>R$ 3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36</text:span></text:p>
            </table:table-cell>
            <table:table-cell office:value-type="string">
              <text:p text:style-name="InstTableCellJustified"><text:span>TELEFONE SEM FIO INTELBRAS 2,4</text:span></text:p>
              <text:p text:style-name="Standard"/>
              <text:p text:style-name="InstTableCellJustified"><text:span>G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8/2008</text:span></text:p>
            </table:table-cell>
            <table:table-cell office:value-type="string">
              <text:p text:style-name="InstTableCell"><text:span>R$ 8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35</text:span></text:p>
            </table:table-cell>
            <table:table-cell office:value-type="string">
              <text:p text:style-name="InstTableCellJustified"><text:span>TELEFONE SEM FIO INTELBRAS 2,4</text:span></text:p>
              <text:p text:style-name="Standard"/>
              <text:p text:style-name="InstTableCellJustified"><text:span>G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8/2008</text:span></text:p>
            </table:table-cell>
            <table:table-cell office:value-type="string">
              <text:p text:style-name="InstTableCell"><text:span>R$ 8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34</text:span></text:p>
            </table:table-cell>
            <table:table-cell office:value-type="string">
              <text:p text:style-name="InstTableCellJustified"><text:span>TELEFONE SEM FIO INTELBRAS 2,4</text:span></text:p>
              <text:p text:style-name="Standard"/>
              <text:p text:style-name="InstTableCellJustified"><text:span>G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8/2008</text:span></text:p>
            </table:table-cell>
            <table:table-cell office:value-type="string">
              <text:p text:style-name="InstTableCell"><text:span>R$ 8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33</text:span></text:p>
            </table:table-cell>
            <table:table-cell office:value-type="string">
              <text:p text:style-name="InstTableCellJustified"><text:span>TELEFONE CELULAR V3 BLACK -</text:span></text:p>
              <text:p text:style-name="Standard"/>
              <text:p text:style-name="InstTableCellJustified"><text:span>C/SHIP TIM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8/2008</text:span></text:p>
            </table:table-cell>
            <table:table-cell office:value-type="string">
              <text:p text:style-name="InstTableCell"><text:span>R$ 3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9</text:span></text:p>
            </table:table-cell>
            <table:table-cell office:value-type="string">
              <text:p text:style-name="InstTableCellJustified"><text:span>PEDESTAL ARTICULADO P/BANER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7/2008</text:span></text:p>
            </table:table-cell>
            <table:table-cell office:value-type="string">
              <text:p text:style-name="InstTableCell"><text:span>R$ 78,6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8</text:span></text:p>
            </table:table-cell>
            <table:table-cell office:value-type="string">
              <text:p text:style-name="InstTableCellJustified"><text:span>PEDESTAL ARTICULADO P/BANER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7/2008</text:span></text:p>
            </table:table-cell>
            <table:table-cell office:value-type="string">
              <text:p text:style-name="InstTableCell"><text:span>R$ 78,6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7</text:span></text:p>
            </table:table-cell>
            <table:table-cell office:value-type="string">
              <text:p text:style-name="InstTableCellJustified"><text:span>NOTEBOOK ACER MOD-4520-5074 -</text:span></text:p>
              <text:p text:style-name="Standard"/>
              <text:p text:style-name="InstTableCellJustified"><text:span>ATHL-X -MEM-1 GB -HD-160 GB -</text:span></text:p>
              <text:p text:style-name="Standard"/>
              <text:p text:style-name="InstTableCellJustified"><text:span>C/DVD-RW + CAMERA WEB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6/2008</text:span></text:p>
            </table:table-cell>
            <table:table-cell office:value-type="string">
              <text:p text:style-name="InstTableCell"><text:span>R$ 2.0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6</text:span></text:p>
            </table:table-cell>
            <table:table-cell office:value-type="string">
              <text:p text:style-name="InstTableCellJustified"><text:span>IMPRESSORA MATRICIAL EPSON</text:span></text:p>
              <text:p text:style-name="Standard"/>
              <text:p text:style-name="InstTableCellJustified"><text:span>FX-89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6/2008</text:span></text:p>
            </table:table-cell>
            <table:table-cell office:value-type="string">
              <text:p text:style-name="InstTableCell"><text:span>R$ 1.3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5</text:span></text:p>
            </table:table-cell>
            <table:table-cell office:value-type="string">
              <text:p text:style-name="InstTableCellJustified"><text:span>ESTABILIZADOR DE VOLTAGEM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6/2008</text:span></text:p>
            </table:table-cell>
            <table:table-cell office:value-type="string">
              <text:p text:style-name="InstTableCell"><text:span>R$ 38,6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4</text:span></text:p>
            </table:table-cell>
            <table:table-cell office:value-type="string">
              <text:p text:style-name="InstTableCellJustified"><text:span>MONITOR LG - LCD -19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0 - CHEFIA DE</text:span></text:p>
              <text:p text:style-name="Standard"/>
              <text:p text:style-name="InstTableCellJustified"><text:span>GABINETE DA</text:span></text:p>
              <text:p text:style-name="Standard"/>
              <text:p text:style-name="InstTableCellJustified"><text:span>PRESIDENCIA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6/2008</text:span></text:p>
            </table:table-cell>
            <table:table-cell office:value-type="string">
              <text:p text:style-name="InstTableCell"><text:span>R$ 610,7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3</text:span></text:p>
            </table:table-cell>
            <table:table-cell office:value-type="string">
              <text:p text:style-name="InstTableCellJustified"><text:span>MICRO-COMPUTADOR INTEL CORE 2</text:span></text:p>
              <text:p text:style-name="Standard"/>
              <text:p text:style-name="InstTableCellJustified"><text:span>DUO- HD160 GB SANSUNG -800</text:span></text:p>
              <text:p text:style-name="Standard"/>
              <text:p text:style-name="InstTableCellJustified"><text:span>MGZ, C/GRAVADOR DE DVD -RW,</text:span></text:p>
              <text:p text:style-name="Standard"/>
              <text:p text:style-name="InstTableCellJustified"><text:span>TECLADO, MOUSE,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6/2008</text:span></text:p>
            </table:table-cell>
            <table:table-cell office:value-type="string">
              <text:p text:style-name="InstTableCell"><text:span>R$ 1.020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2</text:span></text:p>
            </table:table-cell>
            <table:table-cell office:value-type="string">
              <text:p text:style-name="InstTableCellJustified"><text:span>CARRINHO SUPORTE P/CABO DE</text:span></text:p>
              <text:p text:style-name="Standard"/>
              <text:p text:style-name="InstTableCellJustified"><text:span>EXTENSAO ELETRICA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5/2008</text:span></text:p>
            </table:table-cell>
            <table:table-cell office:value-type="string">
              <text:p text:style-name="InstTableCell"><text:span>R$ 2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1</text:span></text:p>
            </table:table-cell>
            <table:table-cell office:value-type="string">
              <text:p text:style-name="InstTableCellJustified"><text:span>IMPRESSORA HP-D4260 - DESK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4/2008</text:span></text:p>
            </table:table-cell>
            <table:table-cell office:value-type="string">
              <text:p text:style-name="InstTableCell"><text:span>R$ 2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0</text:span></text:p>
            </table:table-cell>
            <table:table-cell office:value-type="string">
              <text:p text:style-name="InstTableCellJustified"><text:span>TELEFONE S/FIO INTELBRAS - 2.4</text:span></text:p>
              <text:p text:style-name="Standard"/>
              <text:p text:style-name="InstTableCellJustified"><text:span>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4/2008</text:span></text:p>
            </table:table-cell>
            <table:table-cell office:value-type="string">
              <text:p text:style-name="InstTableCell"><text:span>R$ 7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9</text:span></text:p>
            </table:table-cell>
            <table:table-cell office:value-type="string">
              <text:p text:style-name="InstTableCellJustified"><text:span>TELEFONE S/FIO INTELBRAS - 2.4</text:span></text:p>
              <text:p text:style-name="Standard"/>
              <text:p text:style-name="InstTableCellJustified"><text:span>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4/2008</text:span></text:p>
            </table:table-cell>
            <table:table-cell office:value-type="string">
              <text:p text:style-name="InstTableCell"><text:span>R$ 7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8</text:span></text:p>
            </table:table-cell>
            <table:table-cell office:value-type="string">
              <text:p text:style-name="InstTableCellJustified"><text:span>CAVALETE P/FLIP-CHART C/QUADRO</text:span></text:p>
              <text:p text:style-name="Standard"/>
              <text:p text:style-name="InstTableCellJustified"><text:span>BRANCO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3/2008</text:span></text:p>
            </table:table-cell>
            <table:table-cell office:value-type="string">
              <text:p text:style-name="InstTableCell"><text:span>R$ 94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7</text:span></text:p>
            </table:table-cell>
            <table:table-cell office:value-type="string">
              <text:p text:style-name="InstTableCellJustified"><text:span>SUPORTE C/RODAS- EXPOSITOR</text:span></text:p>
              <text:p text:style-name="Standard"/>
              <text:p text:style-name="InstTableCellJustified"><text:span>QUADRO/FOTO 3X1M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3/2008</text:span></text:p>
            </table:table-cell>
            <table:table-cell office:value-type="string">
              <text:p text:style-name="InstTableCell"><text:span>R$ 28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5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FRIO -MINI SPLIT 18.000 BTUS</text:span></text:p>
              <text:p text:style-name="Standard"/>
              <text:p text:style-name="InstTableCellJustified"><text:span>HITACHI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2/2008</text:span></text:p>
            </table:table-cell>
            <table:table-cell office:value-type="string">
              <text:p text:style-name="InstTableCell"><text:span>R$ 1.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4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FRIO -MINI SPLIT 7.500 BTUS</text:span></text:p>
              <text:p text:style-name="Standard"/>
              <text:p text:style-name="InstTableCellJustified"><text:span>KOMEK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2/2008</text:span></text:p>
            </table:table-cell>
            <table:table-cell office:value-type="string">
              <text:p text:style-name="InstTableCell"><text:span>R$ 78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2</text:span></text:p>
            </table:table-cell>
            <table:table-cell office:value-type="string">
              <text:p text:style-name="InstTableCellJustified"><text:span>APARADOR DE GRAMA -M800 -</text:span></text:p>
              <text:p text:style-name="Standard"/>
              <text:p text:style-name="InstTableCellJustified"><text:span>TRAPP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6 - COPA /</text:span></text:p>
              <text:p text:style-name="Standard"/>
              <text:p text:style-name="InstTableCellJustified"><text:span>SALA DE CAFÉ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1/2008</text:span></text:p>
            </table:table-cell>
            <table:table-cell office:value-type="string">
              <text:p text:style-name="InstTableCell"><text:span>R$ 1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1</text:span></text:p>
            </table:table-cell>
            <table:table-cell office:value-type="string">
              <text:p text:style-name="InstTableCellJustified"><text:span>APARELHO DE TV COLOR 26" - LCD</text:span></text:p>
              <text:p text:style-name="Standard"/>
              <text:p text:style-name="InstTableCellJustified"><text:span>- MARCA LG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07</text:span></text:p>
            </table:table-cell>
            <table:table-cell office:value-type="string">
              <text:p text:style-name="InstTableCell"><text:span>R$ 1.6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0</text:span></text:p>
            </table:table-cell>
            <table:table-cell office:value-type="string">
              <text:p text:style-name="InstTableCellJustified"><text:span>PERFURADORA P/ENCADERNACAO -</text:span></text:p>
              <text:p text:style-name="Standard"/>
              <text:p text:style-name="InstTableCellJustified"><text:span>ESPIRAMATI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07</text:span></text:p>
            </table:table-cell>
            <table:table-cell office:value-type="string">
              <text:p text:style-name="InstTableCell"><text:span>R$ 25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09</text:span></text:p>
            </table:table-cell>
            <table:table-cell office:value-type="string">
              <text:p text:style-name="InstTableCellJustified"><text:span>APARELHO GRAVADOR DE DVD -RW -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7</text:span></text:p>
            </table:table-cell>
            <table:table-cell office:value-type="string">
              <text:p text:style-name="InstTableCell"><text:span>R$ 2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07</text:span></text:p>
            </table:table-cell>
            <table:table-cell office:value-type="string">
              <text:p text:style-name="InstTableCellJustified"><text:span>APARELHO DE AR CONDICIONADO-</text:span></text:p>
              <text:p text:style-name="Standard"/>
              <text:p text:style-name="InstTableCellJustified"><text:span>TIPO SPLIT18.000 BTUS -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7</text:span></text:p>
            </table:table-cell>
            <table:table-cell office:value-type="string">
              <text:p text:style-name="InstTableCell"><text:span>R$ 1.7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06</text:span></text:p>
            </table:table-cell>
            <table:table-cell office:value-type="string">
              <text:p text:style-name="InstTableCellJustified"><text:span>EQUIP DE AR CONDICIONADO 7.500</text:span></text:p>
              <text:p text:style-name="Standard"/>
              <text:p text:style-name="InstTableCellJustified"><text:span>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7</text:span></text:p>
            </table:table-cell>
            <table:table-cell office:value-type="string">
              <text:p text:style-name="InstTableCell"><text:span>R$ 8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03</text:span></text:p>
            </table:table-cell>
            <table:table-cell office:value-type="string">
              <text:p text:style-name="InstTableCellJustified"><text:span>MESA REUNIAO RETANGULAR 250 X</text:span></text:p>
              <text:p text:style-name="Standard"/>
              <text:p text:style-name="InstTableCellJustified"><text:span>90 C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1/2007</text:span></text:p>
            </table:table-cell>
            <table:table-cell office:value-type="string">
              <text:p text:style-name="InstTableCell"><text:span>R$ 2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00</text:span></text:p>
            </table:table-cell>
            <table:table-cell office:value-type="string">
              <text:p text:style-name="InstTableCellJustified"><text:span>CONJUNTO -BASE + 2 MICROFONE</text:span></text:p>
              <text:p text:style-name="Standard"/>
              <text:p text:style-name="InstTableCellJustified"><text:span>SEM FI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1/2007</text:span></text:p>
            </table:table-cell>
            <table:table-cell office:value-type="string">
              <text:p text:style-name="InstTableCell"><text:span>R$ 4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9</text:span></text:p>
            </table:table-cell>
            <table:table-cell office:value-type="string">
              <text:p text:style-name="InstTableCellJustified"><text:span>SCANER HP-2400 -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9/2007</text:span></text:p>
            </table:table-cell>
            <table:table-cell office:value-type="string">
              <text:p text:style-name="InstTableCell"><text:span>R$ 2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8</text:span></text:p>
            </table:table-cell>
            <table:table-cell office:value-type="string">
              <text:p text:style-name="InstTableCellJustified"><text:span>GUILHOTINA P/CORTAR PAPEL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8/2007</text:span></text:p>
            </table:table-cell>
            <table:table-cell office:value-type="string">
              <text:p text:style-name="InstTableCell"><text:span>R$ 10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0</text:span></text:p>
            </table:table-cell>
            <table:table-cell office:value-type="string">
              <text:p text:style-name="InstTableCellJustified"><text:span>MEMORIA DDR PC-400 -512MB</text:span></text:p>
              <text:p text:style-name="Standard"/>
              <text:p text:style-name="InstTableCellJustified"><text:span>(BP-1228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9</text:span></text:p>
            </table:table-cell>
            <table:table-cell office:value-type="string">
              <text:p text:style-name="InstTableCellJustified"><text:span>MEMORIA DDR PC-400 -512MB</text:span></text:p>
              <text:p text:style-name="Standard"/>
              <text:p text:style-name="InstTableCellJustified"><text:span>(AGREGADO AO BP 1227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8</text:span></text:p>
            </table:table-cell>
            <table:table-cell office:value-type="string">
              <text:p text:style-name="InstTableCellJustified"><text:span>HD-IDE 80GB (AGREGADO BP-1233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5</text:span></text:p>
            </table:table-cell>
            <table:table-cell office:value-type="string">
              <text:p text:style-name="InstTableCellJustified"><text:span>PC - PENTIUM4 C/80 GB-C/PEN</text:span></text:p>
              <text:p text:style-name="Standard"/>
              <text:p text:style-name="InstTableCellJustified"><text:span>DRIVE (2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2.017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4</text:span></text:p>
            </table:table-cell>
            <table:table-cell office:value-type="string">
              <text:p text:style-name="InstTableCellJustified"><text:span>PC - PENTIUM4 C/80 GB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2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3</text:span></text:p>
            </table:table-cell>
            <table:table-cell office:value-type="string">
              <text:p text:style-name="InstTableCellJustified"><text:span>PC - PENTIUM4 C/80 GB-+ WIND</text:span></text:p>
              <text:p text:style-name="Standard"/>
              <text:p text:style-name="InstTableCellJustified"><text:span>VISTA\'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817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2</text:span></text:p>
            </table:table-cell>
            <table:table-cell office:value-type="string">
              <text:p text:style-name="InstTableCellJustified"><text:span>PC - PENTIUM4 C/80 GB-+ WIND</text:span></text:p>
              <text:p text:style-name="Standard"/>
              <text:p text:style-name="InstTableCellJustified"><text:span>VISTA\'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817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1</text:span></text:p>
            </table:table-cell>
            <table:table-cell office:value-type="string">
              <text:p text:style-name="InstTableCellJustified"><text:span>PC - PENTIUM4 C/80 GB-+ WIND</text:span></text:p>
              <text:p text:style-name="Standard"/>
              <text:p text:style-name="InstTableCellJustified"><text:span>VISTA\'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817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0</text:span></text:p>
            </table:table-cell>
            <table:table-cell office:value-type="string">
              <text:p text:style-name="InstTableCellJustified"><text:span>PC - PENTIUM4 C/80 GB-+ WIND</text:span></text:p>
              <text:p text:style-name="Standard"/>
              <text:p text:style-name="InstTableCellJustified"><text:span>VISTA\'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817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9</text:span></text:p>
            </table:table-cell>
            <table:table-cell office:value-type="string">
              <text:p text:style-name="InstTableCellJustified"><text:span>PC - PENTIUM4 C/80 GB-+ WIND</text:span></text:p>
              <text:p text:style-name="Standard"/>
              <text:p text:style-name="InstTableCellJustified"><text:span>VISTA\'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817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8</text:span></text:p>
            </table:table-cell>
            <table:table-cell office:value-type="string">
              <text:p text:style-name="InstTableCellJustified"><text:span>IMPRESSORA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50.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7</text:span></text:p>
            </table:table-cell>
            <table:table-cell office:value-type="string">
              <text:p text:style-name="InstTableCellJustified"><text:span>IMPRESSORA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6</text:span></text:p>
            </table:table-cell>
            <table:table-cell office:value-type="string">
              <text:p text:style-name="InstTableCellJustified"><text:span>IMPRESSORA HP-1360 - DESK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5</text:span></text:p>
            </table:table-cell>
            <table:table-cell office:value-type="string">
              <text:p text:style-name="InstTableCellJustified"><text:span>IMPRESSORA HP-9800 -DESKJET A3</text:span></text:p>
              <text:p text:style-name="Standard"/>
              <text:p text:style-name="InstTableCellJustified"><text:span>30PPM PRET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450,8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3</text:span></text:p>
            </table:table-cell>
            <table:table-cell office:value-type="string">
              <text:p text:style-name="InstTableCellJustified"><text:span>D-LINK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2</text:span></text:p>
            </table:table-cell>
            <table:table-cell office:value-type="string">
              <text:p text:style-name="InstTableCellJustified"><text:span>CAMERA FOGRAFIC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9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1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0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9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8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7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6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5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4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3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2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1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0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69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68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66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65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64</text:span></text:p>
            </table:table-cell>
            <table:table-cell office:value-type="string">
              <text:p text:style-name="InstTableCellJustified"><text:span>ESCRIVANINHA COR MEL 90X60 CM</text:span></text:p>
              <text:p text:style-name="Standard"/>
              <text:p text:style-name="InstTableCellJustified"><text:span>+ CONEXA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7/2007</text:span></text:p>
            </table:table-cell>
            <table:table-cell office:value-type="string">
              <text:p text:style-name="InstTableCell"><text:span>R$ 76,0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63</text:span></text:p>
            </table:table-cell>
            <table:table-cell office:value-type="string">
              <text:p text:style-name="InstTableCellJustified"><text:span>ESCRIVANINHA COR MEL 90X60 CM</text:span></text:p>
              <text:p text:style-name="Standard"/>
              <text:p text:style-name="InstTableCellJustified"><text:span>+ CONEXA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7/2007</text:span></text:p>
            </table:table-cell>
            <table:table-cell office:value-type="string">
              <text:p text:style-name="InstTableCell"><text:span>R$ 76,0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61</text:span></text:p>
            </table:table-cell>
            <table:table-cell office:value-type="string">
              <text:p text:style-name="InstTableCellJustified"><text:span>ESCRIVANINHA COR MEL 90X60 CM</text:span></text:p>
              <text:p text:style-name="Standard"/>
              <text:p text:style-name="InstTableCellJustified"><text:span>+ CONEXA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7/2007</text:span></text:p>
            </table:table-cell>
            <table:table-cell office:value-type="string">
              <text:p text:style-name="InstTableCell"><text:span>R$ 122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9</text:span></text:p>
            </table:table-cell>
            <table:table-cell office:value-type="string">
              <text:p text:style-name="InstTableCellJustified"><text:span>MAQUINA FRAGMENTADORA DE PAPEL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7/2007</text:span></text:p>
            </table:table-cell>
            <table:table-cell office:value-type="string">
              <text:p text:style-name="InstTableCell"><text:span>R$ 97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8</text:span></text:p>
            </table:table-cell>
            <table:table-cell office:value-type="string">
              <text:p text:style-name="InstTableCellJustified"><text:span>TELEFONE SEM FIO INTELBRAS 900</text:span></text:p>
              <text:p text:style-name="Standard"/>
              <text:p text:style-name="InstTableCellJustified"><text:span>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6/2007</text:span></text:p>
            </table:table-cell>
            <table:table-cell office:value-type="string">
              <text:p text:style-name="InstTableCell"><text:span>R$ 87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7</text:span></text:p>
            </table:table-cell>
            <table:table-cell office:value-type="string">
              <text:p text:style-name="InstTableCellJustified"><text:span>TELEFONE SEM FIO IMTELBRAS 900</text:span></text:p>
              <text:p text:style-name="Standard"/>
              <text:p text:style-name="InstTableCellJustified"><text:span>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4/2007</text:span></text:p>
            </table:table-cell>
            <table:table-cell office:value-type="string">
              <text:p text:style-name="InstTableCell"><text:span>R$ 87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6</text:span></text:p>
            </table:table-cell>
            <table:table-cell office:value-type="string">
              <text:p text:style-name="InstTableCellJustified"><text:span>TELEFONE SEM FIO INTELBRAS 900</text:span></text:p>
              <text:p text:style-name="Standard"/>
              <text:p text:style-name="InstTableCellJustified"><text:span>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4/2007</text:span></text:p>
            </table:table-cell>
            <table:table-cell office:value-type="string">
              <text:p text:style-name="InstTableCell"><text:span>R$ 87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5</text:span></text:p>
            </table:table-cell>
            <table:table-cell office:value-type="string">
              <text:p text:style-name="InstTableCellJustified"><text:span>TELEFONE DE MESA -IBRATELLE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3/2007</text:span></text:p>
            </table:table-cell>
            <table:table-cell office:value-type="string">
              <text:p text:style-name="InstTableCell"><text:span>R$ 2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4</text:span></text:p>
            </table:table-cell>
            <table:table-cell office:value-type="string">
              <text:p text:style-name="InstTableCellJustified"><text:span>TELEFONE DE MESA -IBRATELLE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3/2007</text:span></text:p>
            </table:table-cell>
            <table:table-cell office:value-type="string">
              <text:p text:style-name="InstTableCell"><text:span>R$ 2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3</text:span></text:p>
            </table:table-cell>
            <table:table-cell office:value-type="string">
              <text:p text:style-name="InstTableCellJustified"><text:span>TELEFONE DE MESA -IBRATELE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3/2007</text:span></text:p>
            </table:table-cell>
            <table:table-cell office:value-type="string">
              <text:p text:style-name="InstTableCell"><text:span>R$ 2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2</text:span></text:p>
            </table:table-cell>
            <table:table-cell office:value-type="string">
              <text:p text:style-name="InstTableCellJustified"><text:span>TELEFONE SEM FIO INTELBRAS</text:span></text:p>
              <text:p text:style-name="Standard"/>
              <text:p text:style-name="InstTableCellJustified"><text:span>899M 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3/2007</text:span></text:p>
            </table:table-cell>
            <table:table-cell office:value-type="string">
              <text:p text:style-name="InstTableCell"><text:span>R$ 87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1</text:span></text:p>
            </table:table-cell>
            <table:table-cell office:value-type="string">
              <text:p text:style-name="InstTableCellJustified"><text:span>TELEFONE SEM FIO INTELBRAS 900</text:span></text:p>
              <text:p text:style-name="Standard"/>
              <text:p text:style-name="InstTableCellJustified"><text:span>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3/2007</text:span></text:p>
            </table:table-cell>
            <table:table-cell office:value-type="string">
              <text:p text:style-name="InstTableCell"><text:span>R$ 87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49</text:span></text:p>
            </table:table-cell>
            <table:table-cell office:value-type="string">
              <text:p text:style-name="InstTableCellJustified"><text:span>CADEIRA GIRATORIA EXECUTIVA</text:span></text:p>
              <text:p text:style-name="Standard"/>
              <text:p text:style-name="InstTableCellJustified"><text:span>C/SUPORTE DE BR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7 -WC</text:span></text:p>
              <text:p text:style-name="Standard"/>
              <text:p text:style-name="InstTableCellJustified"><text:span>MASCULINO -ADM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07</text:span></text:p>
            </table:table-cell>
            <table:table-cell office:value-type="string">
              <text:p text:style-name="InstTableCell"><text:span>R$ 12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0</text:span></text:p>
            </table:table-cell>
            <table:table-cell office:value-type="string">
              <text:p text:style-name="InstTableCellJustified"><text:span>CADEIRA GIRATORIA EXECUTIVA,</text:span></text:p>
              <text:p text:style-name="Standard"/>
              <text:p text:style-name="InstTableCellJustified"><text:span>C/SUPORTE DE BR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07</text:span></text:p>
            </table:table-cell>
            <table:table-cell office:value-type="string">
              <text:p text:style-name="InstTableCell"><text:span>R$ 12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48</text:span></text:p>
            </table:table-cell>
            <table:table-cell office:value-type="string">
              <text:p text:style-name="InstTableCellJustified"><text:span>CADEIRA GIRATORIA EXECUTIVA,</text:span></text:p>
              <text:p text:style-name="Standard"/>
              <text:p text:style-name="InstTableCellJustified"><text:span>C/SUPORTE DE BR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07</text:span></text:p>
            </table:table-cell>
            <table:table-cell office:value-type="string">
              <text:p text:style-name="InstTableCell"><text:span>R$ 12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47</text:span></text:p>
            </table:table-cell>
            <table:table-cell office:value-type="string">
              <text:p text:style-name="InstTableCellJustified"><text:span>CADEIRA GIRATORIA EXECUTIVA</text:span></text:p>
              <text:p text:style-name="Standard"/>
              <text:p text:style-name="InstTableCellJustified"><text:span>C/SUPORTE DE BR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07</text:span></text:p>
            </table:table-cell>
            <table:table-cell office:value-type="string">
              <text:p text:style-name="InstTableCell"><text:span>R$ 12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46</text:span></text:p>
            </table:table-cell>
            <table:table-cell office:value-type="string">
              <text:p text:style-name="InstTableCellJustified"><text:span>ESTANTE DE ACO 6 PRATELEIRAS</text:span></text:p>
              <text:p text:style-name="Standard"/>
              <text:p text:style-name="InstTableCellJustified"><text:span>-300 M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07</text:span></text:p>
            </table:table-cell>
            <table:table-cell office:value-type="string">
              <text:p text:style-name="InstTableCell"><text:span>R$ 7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45</text:span></text:p>
            </table:table-cell>
            <table:table-cell office:value-type="string">
              <text:p text:style-name="InstTableCellJustified"><text:span>APARELHO DE TEL CELULAR</text:span></text:p>
              <text:p text:style-name="Standard"/>
              <text:p text:style-name="InstTableCellJustified"><text:span>MOTOROLLA V3 BLACK -C/CHIP TIM</text:span></text:p>
              <text:p text:style-name="Standard"/>
              <text:p text:style-name="InstTableCellJustified"><text:span>MEU JEIT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3/2007</text:span></text:p>
            </table:table-cell>
            <table:table-cell office:value-type="string">
              <text:p text:style-name="InstTableCell"><text:span>R$ 5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42</text:span></text:p>
            </table:table-cell>
            <table:table-cell office:value-type="string">
              <text:p text:style-name="InstTableCellJustified"><text:span>ARMARIO DE ACO PANDIM -AP-402</text:span></text:p>
              <text:p text:style-name="Standard"/>
              <text:p text:style-name="InstTableCellJustified"><text:span>198X90X40M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2/2007</text:span></text:p>
            </table:table-cell>
            <table:table-cell office:value-type="string">
              <text:p text:style-name="InstTableCell"><text:span>R$ 2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40</text:span></text:p>
            </table:table-cell>
            <table:table-cell office:value-type="string">
              <text:p text:style-name="InstTableCellJustified"><text:span>NO BREAK 1.2 KVA MON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1/2007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8</text:span></text:p>
            </table:table-cell>
            <table:table-cell office:value-type="string">
              <text:p text:style-name="InstTableCellJustified"><text:span>VASSOURA PROMESUL COMPACT</text:span></text:p>
              <text:p text:style-name="Standard"/>
              <text:p text:style-name="InstTableCellJustified"><text:span>FEITICEIRA BR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11/2006</text:span></text:p>
            </table:table-cell>
            <table:table-cell office:value-type="string">
              <text:p text:style-name="InstTableCell"><text:span>R$ 4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7</text:span></text:p>
            </table:table-cell>
            <table:table-cell office:value-type="string">
              <text:p text:style-name="InstTableCellJustified"><text:span>MOUSE TRACKBALL LASER RADIO</text:span></text:p>
              <text:p text:style-name="Standard"/>
              <text:p text:style-name="InstTableCellJustified"><text:span>FREQUENCI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0/2006</text:span></text:p>
            </table:table-cell>
            <table:table-cell office:value-type="string">
              <text:p text:style-name="InstTableCell"><text:span>R$ 1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6</text:span></text:p>
            </table:table-cell>
            <table:table-cell office:value-type="string">
              <text:p text:style-name="InstTableCellJustified"><text:span>NOTEBOOK COMPATIVEL COM O</text:span></text:p>
              <text:p text:style-name="Standard"/>
              <text:p text:style-name="InstTableCellJustified"><text:span>PADRAO INTEL PENTIUM M740 -1,7</text:span></text:p>
              <text:p text:style-name="Standard"/>
              <text:p text:style-name="InstTableCellJustified"><text:span>GHZ, COM 1024 MB DE MEMORIA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0/2006</text:span></text:p>
            </table:table-cell>
            <table:table-cell office:value-type="string">
              <text:p text:style-name="InstTableCell"><text:span>R$ 6.24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5</text:span></text:p>
            </table:table-cell>
            <table:table-cell office:value-type="string">
              <text:p text:style-name="InstTableCellJustified"><text:span>PROJETOR DE IMAGENS, DE 2500</text:span></text:p>
              <text:p text:style-name="Standard"/>
              <text:p text:style-name="InstTableCellJustified"><text:span>ANSI LUMENS, COM CAPACIDADE DE</text:span></text:p>
              <text:p text:style-name="Standard"/>
              <text:p text:style-name="InstTableCellJustified"><text:span>ACESSO SEM FIO DE ALTA</text:span></text:p>
              <text:p text:style-name="Standard"/>
              <text:p text:style-name="InstTableCellJustified"><text:span>VELOCIDADE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0/2006</text:span></text:p>
            </table:table-cell>
            <table:table-cell office:value-type="string">
              <text:p text:style-name="InstTableCell"><text:span>R$ 10.2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4</text:span></text:p>
            </table:table-cell>
            <table:table-cell office:value-type="string">
              <text:p text:style-name="InstTableCellJustified"><text:span>TELEFONE SEM FIO 900 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0/2006</text:span></text:p>
            </table:table-cell>
            <table:table-cell office:value-type="string">
              <text:p text:style-name="InstTableCell"><text:span>R$ 97,1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3</text:span></text:p>
            </table:table-cell>
            <table:table-cell office:value-type="string">
              <text:p text:style-name="InstTableCellJustified"><text:span>VENTILADOR OSCILANTE DE MESA</text:span></text:p>
              <text:p text:style-name="Standard"/>
              <text:p text:style-name="InstTableCellJustified"><text:span>40 CM PRE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7 - SALA DE</text:span></text:p>
              <text:p text:style-name="Standard"/>
              <text:p text:style-name="InstTableCellJustified"><text:span>IMPRENSA 4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9/2006</text:span></text:p>
            </table:table-cell>
            <table:table-cell office:value-type="string">
              <text:p text:style-name="InstTableCell"><text:span>R$ 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1</text:span></text:p>
            </table:table-cell>
            <table:table-cell office:value-type="string">
              <text:p text:style-name="InstTableCellJustified"><text:span>AMPLIACAO FOTOGRAFICA AEREA DA</text:span></text:p>
              <text:p text:style-name="Standard"/>
              <text:p text:style-name="InstTableCellJustified"><text:span>CIDADE COM PAINEL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7/2006</text:span></text:p>
            </table:table-cell>
            <table:table-cell office:value-type="string">
              <text:p text:style-name="InstTableCell"><text:span>R$ 3.0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0</text:span></text:p>
            </table:table-cell>
            <table:table-cell office:value-type="string">
              <text:p text:style-name="InstTableCellJustified"><text:span>FAX PANASONIC KX-FT 902 C/ID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6/2006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9</text:span></text:p>
            </table:table-cell>
            <table:table-cell office:value-type="string">
              <text:p text:style-name="InstTableCellJustified"><text:span>NO BREAK 0,6 KVA MONO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4/2006</text:span></text:p>
            </table:table-cell>
            <table:table-cell office:value-type="string">
              <text:p text:style-name="InstTableCell"><text:span>R$ 2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8</text:span></text:p>
            </table:table-cell>
            <table:table-cell office:value-type="string">
              <text:p text:style-name="InstTableCellJustified"><text:span>MESA 1,00X0,73 CONCEPT PRETO</text:span></text:p>
              <text:p text:style-name="Standard"/>
              <text:p text:style-name="InstTableCellJustified"><text:span>CROMA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3/2006</text:span></text:p>
            </table:table-cell>
            <table:table-cell office:value-type="string">
              <text:p text:style-name="InstTableCell"><text:span>R$ 228,2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7</text:span></text:p>
            </table:table-cell>
            <table:table-cell office:value-type="string">
              <text:p text:style-name="InstTableCellJustified"><text:span>MESA 1,80X0,73 CONCEPT PRETO</text:span></text:p>
              <text:p text:style-name="Standard"/>
              <text:p text:style-name="InstTableCellJustified"><text:span>CROMADO, COM CONEXA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0 - CHEFIA DE</text:span></text:p>
              <text:p text:style-name="Standard"/>
              <text:p text:style-name="InstTableCellJustified"><text:span>GABINETE DA</text:span></text:p>
              <text:p text:style-name="Standard"/>
              <text:p text:style-name="InstTableCellJustified"><text:span>PRESIDENCIA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3/2006</text:span></text:p>
            </table:table-cell>
            <table:table-cell office:value-type="string">
              <text:p text:style-name="InstTableCell"><text:span>R$ 354,6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6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PSC151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2/2006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5</text:span></text:p>
            </table:table-cell>
            <table:table-cell office:value-type="string">
              <text:p text:style-name="InstTableCellJustified"><text:span>CADEIRA GIRATORIA EXECUTIVO</text:span></text:p>
              <text:p text:style-name="Standard"/>
              <text:p text:style-name="InstTableCellJustified"><text:span>C/CAPA PRETA TECIDO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2/2006</text:span></text:p>
            </table:table-cell>
            <table:table-cell office:value-type="string">
              <text:p text:style-name="InstTableCell"><text:span>R$ 169,46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4</text:span></text:p>
            </table:table-cell>
            <table:table-cell office:value-type="string">
              <text:p text:style-name="InstTableCellJustified"><text:span>MESA MICRO SEM SUPORTE CPU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2/2006</text:span></text:p>
            </table:table-cell>
            <table:table-cell office:value-type="string">
              <text:p text:style-name="InstTableCell"><text:span>R$ 8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3</text:span></text:p>
            </table:table-cell>
            <table:table-cell office:value-type="string">
              <text:p text:style-name="InstTableCellJustified"><text:span>MESA 1,20X0,60X1,46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2/2006</text:span></text:p>
            </table:table-cell>
            <table:table-cell office:value-type="string">
              <text:p text:style-name="InstTableCell"><text:span>R$ 15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2</text:span></text:p>
            </table:table-cell>
            <table:table-cell office:value-type="string">
              <text:p text:style-name="InstTableCellJustified"><text:span>ARMARIO DE ACO 2 PORTAS 41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9 - SALA DE</text:span></text:p>
              <text:p text:style-name="Standard"/>
              <text:p text:style-name="InstTableCellJustified"><text:span>REUNIÃO/ PLENARINH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2/2006</text:span></text:p>
            </table:table-cell>
            <table:table-cell office:value-type="string">
              <text:p text:style-name="InstTableCell"><text:span>R$ 48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1</text:span></text:p>
            </table:table-cell>
            <table:table-cell office:value-type="string">
              <text:p text:style-name="InstTableCellJustified"><text:span>ARMARIO DE ACO 2 PORTAS 41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8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2/2006</text:span></text:p>
            </table:table-cell>
            <table:table-cell office:value-type="string">
              <text:p text:style-name="InstTableCell"><text:span>R$ 48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0</text:span></text:p>
            </table:table-cell>
            <table:table-cell office:value-type="string">
              <text:p text:style-name="InstTableCellJustified"><text:span>ESTANTE DE ACO 0,42X1,98 E 10</text:span></text:p>
              <text:p text:style-name="Standard"/>
              <text:p text:style-name="InstTableCellJustified"><text:span>BIBLIOCANTO PARA LIVROS</text:span></text:p>
              <text:p text:style-name="Standard"/>
              <text:p text:style-name="InstTableCellJustified"><text:span>16X12X1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2/2006</text:span></text:p>
            </table:table-cell>
            <table:table-cell office:value-type="string">
              <text:p text:style-name="InstTableCell"><text:span>R$ 1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9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8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7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6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5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4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3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2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1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0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69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68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67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66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64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61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60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9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8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7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6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5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4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3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2</text:span></text:p>
            </table:table-cell>
            <table:table-cell office:value-type="string">
              <text:p text:style-name="InstTableCellJustified"><text:span>NOBREAK SENOIDAL 2200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3.5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1</text:span></text:p>
            </table:table-cell>
            <table:table-cell office:value-type="string">
              <text:p text:style-name="InstTableCellJustified"><text:span>SWICTH 3 COM 10/100/1000 COM 5</text:span></text:p>
              <text:p text:style-name="Standard"/>
              <text:p text:style-name="InstTableCellJustified"><text:span>PORT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38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0</text:span></text:p>
            </table:table-cell>
            <table:table-cell office:value-type="string">
              <text:p text:style-name="InstTableCellJustified"><text:span>SWICTH 3 COM 24 PORT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1.5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9</text:span></text:p>
            </table:table-cell>
            <table:table-cell office:value-type="string">
              <text:p text:style-name="InstTableCellJustified"><text:span>SWICTH 3 COM 24 PORT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1.5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8</text:span></text:p>
            </table:table-cell>
            <table:table-cell office:value-type="string">
              <text:p text:style-name="InstTableCellJustified"><text:span>SCANNER DE MESA SCANJET 377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5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7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6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5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4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3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2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1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0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9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8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7</text:span></text:p>
            </table:table-cell>
            <table:table-cell office:value-type="string">
              <text:p text:style-name="InstTableCellJustified"><text:span>IMPRESSORA LASER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1.9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6</text:span></text:p>
            </table:table-cell>
            <table:table-cell office:value-type="string">
              <text:p text:style-name="InstTableCellJustified"><text:span>GABINETE PADRAO 19" 40 U 570</text:span></text:p>
              <text:p text:style-name="Standard"/>
              <text:p text:style-name="InstTableCellJustified"><text:span>MM PARA COLOCACAO DE</text:span></text:p>
              <text:p text:style-name="Standard"/>
              <text:p text:style-name="InstTableCellJustified"><text:span>EQUIPAMENTOS ATIVOS E PASSIVO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3.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5</text:span></text:p>
            </table:table-cell>
            <table:table-cell office:value-type="string">
              <text:p text:style-name="InstTableCellJustified"><text:span>GRAVADOR DE DVD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4</text:span></text:p>
            </table:table-cell>
            <table:table-cell office:value-type="string">
              <text:p text:style-name="InstTableCellJustified"><text:span>GRAVADOR DE DVD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3</text:span></text:p>
            </table:table-cell>
            <table:table-cell office:value-type="string">
              <text:p text:style-name="InstTableCellJustified"><text:span>MICROCOMPUTADOR SERVIDOR</text:span></text:p>
              <text:p text:style-name="Standard"/>
              <text:p text:style-name="InstTableCellJustified"><text:span>PENTIUM 4 3.2 GRZ 800 MHZ FSB</text:span></text:p>
              <text:p text:style-name="Standard"/>
              <text:p text:style-name="InstTableCellJustified"><text:span>COMPATIVEL COM MODELO X-SERIES</text:span></text:p>
              <text:p text:style-name="Standard"/>
              <text:p text:style-name="InstTableCellJustified"><text:span>HD 160 GB SATA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9.1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2</text:span></text:p>
            </table:table-cell>
            <table:table-cell office:value-type="string">
              <text:p text:style-name="InstTableCellJustified"><text:span>MICROCOMPUTADOR PADRAO PENTIUM</text:span></text:p>
              <text:p text:style-name="Standard"/>
              <text:p text:style-name="InstTableCellJustified"><text:span>IV HT 2.8 HGZ COM BARRAMENTO</text:span></text:p>
              <text:p text:style-name="Standard"/>
              <text:p text:style-name="InstTableCellJustified"><text:span>INTERNO DE 800 MHZ COM 256 MB</text:span></text:p>
              <text:p text:style-name="Standard"/>
              <text:p text:style-name="InstTableCellJustified"><text:span>DE MEMORIA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3.0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1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0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9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8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7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6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5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4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3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2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1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0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9</text:span></text:p>
            </table:table-cell>
            <table:table-cell office:value-type="string">
              <text:p text:style-name="InstTableCellJustified"><text:span>APARELHO TELEFONICO IBRATELE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12/2005</text:span></text:p>
            </table:table-cell>
            <table:table-cell office:value-type="string">
              <text:p text:style-name="InstTableCell"><text:span>R$ 2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8</text:span></text:p>
            </table:table-cell>
            <table:table-cell office:value-type="string">
              <text:p text:style-name="InstTableCellJustified"><text:span>APARELHO DE TELEFONE SEM FIO</text:span></text:p>
              <text:p text:style-name="Standard"/>
              <text:p text:style-name="InstTableCellJustified"><text:span>ISF 900 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12/2005</text:span></text:p>
            </table:table-cell>
            <table:table-cell office:value-type="string">
              <text:p text:style-name="InstTableCell"><text:span>R$ 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7</text:span></text:p>
            </table:table-cell>
            <table:table-cell office:value-type="string">
              <text:p text:style-name="InstTableCellJustified"><text:span>APARELHO DE TELEFONE SEM FIO</text:span></text:p>
              <text:p text:style-name="Standard"/>
              <text:p text:style-name="InstTableCellJustified"><text:span>ISF 900 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05</text:span></text:p>
            </table:table-cell>
            <table:table-cell office:value-type="string">
              <text:p text:style-name="InstTableCell"><text:span>R$ 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6</text:span></text:p>
            </table:table-cell>
            <table:table-cell office:value-type="string">
              <text:p text:style-name="InstTableCellJustified"><text:span>APARELHO DE TELEFONE SEM FIO</text:span></text:p>
              <text:p text:style-name="Standard"/>
              <text:p text:style-name="InstTableCellJustified"><text:span>ISF 900 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05</text:span></text:p>
            </table:table-cell>
            <table:table-cell office:value-type="string">
              <text:p text:style-name="InstTableCell"><text:span>R$ 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5</text:span></text:p>
            </table:table-cell>
            <table:table-cell office:value-type="string">
              <text:p text:style-name="InstTableCellJustified"><text:span>APARELHO TELEFONICO IBRATELE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05</text:span></text:p>
            </table:table-cell>
            <table:table-cell office:value-type="string">
              <text:p text:style-name="InstTableCell"><text:span>R$ 2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4</text:span></text:p>
            </table:table-cell>
            <table:table-cell office:value-type="string">
              <text:p text:style-name="InstTableCellJustified"><text:span>APARELHO TELEFONICO IBRATELE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05</text:span></text:p>
            </table:table-cell>
            <table:table-cell office:value-type="string">
              <text:p text:style-name="InstTableCell"><text:span>R$ 2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2</text:span></text:p>
            </table:table-cell>
            <table:table-cell office:value-type="string">
              <text:p text:style-name="InstTableCellJustified"><text:span>ARQUIVO 4 GAVETAS L 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1/2005</text:span></text:p>
            </table:table-cell>
            <table:table-cell office:value-type="string">
              <text:p text:style-name="InstTableCell"><text:span>R$ 2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1</text:span></text:p>
            </table:table-cell>
            <table:table-cell office:value-type="string">
              <text:p text:style-name="InstTableCellJustified"><text:span>FONE OPERADORA PLANTRONICS A</text:span></text:p>
              <text:p text:style-name="Standard"/>
              <text:p text:style-name="InstTableCellJustified"><text:span>100 COM ADAPTADO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05</text:span></text:p>
            </table:table-cell>
            <table:table-cell office:value-type="string">
              <text:p text:style-name="InstTableCell"><text:span>R$ 20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0</text:span></text:p>
            </table:table-cell>
            <table:table-cell office:value-type="string">
              <text:p text:style-name="InstTableCellJustified"><text:span>GELADEIRA BOSCH KSV 47 457 LT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05</text:span></text:p>
            </table:table-cell>
            <table:table-cell office:value-type="string">
              <text:p text:style-name="InstTableCell"><text:span>R$ 1.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9</text:span></text:p>
            </table:table-cell>
            <table:table-cell office:value-type="string">
              <text:p text:style-name="InstTableCellJustified"><text:span>ESTANTE DE ACO 6 BANDEJAS 42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1/2005</text:span></text:p>
            </table:table-cell>
            <table:table-cell office:value-type="string">
              <text:p text:style-name="InstTableCell"><text:span>R$ 1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8</text:span></text:p>
            </table:table-cell>
            <table:table-cell office:value-type="string">
              <text:p text:style-name="InstTableCellJustified"><text:span>ESTANTE DE ACO 6 BANDEJAS 42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1/2005</text:span></text:p>
            </table:table-cell>
            <table:table-cell office:value-type="string">
              <text:p text:style-name="InstTableCell"><text:span>R$ 1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7</text:span></text:p>
            </table:table-cell>
            <table:table-cell office:value-type="string">
              <text:p text:style-name="InstTableCellJustified"><text:span>ESTANTE DE ACO 6 BANDEJAS 42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1/2005</text:span></text:p>
            </table:table-cell>
            <table:table-cell office:value-type="string">
              <text:p text:style-name="InstTableCell"><text:span>R$ 1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5</text:span></text:p>
            </table:table-cell>
            <table:table-cell office:value-type="string">
              <text:p text:style-name="InstTableCellJustified"><text:span>ESTANTE DE ACO 6 REPARTICOES</text:span></text:p>
              <text:p text:style-name="Standard"/>
              <text:p text:style-name="InstTableCellJustified"><text:span>40 C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0/2005</text:span></text:p>
            </table:table-cell>
            <table:table-cell office:value-type="string">
              <text:p text:style-name="InstTableCell"><text:span>R$ 1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4</text:span></text:p>
            </table:table-cell>
            <table:table-cell office:value-type="string">
              <text:p text:style-name="InstTableCellJustified"><text:span>TELEFONE INTELBRAS SEM FIO 1SF</text:span></text:p>
              <text:p text:style-name="Standard"/>
              <text:p text:style-name="InstTableCellJustified"><text:span>900MHZ GF BIV TELEFONE</text:span></text:p>
              <text:p text:style-name="Standard"/>
              <text:p text:style-name="InstTableCellJustified"><text:span>INTELBRAS SEM FIO 1SF 900MHZ</text:span></text:p>
              <text:p text:style-name="Standard"/>
              <text:p text:style-name="InstTableCellJustified"><text:span>GF BIV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2005</text:span></text:p>
            </table:table-cell>
            <table:table-cell office:value-type="string">
              <text:p text:style-name="InstTableCell"><text:span>R$ 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3</text:span></text:p>
            </table:table-cell>
            <table:table-cell office:value-type="string">
              <text:p text:style-name="InstTableCellJustified"><text:span>PASTA DE COURO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9/2005</text:span></text:p>
            </table:table-cell>
            <table:table-cell office:value-type="string">
              <text:p text:style-name="InstTableCell"><text:span>R$ 3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1</text:span></text:p>
            </table:table-cell>
            <table:table-cell office:value-type="string">
              <text:p text:style-name="InstTableCellJustified"><text:span>FURADEIRA DE IMPACTO BOSCH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8/2005</text:span></text:p>
            </table:table-cell>
            <table:table-cell office:value-type="string">
              <text:p text:style-name="InstTableCell"><text:span>R$ 6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0</text:span></text:p>
            </table:table-cell>
            <table:table-cell office:value-type="string">
              <text:p text:style-name="InstTableCellJustified"><text:span>APARELHO TELEFONICO CP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05</text:span></text:p>
            </table:table-cell>
            <table:table-cell office:value-type="string">
              <text:p text:style-name="InstTableCell"><text:span>R$ 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9</text:span></text:p>
            </table:table-cell>
            <table:table-cell office:value-type="string">
              <text:p text:style-name="InstTableCellJustified"><text:span>COMPRESSOR ALESIS MOD. 3630 DE</text:span></text:p>
              <text:p text:style-name="Standard"/>
              <text:p text:style-name="InstTableCellJustified"><text:span>SOM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7/2005</text:span></text:p>
            </table:table-cell>
            <table:table-cell office:value-type="string">
              <text:p text:style-name="InstTableCell"><text:span>R$ 51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8</text:span></text:p>
            </table:table-cell>
            <table:table-cell office:value-type="string">
              <text:p text:style-name="InstTableCellJustified"><text:span>CORTADOR DE GRAM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7/2005</text:span></text:p>
            </table:table-cell>
            <table:table-cell office:value-type="string">
              <text:p text:style-name="InstTableCell"><text:span>R$ 420,2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7</text:span></text:p>
            </table:table-cell>
            <table:table-cell office:value-type="string">
              <text:p text:style-name="InstTableCellJustified"><text:span>APARELHO TELEFONICO CP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6/2005</text:span></text:p>
            </table:table-cell>
            <table:table-cell office:value-type="string">
              <text:p text:style-name="InstTableCell"><text:span>R$ 4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6</text:span></text:p>
            </table:table-cell>
            <table:table-cell office:value-type="string">
              <text:p text:style-name="InstTableCellJustified"><text:span>APARELHO TELEFONICO CP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6/2005</text:span></text:p>
            </table:table-cell>
            <table:table-cell office:value-type="string">
              <text:p text:style-name="InstTableCell"><text:span>R$ 4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5</text:span></text:p>
            </table:table-cell>
            <table:table-cell office:value-type="string">
              <text:p text:style-name="InstTableCellJustified"><text:span>IMPRESSORA HP DESKJET 3745</text:span></text:p>
              <text:p text:style-name="Standard"/>
              <text:p text:style-name="InstTableCellJustified"><text:span>C9025A COM CABO USB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6/2005</text:span></text:p>
            </table:table-cell>
            <table:table-cell office:value-type="string">
              <text:p text:style-name="InstTableCell"><text:span>R$ 28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4</text:span></text:p>
            </table:table-cell>
            <table:table-cell office:value-type="string">
              <text:p text:style-name="InstTableCellJustified"><text:span>VIDEO CASSETE LG FC 931</text:span></text:p>
              <text:p text:style-name="Standard"/>
              <text:p text:style-name="InstTableCellJustified"><text:span>ESTERE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05</text:span></text:p>
            </table:table-cell>
            <table:table-cell office:value-type="string">
              <text:p text:style-name="InstTableCell"><text:span>R$ 285,2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3</text:span></text:p>
            </table:table-cell>
            <table:table-cell office:value-type="string">
              <text:p text:style-name="InstTableCellJustified"><text:span>DVD GRADIENTE D-201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05</text:span></text:p>
            </table:table-cell>
            <table:table-cell office:value-type="string">
              <text:p text:style-name="InstTableCell"><text:span>R$ 340,6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2</text:span></text:p>
            </table:table-cell>
            <table:table-cell office:value-type="string">
              <text:p text:style-name="InstTableCellJustified"><text:span>ASPIRADOR DE PO ELECTROLUX</text:span></text:p>
              <text:p text:style-name="Standard"/>
              <text:p text:style-name="InstTableCellJustified"><text:span>HIDROVAC PO/AGU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05</text:span></text:p>
            </table:table-cell>
            <table:table-cell office:value-type="string">
              <text:p text:style-name="InstTableCell"><text:span>R$ 288,1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1</text:span></text:p>
            </table:table-cell>
            <table:table-cell office:value-type="string">
              <text:p text:style-name="InstTableCellJustified"><text:span>CADEIRA GIRATORIA EXEC. C/CAPA</text:span></text:p>
              <text:p text:style-name="Standard"/>
              <text:p text:style-name="InstTableCellJustified"><text:span>TECIDO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05</text:span></text:p>
            </table:table-cell>
            <table:table-cell office:value-type="string">
              <text:p text:style-name="InstTableCell"><text:span>R$ 156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9</text:span></text:p>
            </table:table-cell>
            <table:table-cell office:value-type="string">
              <text:p text:style-name="InstTableCellJustified"><text:span>CADEIRA GIRATORIA EXEC. C/CAPA</text:span></text:p>
              <text:p text:style-name="Standard"/>
              <text:p text:style-name="InstTableCellJustified"><text:span>TECIDO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05</text:span></text:p>
            </table:table-cell>
            <table:table-cell office:value-type="string">
              <text:p text:style-name="InstTableCell"><text:span>R$ 156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8</text:span></text:p>
            </table:table-cell>
            <table:table-cell office:value-type="string">
              <text:p text:style-name="InstTableCellJustified"><text:span>CADEIRA GIRATORIA EXEC. C/CAPA</text:span></text:p>
              <text:p text:style-name="Standard"/>
              <text:p text:style-name="InstTableCellJustified"><text:span>TECIDO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7 -WC</text:span></text:p>
              <text:p text:style-name="Standard"/>
              <text:p text:style-name="InstTableCellJustified"><text:span>MASCULINO -ADM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05</text:span></text:p>
            </table:table-cell>
            <table:table-cell office:value-type="string">
              <text:p text:style-name="InstTableCell"><text:span>R$ 156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7</text:span></text:p>
            </table:table-cell>
            <table:table-cell office:value-type="string">
              <text:p text:style-name="InstTableCellJustified"><text:span>CADEIRA GIRATORIA EXEC. C/CAPA</text:span></text:p>
              <text:p text:style-name="Standard"/>
              <text:p text:style-name="InstTableCellJustified"><text:span>TECIDO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05</text:span></text:p>
            </table:table-cell>
            <table:table-cell office:value-type="string">
              <text:p text:style-name="InstTableCell"><text:span>R$ 156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6</text:span></text:p>
            </table:table-cell>
            <table:table-cell office:value-type="string">
              <text:p text:style-name="InstTableCellJustified"><text:span>CADEIRA PARA COZINHA DALMAR</text:span></text:p>
              <text:p text:style-name="Standard"/>
              <text:p text:style-name="InstTableCellJustified"><text:span>COLONIA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05</text:span></text:p>
            </table:table-cell>
            <table:table-cell office:value-type="string">
              <text:p text:style-name="InstTableCell"><text:span>R$ 2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5</text:span></text:p>
            </table:table-cell>
            <table:table-cell office:value-type="string">
              <text:p text:style-name="InstTableCellJustified"><text:span>CADEIRA PARA COZINHA DALMAR</text:span></text:p>
              <text:p text:style-name="Standard"/>
              <text:p text:style-name="InstTableCellJustified"><text:span>COLONIA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05</text:span></text:p>
            </table:table-cell>
            <table:table-cell office:value-type="string">
              <text:p text:style-name="InstTableCell"><text:span>R$ 2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4</text:span></text:p>
            </table:table-cell>
            <table:table-cell office:value-type="string">
              <text:p text:style-name="InstTableCellJustified"><text:span>CADEIRA PARA COZINHA DALMAR</text:span></text:p>
              <text:p text:style-name="Standard"/>
              <text:p text:style-name="InstTableCellJustified"><text:span>COLONIA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05</text:span></text:p>
            </table:table-cell>
            <table:table-cell office:value-type="string">
              <text:p text:style-name="InstTableCell"><text:span>R$ 2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3</text:span></text:p>
            </table:table-cell>
            <table:table-cell office:value-type="string">
              <text:p text:style-name="InstTableCellJustified"><text:span>CADEIRA PARA COZINHA DALMAR</text:span></text:p>
              <text:p text:style-name="Standard"/>
              <text:p text:style-name="InstTableCellJustified"><text:span>COLONIA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05</text:span></text:p>
            </table:table-cell>
            <table:table-cell office:value-type="string">
              <text:p text:style-name="InstTableCell"><text:span>R$ 2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2</text:span></text:p>
            </table:table-cell>
            <table:table-cell office:value-type="string">
              <text:p text:style-name="InstTableCellJustified"><text:span>MESA PARA COZINHA DALMAR ROM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05</text:span></text:p>
            </table:table-cell>
            <table:table-cell office:value-type="string">
              <text:p text:style-name="InstTableCell"><text:span>R$ 17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1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0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9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8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7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6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5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4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3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2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1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0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9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8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7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6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5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MCA105BB 10.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1.3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4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MCA105BB 10.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1.3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3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XCJ185D 18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1.7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2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XCJ185D 18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1.7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1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XCJ185D 18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1.7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9</text:span></text:p>
            </table:table-cell>
            <table:table-cell office:value-type="string">
              <text:p text:style-name="InstTableCellJustified"><text:span>ESTABILIZADOR SMS 115 4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3/2005</text:span></text:p>
            </table:table-cell>
            <table:table-cell office:value-type="string">
              <text:p text:style-name="InstTableCell"><text:span>R$ 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8</text:span></text:p>
            </table:table-cell>
            <table:table-cell office:value-type="string">
              <text:p text:style-name="InstTableCellJustified"><text:span>MONITOR LG 15" SW 500 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3/2005</text:span></text:p>
            </table:table-cell>
            <table:table-cell office:value-type="string">
              <text:p text:style-name="InstTableCell"><text:span>R$ 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7</text:span></text:p>
            </table:table-cell>
            <table:table-cell office:value-type="string">
              <text:p text:style-name="InstTableCellJustified"><text:span>MICROCOMPUTADOR AMD PGA D7</text:span></text:p>
              <text:p text:style-name="Standard"/>
              <text:p text:style-name="InstTableCellJustified"><text:span>SEMPRON 2600 HD 40 GB,</text:span></text:p>
              <text:p text:style-name="Standard"/>
              <text:p text:style-name="InstTableCellJustified"><text:span>GABINETE KMEX, PLACA MAE</text:span></text:p>
              <text:p text:style-name="Standard"/>
              <text:p text:style-name="InstTableCellJustified"><text:span>D7333M ECS, MEMORIA DDR 2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3/2005</text:span></text:p>
            </table:table-cell>
            <table:table-cell office:value-type="string">
              <text:p text:style-name="InstTableCell"><text:span>R$ 1.26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6</text:span></text:p>
            </table:table-cell>
            <table:table-cell office:value-type="string">
              <text:p text:style-name="InstTableCellJustified"><text:span>IMPRESSORA HP 654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3/2005</text:span></text:p>
            </table:table-cell>
            <table:table-cell office:value-type="string">
              <text:p text:style-name="InstTableCell"><text:span>R$ 7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5</text:span></text:p>
            </table:table-cell>
            <table:table-cell office:value-type="string">
              <text:p text:style-name="InstTableCellJustified"><text:span>COPIADORA DIGITAL MARCA</text:span></text:p>
              <text:p text:style-name="Standard"/>
              <text:p text:style-name="InstTableCellJustified"><text:span>MINOLTA MOD. DI 1611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3/2005</text:span></text:p>
            </table:table-cell>
            <table:table-cell office:value-type="string">
              <text:p text:style-name="InstTableCell"><text:span>R$ 7.8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4</text:span></text:p>
            </table:table-cell>
            <table:table-cell office:value-type="string">
              <text:p text:style-name="InstTableCellJustified"><text:span>CAMERA FOTO SONY DSC P93 E</text:span></text:p>
              <text:p text:style-name="Standard"/>
              <text:p text:style-name="InstTableCellJustified"><text:span>MEMORIA SONY STICK 128 MB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2/2005</text:span></text:p>
            </table:table-cell>
            <table:table-cell office:value-type="string">
              <text:p text:style-name="InstTableCell"><text:span>R$ 1.5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3</text:span></text:p>
            </table:table-cell>
            <table:table-cell office:value-type="string">
              <text:p text:style-name="InstTableCellJustified"><text:span>PROTOCOLADOR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2/2005</text:span></text:p>
            </table:table-cell>
            <table:table-cell office:value-type="string">
              <text:p text:style-name="InstTableCell"><text:span>R$ 1.9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2</text:span></text:p>
            </table:table-cell>
            <table:table-cell office:value-type="string">
              <text:p text:style-name="InstTableCellJustified"><text:span>CADEIRA PRESIDENTE C/RELAX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05</text:span></text:p>
            </table:table-cell>
            <table:table-cell office:value-type="string">
              <text:p text:style-name="InstTableCell"><text:span>R$ 19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1</text:span></text:p>
            </table:table-cell>
            <table:table-cell office:value-type="string">
              <text:p text:style-name="InstTableCellJustified"><text:span>CADEIRA PRESIDENTE C/RELAX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05</text:span></text:p>
            </table:table-cell>
            <table:table-cell office:value-type="string">
              <text:p text:style-name="InstTableCell"><text:span>R$ 19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0</text:span></text:p>
            </table:table-cell>
            <table:table-cell office:value-type="string">
              <text:p text:style-name="InstTableCellJustified"><text:span>CADEIRA PRESIDENTE C/RELAX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05</text:span></text:p>
            </table:table-cell>
            <table:table-cell office:value-type="string">
              <text:p text:style-name="InstTableCell"><text:span>R$ 19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9</text:span></text:p>
            </table:table-cell>
            <table:table-cell office:value-type="string">
              <text:p text:style-name="InstTableCellJustified"><text:span>CADEIRA EXECUTIVA GIRATOR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1/2005</text:span></text:p>
            </table:table-cell>
            <table:table-cell office:value-type="string">
              <text:p text:style-name="InstTableCell"><text:span>R$ 15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8</text:span></text:p>
            </table:table-cell>
            <table:table-cell office:value-type="string">
              <text:p text:style-name="InstTableCellJustified"><text:span>ARMARIO DE ACO 2 PORTAS</text:span></text:p>
              <text:p text:style-name="Standard"/>
              <text:p text:style-name="InstTableCellJustified"><text:span>198/120/040 CAMAQU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1/2005</text:span></text:p>
            </table:table-cell>
            <table:table-cell office:value-type="string">
              <text:p text:style-name="InstTableCell"><text:span>R$ 45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7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5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4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3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2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1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0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9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8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7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6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5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4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3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2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1</text:span></text:p>
            </table:table-cell>
            <table:table-cell office:value-type="string">
              <text:p text:style-name="InstTableCellJustified"><text:span>ESCRIVANINHA 1,20 S/GAVE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0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9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8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7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6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5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4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3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2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1</text:span></text:p>
            </table:table-cell>
            <table:table-cell office:value-type="string">
              <text:p text:style-name="InstTableCellJustified"><text:span>ESCRIVANINHA 1,60 4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78,2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0</text:span></text:p>
            </table:table-cell>
            <table:table-cell office:value-type="string">
              <text:p text:style-name="InstTableCellJustified"><text:span>ARMARIO ACO 2 PORTAS 408 M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1/2005</text:span></text:p>
            </table:table-cell>
            <table:table-cell office:value-type="string">
              <text:p text:style-name="InstTableCell"><text:span>R$ 24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8</text:span></text:p>
            </table:table-cell>
            <table:table-cell office:value-type="string">
              <text:p text:style-name="InstTableCellJustified"><text:span>ARMARIO ACO 2 PORTAS 408 M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1/2005</text:span></text:p>
            </table:table-cell>
            <table:table-cell office:value-type="string">
              <text:p text:style-name="InstTableCell"><text:span>R$ 24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7</text:span></text:p>
            </table:table-cell>
            <table:table-cell office:value-type="string">
              <text:p text:style-name="InstTableCellJustified"><text:span>ARMARIO ACO 2 PORTAS 408 M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1/2005</text:span></text:p>
            </table:table-cell>
            <table:table-cell office:value-type="string">
              <text:p text:style-name="InstTableCell"><text:span>R$ 24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6</text:span></text:p>
            </table:table-cell>
            <table:table-cell office:value-type="string">
              <text:p text:style-name="InstTableCellJustified"><text:span>ARMARIO ACO 2 PORTAS 408 M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1/2005</text:span></text:p>
            </table:table-cell>
            <table:table-cell office:value-type="string">
              <text:p text:style-name="InstTableCell"><text:span>R$ 24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5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4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4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4</text:span></text:p>
            </table:table-cell>
            <table:table-cell office:value-type="string">
              <text:p text:style-name="InstTableCell"><text:span>R$ 33,4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3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4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2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4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1</text:span></text:p>
            </table:table-cell>
            <table:table-cell office:value-type="string">
              <text:p text:style-name="InstTableCellJustified"><text:span>ESCRIVANINHA 1,20 2 GAVET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4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9</text:span></text:p>
            </table:table-cell>
            <table:table-cell office:value-type="string">
              <text:p text:style-name="InstTableCellJustified"><text:span>CADEIRA GIRATORIA AZU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14,8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8</text:span></text:p>
            </table:table-cell>
            <table:table-cell office:value-type="string">
              <text:p text:style-name="InstTableCellJustified"><text:span>GAVETEIRO VOLANTE COM BOR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22,5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7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6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5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4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, COM CONEXAO 0,60</text:span></text:p>
              <text:p text:style-name="Standard"/>
              <text:p text:style-name="InstTableCellJustified"><text:span>ARREDONDADA E 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33,96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3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, COM CONEXAO 0,60</text:span></text:p>
              <text:p text:style-name="Standard"/>
              <text:p text:style-name="InstTableCellJustified"><text:span>ARREDONDADA E 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33,96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2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, COM CONEXAO 0,60</text:span></text:p>
              <text:p text:style-name="Standard"/>
              <text:p text:style-name="InstTableCellJustified"><text:span>ARREDONDADA E 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0 -SALA DE</text:span></text:p>
              <text:p text:style-name="Standard"/>
              <text:p text:style-name="InstTableCellJustified"><text:span>TRANSP/MOTORISTA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76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1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0 -SALA DE</text:span></text:p>
              <text:p text:style-name="Standard"/>
              <text:p text:style-name="InstTableCellJustified"><text:span>TRANSP/MOTORISTA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25,8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0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25,8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9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25,8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8</text:span></text:p>
            </table:table-cell>
            <table:table-cell office:value-type="string">
              <text:p text:style-name="InstTableCellJustified"><text:span>MONITOR 17" PHILIP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1/2004</text:span></text:p>
            </table:table-cell>
            <table:table-cell office:value-type="string">
              <text:p text:style-name="InstTableCell"><text:span>R$ 60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7</text:span></text:p>
            </table:table-cell>
            <table:table-cell office:value-type="string">
              <text:p text:style-name="InstTableCellJustified"><text:span>MICROCOMPUTADOR PENTIUM IV,</text:span></text:p>
              <text:p text:style-name="Standard"/>
              <text:p text:style-name="InstTableCellJustified"><text:span>3,2 GHZ, 512 MB RAM, HD 80 GB,</text:span></text:p>
              <text:p text:style-name="Standard"/>
              <text:p text:style-name="InstTableCellJustified"><text:span>GRAVADOR CD/DVD, TECLADO,</text:span></text:p>
              <text:p text:style-name="Standard"/>
              <text:p text:style-name="InstTableCellJustified"><text:span>MOUSE, SISTEMA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1/2004</text:span></text:p>
            </table:table-cell>
            <table:table-cell office:value-type="string">
              <text:p text:style-name="InstTableCell"><text:span>R$ 3.61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5</text:span></text:p>
            </table:table-cell>
            <table:table-cell office:value-type="string">
              <text:p text:style-name="InstTableCellJustified"><text:span>BEBEDOURO INOX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1/2004</text:span></text:p>
            </table:table-cell>
            <table:table-cell office:value-type="string">
              <text:p text:style-name="InstTableCell"><text:span>R$ 2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4</text:span></text:p>
            </table:table-cell>
            <table:table-cell office:value-type="string">
              <text:p text:style-name="InstTableCellJustified"><text:span>AR CONDICIONADO ELECTROLUX</text:span></text:p>
              <text:p text:style-name="Standard"/>
              <text:p text:style-name="InstTableCellJustified"><text:span>7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11/2004</text:span></text:p>
            </table:table-cell>
            <table:table-cell office:value-type="string">
              <text:p text:style-name="InstTableCell"><text:span>R$ 5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3</text:span></text:p>
            </table:table-cell>
            <table:table-cell office:value-type="string">
              <text:p text:style-name="InstTableCellJustified"><text:span>AR CONDICIONADO LG WHM 181 F</text:span></text:p>
              <text:p text:style-name="Standard"/>
              <text:p text:style-name="InstTableCellJustified"><text:span>18500 BTUS 220V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11/2004</text:span></text:p>
            </table:table-cell>
            <table:table-cell office:value-type="string">
              <text:p text:style-name="InstTableCell"><text:span>R$ 1.2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2</text:span></text:p>
            </table:table-cell>
            <table:table-cell office:value-type="string">
              <text:p text:style-name="InstTableCellJustified"><text:span>RACK GELIUS ATHENAS II PADRAO</text:span></text:p>
              <text:p text:style-name="Standard"/>
              <text:p text:style-name="InstTableCellJustified"><text:span>MARF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11/2004</text:span></text:p>
            </table:table-cell>
            <table:table-cell office:value-type="string">
              <text:p text:style-name="InstTableCell"><text:span>R$ 80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1</text:span></text:p>
            </table:table-cell>
            <table:table-cell office:value-type="string">
              <text:p text:style-name="InstTableCellJustified"><text:span>TELEFONE CELULAR TIM MOTOROLA</text:span></text:p>
              <text:p text:style-name="Standard"/>
              <text:p text:style-name="InstTableCellJustified"><text:span>V150SP, CHIP MEU JEIT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11/2004</text:span></text:p>
            </table:table-cell>
            <table:table-cell office:value-type="string">
              <text:p text:style-name="InstTableCell"><text:span>R$ 6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0</text:span></text:p>
            </table:table-cell>
            <table:table-cell office:value-type="string">
              <text:p text:style-name="InstTableCellJustified"><text:span>ESTANTE DE ACO 0,40 7 EDP-7B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9/2004</text:span></text:p>
            </table:table-cell>
            <table:table-cell office:value-type="string">
              <text:p text:style-name="InstTableCell"><text:span>R$ 11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9</text:span></text:p>
            </table:table-cell>
            <table:table-cell office:value-type="string">
              <text:p text:style-name="InstTableCellJustified"><text:span>ESTANTE DE ACO 0,40 7 EDP-7B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9/2004</text:span></text:p>
            </table:table-cell>
            <table:table-cell office:value-type="string">
              <text:p text:style-name="InstTableCell"><text:span>R$ 11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7</text:span></text:p>
            </table:table-cell>
            <table:table-cell office:value-type="string">
              <text:p text:style-name="InstTableCellJustified"><text:span>APARELHO TELEFONICO INTELBRAS</text:span></text:p>
              <text:p text:style-name="Standard"/>
              <text:p text:style-name="InstTableCellJustified"><text:span>CP2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8/2004</text:span></text:p>
            </table:table-cell>
            <table:table-cell office:value-type="string">
              <text:p text:style-name="InstTableCell"><text:span>R$ 3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6</text:span></text:p>
            </table:table-cell>
            <table:table-cell office:value-type="string">
              <text:p text:style-name="InstTableCellJustified"><text:span>APARELHO TELEFONICO INTELBRAS</text:span></text:p>
              <text:p text:style-name="Standard"/>
              <text:p text:style-name="InstTableCellJustified"><text:span>CP2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8/2004</text:span></text:p>
            </table:table-cell>
            <table:table-cell office:value-type="string">
              <text:p text:style-name="InstTableCell"><text:span>R$ 3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5</text:span></text:p>
            </table:table-cell>
            <table:table-cell office:value-type="string">
              <text:p text:style-name="InstTableCellJustified"><text:span>APARELHO TELEFONICO INTELBRAS</text:span></text:p>
              <text:p text:style-name="Standard"/>
              <text:p text:style-name="InstTableCellJustified"><text:span>CP2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8/2004</text:span></text:p>
            </table:table-cell>
            <table:table-cell office:value-type="string">
              <text:p text:style-name="InstTableCell"><text:span>R$ 3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4</text:span></text:p>
            </table:table-cell>
            <table:table-cell office:value-type="string">
              <text:p text:style-name="InstTableCellJustified"><text:span>APARELHO TELEFONICO INTELBRAS</text:span></text:p>
              <text:p text:style-name="Standard"/>
              <text:p text:style-name="InstTableCellJustified"><text:span>CP2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8/2004</text:span></text:p>
            </table:table-cell>
            <table:table-cell office:value-type="string">
              <text:p text:style-name="InstTableCell"><text:span>R$ 3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3</text:span></text:p>
            </table:table-cell>
            <table:table-cell office:value-type="string">
              <text:p text:style-name="InstTableCellJustified"><text:span>APARELHO TELEFONICO INTELBRAS</text:span></text:p>
              <text:p text:style-name="Standard"/>
              <text:p text:style-name="InstTableCellJustified"><text:span>CP2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8/2004</text:span></text:p>
            </table:table-cell>
            <table:table-cell office:value-type="string">
              <text:p text:style-name="InstTableCell"><text:span>R$ 3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2</text:span></text:p>
            </table:table-cell>
            <table:table-cell office:value-type="string">
              <text:p text:style-name="InstTableCellJustified"><text:span>APARELHO TELEFONICO INTELBRAS</text:span></text:p>
              <text:p text:style-name="Standard"/>
              <text:p text:style-name="InstTableCellJustified"><text:span>CP2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8/2004</text:span></text:p>
            </table:table-cell>
            <table:table-cell office:value-type="string">
              <text:p text:style-name="InstTableCell"><text:span>R$ 3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1</text:span></text:p>
            </table:table-cell>
            <table:table-cell office:value-type="string">
              <text:p text:style-name="InstTableCellJustified"><text:span>MESA OPERADORA 4114 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7/2004</text:span></text:p>
            </table:table-cell>
            <table:table-cell office:value-type="string">
              <text:p text:style-name="InstTableCell"><text:span>R$ 9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0</text:span></text:p>
            </table:table-cell>
            <table:table-cell office:value-type="string">
              <text:p text:style-name="InstTableCellJustified"><text:span>PABX INTELBRAS 95 DIGITAL P/30</text:span></text:p>
              <text:p text:style-name="Standard"/>
              <text:p text:style-name="InstTableCellJustified"><text:span>TRONCOS DIGITAL E 8 TRONCOS</text:span></text:p>
              <text:p text:style-name="Standard"/>
              <text:p text:style-name="InstTableCellJustified"><text:span>ANALOGICO, 60 RAMAIS E</text:span></text:p>
              <text:p text:style-name="Standard"/>
              <text:p text:style-name="InstTableCellJustified"><text:span>EQUIPADO COM 48 RA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7/2004</text:span></text:p>
            </table:table-cell>
            <table:table-cell office:value-type="string">
              <text:p text:style-name="InstTableCell"><text:span>R$ 6.7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78</text:span></text:p>
            </table:table-cell>
            <table:table-cell office:value-type="string">
              <text:p text:style-name="InstTableCellJustified"><text:span>MESA DE REUNIAO RETANGULAR</text:span></text:p>
              <text:p text:style-name="Standard"/>
              <text:p text:style-name="InstTableCellJustified"><text:span>275/10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7/2004</text:span></text:p>
            </table:table-cell>
            <table:table-cell office:value-type="string">
              <text:p text:style-name="InstTableCell"><text:span>R$ 3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77</text:span></text:p>
            </table:table-cell>
            <table:table-cell office:value-type="string">
              <text:p text:style-name="InstTableCellJustified"><text:span>SWICTH PLANET 24 PORTAS</text:span></text:p>
              <text:p text:style-name="Standard"/>
              <text:p text:style-name="InstTableCellJustified"><text:span>SNSW2401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6/2004</text:span></text:p>
            </table:table-cell>
            <table:table-cell office:value-type="string">
              <text:p text:style-name="InstTableCell"><text:span>R$ 6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8</text:span></text:p>
            </table:table-cell>
            <table:table-cell office:value-type="string">
              <text:p text:style-name="InstTableCellJustified"><text:span>MESA DE REUNIAO 1,80X0,8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136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7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30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5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30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4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109,2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3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109,2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2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109,2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1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 COM CONEXAO 0,60 E</text:span></text:p>
              <text:p text:style-name="Standard"/>
              <text:p text:style-name="InstTableCellJustified"><text:span>TECLA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9 - RECEPÇÃO</text:span></text:p>
              <text:p text:style-name="Standard"/>
              <text:p text:style-name="InstTableCellJustified"><text:span>DO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175,0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0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 COM CONEXAO 0,60</text:span></text:p>
              <text:p text:style-name="Standard"/>
              <text:p text:style-name="InstTableCellJustified"><text:span>ARREDONDADA E 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175,0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9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 COM CONEXAO 0,60</text:span></text:p>
              <text:p text:style-name="Standard"/>
              <text:p text:style-name="InstTableCellJustified"><text:span>ARREDOND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175,0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8</text:span></text:p>
            </table:table-cell>
            <table:table-cell office:value-type="string">
              <text:p text:style-name="InstTableCellJustified"><text:span>ARMARIO AP 407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2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7</text:span></text:p>
            </table:table-cell>
            <table:table-cell office:value-type="string">
              <text:p text:style-name="InstTableCellJustified"><text:span>CONJUNTO DE MESA AZU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2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6</text:span></text:p>
            </table:table-cell>
            <table:table-cell office:value-type="string">
              <text:p text:style-name="InstTableCellJustified"><text:span>ESCRIVANINHA DE IMBUIA PARA</text:span></text:p>
              <text:p text:style-name="Standard"/>
              <text:p text:style-name="InstTableCellJustified"><text:span>RECEPCA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5/2004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5</text:span></text:p>
            </table:table-cell>
            <table:table-cell office:value-type="string">
              <text:p text:style-name="InstTableCellJustified"><text:span>FILMADORA JVC GR D30 DIGITAL</text:span></text:p>
              <text:p text:style-name="Standard"/>
              <text:p text:style-name="InstTableCellJustified"><text:span>COM TRIPE E FITA DIGITAL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5/2004</text:span></text:p>
            </table:table-cell>
            <table:table-cell office:value-type="string">
              <text:p text:style-name="InstTableCell"><text:span>R$ 1.60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4</text:span></text:p>
            </table:table-cell>
            <table:table-cell office:value-type="string">
              <text:p text:style-name="InstTableCellJustified"><text:span>MICROFONE AUDIO TECNICA</text:span></text:p>
              <text:p text:style-name="Standard"/>
              <text:p text:style-name="InstTableCellJustified"><text:span>ATW-202-T2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5/2004</text:span></text:p>
            </table:table-cell>
            <table:table-cell office:value-type="string">
              <text:p text:style-name="InstTableCell"><text:span>R$ 88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2</text:span></text:p>
            </table:table-cell>
            <table:table-cell office:value-type="string">
              <text:p text:style-name="InstTableCellJustified"><text:span>PLACA EM ACO CARBONO, BRASAO</text:span></text:p>
              <text:p text:style-name="Standard"/>
              <text:p text:style-name="InstTableCellJustified"><text:span>DO MUNICIPIO EM ALUMINIO</text:span></text:p>
              <text:p text:style-name="Standard"/>
              <text:p text:style-name="InstTableCellJustified"><text:span>FUNDIDO E ACO INOX ESCOVADO</text:span></text:p>
              <text:p text:style-name="Standard"/>
              <text:p text:style-name="InstTableCellJustified"><text:span>COM 3,00 MTS X 60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4/2004</text:span></text:p>
            </table:table-cell>
            <table:table-cell office:value-type="string">
              <text:p text:style-name="InstTableCell"><text:span>R$ 2.5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1</text:span></text:p>
            </table:table-cell>
            <table:table-cell office:value-type="string">
              <text:p text:style-name="InstTableCellJustified"><text:span>ASPIRADOR DE PO ELECTROLUX</text:span></text:p>
              <text:p text:style-name="Standard"/>
              <text:p text:style-name="InstTableCellJustified"><text:span>HIDROVAC 110V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4/2004</text:span></text:p>
            </table:table-cell>
            <table:table-cell office:value-type="string">
              <text:p text:style-name="InstTableCell"><text:span>R$ 2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0</text:span></text:p>
            </table:table-cell>
            <table:table-cell office:value-type="string">
              <text:p text:style-name="InstTableCellJustified"><text:span>CONSOLE LL RACK CENTRA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3/2004</text:span></text:p>
            </table:table-cell>
            <table:table-cell office:value-type="string">
              <text:p text:style-name="InstTableCell"><text:span>R$ 9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49</text:span></text:p>
            </table:table-cell>
            <table:table-cell office:value-type="string">
              <text:p text:style-name="InstTableCellJustified"><text:span>BANCADA DE MADEIRA IMBU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3/2004</text:span></text:p>
            </table:table-cell>
            <table:table-cell office:value-type="string">
              <text:p text:style-name="InstTableCell"><text:span>R$ 1.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48</text:span></text:p>
            </table:table-cell>
            <table:table-cell office:value-type="string">
              <text:p text:style-name="InstTableCellJustified"><text:span>BANCADA DE MADEIRA IMBU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3/2004</text:span></text:p>
            </table:table-cell>
            <table:table-cell office:value-type="string">
              <text:p text:style-name="InstTableCell"><text:span>R$ 1.5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46</text:span></text:p>
            </table:table-cell>
            <table:table-cell office:value-type="string">
              <text:p text:style-name="InstTableCellJustified"><text:span>TELA ELETRICA KRUISCHE 180"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40 -SALA DE</text:span></text:p>
              <text:p text:style-name="Standard"/>
              <text:p text:style-name="InstTableCellJustified"><text:span>TRANSP/MOTORISTA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2/2004</text:span></text:p>
            </table:table-cell>
            <table:table-cell office:value-type="string">
              <text:p text:style-name="InstTableCell"><text:span>R$ 5.175,5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45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44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42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41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9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8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7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6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5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4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3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2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1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0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29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28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27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20</text:span></text:p>
            </table:table-cell>
            <table:table-cell office:value-type="string">
              <text:p text:style-name="InstTableCellJustified"><text:span>CAIXAS DE SOM SF 450 BR SOM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9</text:span></text:p>
            </table:table-cell>
            <table:table-cell office:value-type="string">
              <text:p text:style-name="InstTableCellJustified"><text:span>CAIXAS DE SOM SF 450 BR SOM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8</text:span></text:p>
            </table:table-cell>
            <table:table-cell office:value-type="string">
              <text:p text:style-name="InstTableCellJustified"><text:span>CAIXAS DE SOM SF 450 BR SOM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7</text:span></text:p>
            </table:table-cell>
            <table:table-cell office:value-type="string">
              <text:p text:style-name="InstTableCellJustified"><text:span>CAIXAS DE SOM SF 450 BR SOM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6</text:span></text:p>
            </table:table-cell>
            <table:table-cell office:value-type="string">
              <text:p text:style-name="InstTableCellJustified"><text:span>MESA DE SOM CICLOTRON CMW 24,</text:span></text:p>
              <text:p text:style-name="Standard"/>
              <text:p text:style-name="InstTableCellJustified"><text:span>MIXER 2C ST MONO, EQUALIZADOR</text:span></text:p>
              <text:p text:style-name="Standard"/>
              <text:p text:style-name="InstTableCellJustified"><text:span>ONCAL 1520, RECEIVER FCP 1000</text:span></text:p>
              <text:p text:style-name="Standard"/>
              <text:p text:style-name="InstTableCellJustified"><text:span>FRANHAN, 2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6.2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5</text:span></text:p>
            </table:table-cell>
            <table:table-cell office:value-type="string">
              <text:p text:style-name="InstTableCellJustified"><text:span>IMPRESSORA HP PSC 1210</text:span></text:p>
              <text:p text:style-name="Standard"/>
              <text:p text:style-name="InstTableCellJustified"><text:span>ALL-INONE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5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4</text:span></text:p>
            </table:table-cell>
            <table:table-cell office:value-type="string">
              <text:p text:style-name="InstTableCellJustified"><text:span>ESTABILIZADOR 4T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3</text:span></text:p>
            </table:table-cell>
            <table:table-cell office:value-type="string">
              <text:p text:style-name="InstTableCellJustified"><text:span>MONITOR 17" L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4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2</text:span></text:p>
            </table:table-cell>
            <table:table-cell office:value-type="string">
              <text:p text:style-name="InstTableCellJustified"><text:span>MICROCOMPUTADOR P4 2.66 INTEL,</text:span></text:p>
              <text:p text:style-name="Standard"/>
              <text:p text:style-name="InstTableCellJustified"><text:span>MB ASUS P458X-X, 256MB DDR,</text:span></text:p>
              <text:p text:style-name="Standard"/>
              <text:p text:style-name="InstTableCellJustified"><text:span>VGA 128 MB GF FX5200, HD 80</text:span></text:p>
              <text:p text:style-name="Standard"/>
              <text:p text:style-name="InstTableCellJustified"><text:span>GB, REDE 10/1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2.9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1</text:span></text:p>
            </table:table-cell>
            <table:table-cell office:value-type="string">
              <text:p text:style-name="InstTableCellJustified"><text:span>NOBREAK SMS MANAGER NET 0,65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2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0</text:span></text:p>
            </table:table-cell>
            <table:table-cell office:value-type="string">
              <text:p text:style-name="InstTableCellJustified"><text:span>ESTABILIZADOR 4T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9</text:span></text:p>
            </table:table-cell>
            <table:table-cell office:value-type="string">
              <text:p text:style-name="InstTableCellJustified"><text:span>MONITOR 17" L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4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8</text:span></text:p>
            </table:table-cell>
            <table:table-cell office:value-type="string">
              <text:p text:style-name="InstTableCellJustified"><text:span>MICROCOMPUTADOR P4 2.0 A</text:span></text:p>
              <text:p text:style-name="Standard"/>
              <text:p text:style-name="InstTableCellJustified"><text:span>INTEL, MB INTEL D845 EPI,</text:span></text:p>
              <text:p text:style-name="Standard"/>
              <text:p text:style-name="InstTableCellJustified"><text:span>256MB DDR, VGA 64 MB GF4,</text:span></text:p>
              <text:p text:style-name="Standard"/>
              <text:p text:style-name="InstTableCellJustified"><text:span>CDROM 52XLG, HD 40 GB,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2.3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7</text:span></text:p>
            </table:table-cell>
            <table:table-cell office:value-type="string">
              <text:p text:style-name="InstTableCellJustified"><text:span>MAQUINA EMISSAO CHEQUES</text:span></text:p>
              <text:p text:style-name="Standard"/>
              <text:p text:style-name="InstTableCellJustified"><text:span>BEMATEC DP2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3</text:span></text:p>
            </table:table-cell>
            <table:table-cell office:value-type="string">
              <text:p text:style-name="InstTableCell"><text:span>R$ 1.06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6</text:span></text:p>
            </table:table-cell>
            <table:table-cell office:value-type="string">
              <text:p text:style-name="InstTableCellJustified"><text:span>TELEFONE INTELBRAS SEM FIO 1SF</text:span></text:p>
              <text:p text:style-name="Standard"/>
              <text:p text:style-name="InstTableCellJustified"><text:span>490 GF BIV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03</text:span></text:p>
            </table:table-cell>
            <table:table-cell office:value-type="string">
              <text:p text:style-name="InstTableCell"><text:span>R$ 128,9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5</text:span></text:p>
            </table:table-cell>
            <table:table-cell office:value-type="string">
              <text:p text:style-name="InstTableCellJustified"><text:span>ARMARIO ACO LUNASA 198/090/040</text:span></text:p>
              <text:p text:style-name="Standard"/>
              <text:p text:style-name="InstTableCellJustified"><text:span>CH. 26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6/2003</text:span></text:p>
            </table:table-cell>
            <table:table-cell office:value-type="string">
              <text:p text:style-name="InstTableCell"><text:span>R$ 2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4</text:span></text:p>
            </table:table-cell>
            <table:table-cell office:value-type="string">
              <text:p text:style-name="InstTableCellJustified"><text:span>MAQUINA CALCULAR SHARP EL 2630</text:span></text:p>
              <text:p text:style-name="Standard"/>
              <text:p text:style-name="InstTableCellJustified"><text:span>GII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6/2003</text:span></text:p>
            </table:table-cell>
            <table:table-cell office:value-type="string">
              <text:p text:style-name="InstTableCell"><text:span>R$ 2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04</text:span></text:p>
            </table:table-cell>
            <table:table-cell office:value-type="string">
              <text:p text:style-name="InstTableCellJustified"><text:span>PLACA REDE NE 10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1,8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03</text:span></text:p>
            </table:table-cell>
            <table:table-cell office:value-type="string">
              <text:p text:style-name="InstTableCellJustified"><text:span>3 PLACA DE REDE NE 20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6,0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1</text:span></text:p>
            </table:table-cell>
            <table:table-cell office:value-type="string">
              <text:p text:style-name="InstTableCellJustified"><text:span>MESA CPD04 - IMPRESSORA - BEL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4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0</text:span></text:p>
            </table:table-cell>
            <table:table-cell office:value-type="string">
              <text:p text:style-name="InstTableCellJustified"><text:span>MESA CPD04 - IMPRESSORA - BEL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4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9</text:span></text:p>
            </table:table-cell>
            <table:table-cell office:value-type="string">
              <text:p text:style-name="InstTableCellJustified"><text:span>MESA CPD02 COMPUTADOR -BEL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4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8</text:span></text:p>
            </table:table-cell>
            <table:table-cell office:value-type="string">
              <text:p text:style-name="InstTableCellJustified"><text:span>MESA PARA MAQUINA -BEL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3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7</text:span></text:p>
            </table:table-cell>
            <table:table-cell office:value-type="string">
              <text:p text:style-name="InstTableCellJustified"><text:span>ESTABILIZADOR 800 OU 0,8 KVA</text:span></text:p>
              <text:p text:style-name="Standard"/>
              <text:p text:style-name="InstTableCellJustified"><text:span>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6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6</text:span></text:p>
            </table:table-cell>
            <table:table-cell office:value-type="string">
              <text:p text:style-name="InstTableCellJustified"><text:span>ESTABILIZADOR 800 OU 0,8 KVA</text:span></text:p>
              <text:p text:style-name="Standard"/>
              <text:p text:style-name="InstTableCellJustified"><text:span>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6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5</text:span></text:p>
            </table:table-cell>
            <table:table-cell office:value-type="string">
              <text:p text:style-name="InstTableCellJustified"><text:span>IMPRESSORA SEIKOSHA SP 240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4,2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3</text:span></text:p>
            </table:table-cell>
            <table:table-cell office:value-type="string">
              <text:p text:style-name="InstTableCellJustified"><text:span>TECLAR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1</text:span></text:p>
            </table:table-cell>
            <table:table-cell office:value-type="string">
              <text:p text:style-name="InstTableCellJustified"><text:span>MICROCOMPUTADOR AT 386 - DX -</text:span></text:p>
              <text:p text:style-name="Standard"/>
              <text:p text:style-name="InstTableCellJustified"><text:span>4MB R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18,4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0</text:span></text:p>
            </table:table-cell>
            <table:table-cell office:value-type="string">
              <text:p text:style-name="InstTableCellJustified"><text:span>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8</text:span></text:p>
            </table:table-cell>
            <table:table-cell office:value-type="string">
              <text:p text:style-name="InstTableCellJustified"><text:span>MICROCOMPUTADOR AT 386 - SX -</text:span></text:p>
              <text:p text:style-name="Standard"/>
              <text:p text:style-name="InstTableCellJustified"><text:span>1MB R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8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7</text:span></text:p>
            </table:table-cell>
            <table:table-cell office:value-type="string">
              <text:p text:style-name="InstTableCellJustified"><text:span>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8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6</text:span></text:p>
            </table:table-cell>
            <table:table-cell office:value-type="string">
              <text:p text:style-name="InstTableCellJustified"><text:span>MONITOR CGA F BRANCO,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5</text:span></text:p>
            </table:table-cell>
            <table:table-cell office:value-type="string">
              <text:p text:style-name="InstTableCellJustified"><text:span>MICROCOMPUTADOR AT 386 - SX -</text:span></text:p>
              <text:p text:style-name="Standard"/>
              <text:p text:style-name="InstTableCellJustified"><text:span>1MB R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4</text:span></text:p>
            </table:table-cell>
            <table:table-cell office:value-type="string">
              <text:p text:style-name="InstTableCellJustified"><text:span>APARELHO FAX SIMILE 5400</text:span></text:p>
              <text:p text:style-name="Standard"/>
              <text:p text:style-name="InstTableCellJustified"><text:span>TOSHIP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3,0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3</text:span></text:p>
            </table:table-cell>
            <table:table-cell office:value-type="string">
              <text:p text:style-name="InstTableCellJustified"><text:span>ARQUIVO P/10 DISKETES COM</text:span></text:p>
              <text:p text:style-name="Standard"/>
              <text:p text:style-name="InstTableCellJustified"><text:span>CHAV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2</text:span></text:p>
            </table:table-cell>
            <table:table-cell office:value-type="string">
              <text:p text:style-name="InstTableCellJustified"><text:span>BLOQUEADOR VCI 1 COMO CORPO</text:span></text:p>
              <text:p text:style-name="Standard"/>
              <text:p text:style-name="InstTableCellJustified"><text:span>TECLA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1</text:span></text:p>
            </table:table-cell>
            <table:table-cell office:value-type="string">
              <text:p text:style-name="InstTableCellJustified"><text:span>ARMARIO 402EPANDIN C+ 1</text:span></text:p>
              <text:p text:style-name="Standard"/>
              <text:p text:style-name="InstTableCellJustified"><text:span>PRATEL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1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0</text:span></text:p>
            </table:table-cell>
            <table:table-cell office:value-type="string">
              <text:p text:style-name="InstTableCellJustified"><text:span>3 BANDEIRAS DO MUNICIPIO</text:span></text:p>
            </table:table-cell>
            <table:table-cell office:value-type="string">
              <text:p text:style-name="InstTableCellJustified"><text:span>BANDEIRAS,</text:span></text:p>
              <text:p text:style-name="Standard"/>
              <text:p text:style-name="InstTableCellJustified"><text:span>FLÂMULAS E</text:span></text:p>
              <text:p text:style-name="Standard"/>
              <text:p text:style-name="InstTableCellJustified"><text:span>INSÍGNIA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1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89</text:span></text:p>
            </table:table-cell>
            <table:table-cell office:value-type="string">
              <text:p text:style-name="InstTableCellJustified"><text:span>QUADRO DE AVISOS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87</text:span></text:p>
            </table:table-cell>
            <table:table-cell office:value-type="string">
              <text:p text:style-name="InstTableCellJustified"><text:span>CADEIRA GIRATORIA PALHINHA 073</text:span></text:p>
              <text:p text:style-name="Standard"/>
              <text:p text:style-name="InstTableCellJustified"><text:span>FLO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86</text:span></text:p>
            </table:table-cell>
            <table:table-cell office:value-type="string">
              <text:p text:style-name="InstTableCellJustified"><text:span>SUPEREDITEX 6783 64 KII P/IBM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83</text:span></text:p>
            </table:table-cell>
            <table:table-cell office:value-type="string">
              <text:p text:style-name="InstTableCellJustified"><text:span>TELEFONE TECLA ERICSSON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82</text:span></text:p>
            </table:table-cell>
            <table:table-cell office:value-type="string">
              <text:p text:style-name="InstTableCellJustified"><text:span>TELEFONE TECLA ERICSSON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81</text:span></text:p>
            </table:table-cell>
            <table:table-cell office:value-type="string">
              <text:p text:style-name="InstTableCellJustified"><text:span>MESA CEREJEIRA L155 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01</text:span></text:p>
            </table:table-cell>
            <table:table-cell office:value-type="string">
              <text:p text:style-name="InstTableCellJustified"><text:span>LINHA TELEFONICA 421-3013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2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78</text:span></text:p>
            </table:table-cell>
            <table:table-cell office:value-type="string">
              <text:p text:style-name="InstTableCellJustified"><text:span>GRAMPEADOR CARBEX 266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77</text:span></text:p>
            </table:table-cell>
            <table:table-cell office:value-type="string">
              <text:p text:style-name="InstTableCellJustified"><text:span>MICROFONE LESON SM 58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75</text:span></text:p>
            </table:table-cell>
            <table:table-cell office:value-type="string">
              <text:p text:style-name="InstTableCellJustified"><text:span>CAIXA DE MADEIRA PARA VOTO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72</text:span></text:p>
            </table:table-cell>
            <table:table-cell office:value-type="string">
              <text:p text:style-name="InstTableCellJustified"><text:span>MESA PARA TELEFONE CEREJ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70</text:span></text:p>
            </table:table-cell>
            <table:table-cell office:value-type="string">
              <text:p text:style-name="InstTableCellJustified"><text:span>MESA PARA MAQUINA DE ACO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9</text:span></text:p>
            </table:table-cell>
            <table:table-cell office:value-type="string">
              <text:p text:style-name="InstTableCellJustified"><text:span>MESA 1,20 3 GAV. CEREJEIRA</text:span></text:p>
              <text:p text:style-name="Standard"/>
              <text:p text:style-name="InstTableCellJustified"><text:span>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7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6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5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4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3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2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0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59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58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57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55</text:span></text:p>
            </table:table-cell>
            <table:table-cell office:value-type="string">
              <text:p text:style-name="InstTableCellJustified"><text:span>BEBEDOURO LBBL GFN 20 BG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9 - RECEPÇÃO</text:span></text:p>
              <text:p text:style-name="Standard"/>
              <text:p text:style-name="InstTableCellJustified"><text:span>DO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54</text:span></text:p>
            </table:table-cell>
            <table:table-cell office:value-type="string">
              <text:p text:style-name="InstTableCellJustified"><text:span>ARQUIVO DE ACO C/4 GAVETAS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53</text:span></text:p>
            </table:table-cell>
            <table:table-cell office:value-type="string">
              <text:p text:style-name="InstTableCellJustified"><text:span>MAQUINA ESCREVER TEKNE 3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52</text:span></text:p>
            </table:table-cell>
            <table:table-cell office:value-type="string">
              <text:p text:style-name="InstTableCellJustified"><text:span>MAQUINA ESCREVER TEKNE 3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9</text:span></text:p>
            </table:table-cell>
            <table:table-cell office:value-type="string">
              <text:p text:style-name="InstTableCellJustified"><text:span>MESA DE ACO PARA MAQUINA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8</text:span></text:p>
            </table:table-cell>
            <table:table-cell office:value-type="string">
              <text:p text:style-name="InstTableCellJustified"><text:span>AR CONDICIONADO 10000 BTU</text:span></text:p>
              <text:p text:style-name="Standard"/>
              <text:p text:style-name="InstTableCellJustified"><text:span>ELGIN E,L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7</text:span></text:p>
            </table:table-cell>
            <table:table-cell office:value-type="string">
              <text:p text:style-name="InstTableCellJustified"><text:span>AR CONDICIONADO 12,000 BTU JXF</text:span></text:p>
              <text:p text:style-name="Standard"/>
              <text:p text:style-name="InstTableCellJustified"><text:span>212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6</text:span></text:p>
            </table:table-cell>
            <table:table-cell office:value-type="string">
              <text:p text:style-name="InstTableCellJustified"><text:span>AR CONDICIONADO 12,000 BTU JXF</text:span></text:p>
              <text:p text:style-name="Standard"/>
              <text:p text:style-name="InstTableCellJustified"><text:span>212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4</text:span></text:p>
            </table:table-cell>
            <table:table-cell office:value-type="string">
              <text:p text:style-name="InstTableCellJustified"><text:span>GRAMPEADOR CARBEX 266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3</text:span></text:p>
            </table:table-cell>
            <table:table-cell office:value-type="string">
              <text:p text:style-name="InstTableCellJustified"><text:span>PERFURADOR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2</text:span></text:p>
            </table:table-cell>
            <table:table-cell office:value-type="string">
              <text:p text:style-name="InstTableCellJustified"><text:span>MICROFONE LESON SM 58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1</text:span></text:p>
            </table:table-cell>
            <table:table-cell office:value-type="string">
              <text:p text:style-name="InstTableCellJustified"><text:span>BEBEDOURO LBBL GARRAFAO BG</text:span></text:p>
              <text:p text:style-name="Standard"/>
              <text:p text:style-name="InstTableCellJustified"><text:span>1100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0</text:span></text:p>
            </table:table-cell>
            <table:table-cell office:value-type="string">
              <text:p text:style-name="InstTableCellJustified"><text:span>MESA P/ IMPRESSO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2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9</text:span></text:p>
            </table:table-cell>
            <table:table-cell office:value-type="string">
              <text:p text:style-name="InstTableCellJustified"><text:span>MESA COMPUTADO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8</text:span></text:p>
            </table:table-cell>
            <table:table-cell office:value-type="string">
              <text:p text:style-name="InstTableCellJustified"><text:span>ESTABILIZADOR DE VOLTAGEM BMI</text:span></text:p>
              <text:p text:style-name="Standard"/>
              <text:p text:style-name="InstTableCellJustified"><text:span>IK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7</text:span></text:p>
            </table:table-cell>
            <table:table-cell office:value-type="string">
              <text:p text:style-name="InstTableCellJustified"><text:span>IMPRESSORA RIMA XT 18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5</text:span></text:p>
            </table:table-cell>
            <table:table-cell office:value-type="string">
              <text:p text:style-name="InstTableCellJustified"><text:span>MAQUINA ESCREVER IBM MOD. 10</text:span></text:p>
              <text:p text:style-name="Standard"/>
              <text:p text:style-name="InstTableCellJustified"><text:span>SERIE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4</text:span></text:p>
            </table:table-cell>
            <table:table-cell office:value-type="string">
              <text:p text:style-name="InstTableCellJustified"><text:span>MAQUINA DE ESCREVER OLYMPIA</text:span></text:p>
              <text:p text:style-name="Standard"/>
              <text:p text:style-name="InstTableCellJustified"><text:span>DISMA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3</text:span></text:p>
            </table:table-cell>
            <table:table-cell office:value-type="string">
              <text:p text:style-name="InstTableCellJustified"><text:span>MAQUINA CALCULAR SHARP CS 2181</text:span></text:p>
              <text:p text:style-name="Standard"/>
              <text:p text:style-name="InstTableCellJustified"><text:span>M 89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2</text:span></text:p>
            </table:table-cell>
            <table:table-cell office:value-type="string">
              <text:p text:style-name="InstTableCellJustified"><text:span>ARQUIVO DE ACO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1</text:span></text:p>
            </table:table-cell>
            <table:table-cell office:value-type="string">
              <text:p text:style-name="InstTableCellJustified"><text:span>ARQUIVO DE ACO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26</text:span></text:p>
            </table:table-cell>
            <table:table-cell office:value-type="string">
              <text:p text:style-name="InstTableCellJustified"><text:span>AMPLIFICADOR STANER MP 20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20</text:span></text:p>
            </table:table-cell>
            <table:table-cell office:value-type="string">
              <text:p text:style-name="InstTableCellJustified"><text:span>POLTRONA PGL 58 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18</text:span></text:p>
            </table:table-cell>
            <table:table-cell office:value-type="string">
              <text:p text:style-name="InstTableCellJustified"><text:span>POLTRONA PGL 58 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17</text:span></text:p>
            </table:table-cell>
            <table:table-cell office:value-type="string">
              <text:p text:style-name="InstTableCellJustified"><text:span>MESA LEM 103 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16</text:span></text:p>
            </table:table-cell>
            <table:table-cell office:value-type="string">
              <text:p text:style-name="InstTableCellJustified"><text:span>MESA LEM 103 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08</text:span></text:p>
            </table:table-cell>
            <table:table-cell office:value-type="string">
              <text:p text:style-name="InstTableCellJustified"><text:span>MAQUINA DE CALCULAR SHARP CS</text:span></text:p>
              <text:p text:style-name="Standard"/>
              <text:p text:style-name="InstTableCellJustified"><text:span>2157 N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07</text:span></text:p>
            </table:table-cell>
            <table:table-cell office:value-type="string">
              <text:p text:style-name="InstTableCellJustified"><text:span>QUADRO GALERIA DOS PRESIDENTES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06</text:span></text:p>
            </table:table-cell>
            <table:table-cell office:value-type="string">
              <text:p text:style-name="InstTableCellJustified"><text:span>ENCERADEIRA ARNO EA1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03</text:span></text:p>
            </table:table-cell>
            <table:table-cell office:value-type="string">
              <text:p text:style-name="InstTableCellJustified"><text:span>MESA LCM 06 L LONGO MOGNO</text:span></text:p>
              <text:p text:style-name="Standard"/>
              <text:p text:style-name="InstTableCellJustified"><text:span>PINT.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00</text:span></text:p>
            </table:table-cell>
            <table:table-cell office:value-type="string">
              <text:p text:style-name="InstTableCellJustified"><text:span>MESA LCM 06 MOGNO CREME 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99</text:span></text:p>
            </table:table-cell>
            <table:table-cell office:value-type="string">
              <text:p text:style-name="InstTableCellJustified"><text:span>CAIXA ACUSTICA CSR M75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98</text:span></text:p>
            </table:table-cell>
            <table:table-cell office:value-type="string">
              <text:p text:style-name="InstTableCellJustified"><text:span>CAIXA ACUSTICA CSR M75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97</text:span></text:p>
            </table:table-cell>
            <table:table-cell office:value-type="string">
              <text:p text:style-name="InstTableCellJustified"><text:span>ESCADA 7 DEGRAU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0 -SALA DE</text:span></text:p>
              <text:p text:style-name="Standard"/>
              <text:p text:style-name="InstTableCellJustified"><text:span>TRANSP/MOTORISTA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96</text:span></text:p>
            </table:table-cell>
            <table:table-cell office:value-type="string">
              <text:p text:style-name="InstTableCellJustified"><text:span>GARRAFA TERMICA INVICTA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95</text:span></text:p>
            </table:table-cell>
            <table:table-cell office:value-type="string">
              <text:p text:style-name="InstTableCellJustified"><text:span>GARRAFA TERMICA INVICTA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93</text:span></text:p>
            </table:table-cell>
            <table:table-cell office:value-type="string">
              <text:p text:style-name="InstTableCellJustified"><text:span>18 FITAS BASF LP 35 LH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92</text:span></text:p>
            </table:table-cell>
            <table:table-cell office:value-type="string">
              <text:p text:style-name="InstTableCellJustified"><text:span>ARQUIVO DE ACO OF 4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6 -GABINETE</text:span></text:p>
              <text:p text:style-name="Standard"/>
              <text:p text:style-name="InstTableCellJustified"><text:span>DA PRESIDÊNC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89</text:span></text:p>
            </table:table-cell>
            <table:table-cell office:value-type="string">
              <text:p text:style-name="InstTableCellJustified"><text:span>MESA 3006 L VERMELHO CREME</text:span></text:p>
              <text:p text:style-name="Standard"/>
              <text:p text:style-name="InstTableCellJustified"><text:span>"LENGE"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83</text:span></text:p>
            </table:table-cell>
            <table:table-cell office:value-type="string">
              <text:p text:style-name="InstTableCellJustified"><text:span>ASPIRADOR DE PO GE 1385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81</text:span></text:p>
            </table:table-cell>
            <table:table-cell office:value-type="string">
              <text:p text:style-name="InstTableCellJustified"><text:span>FICHARIO 3X5 MENNO DE MESA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79</text:span></text:p>
            </table:table-cell>
            <table:table-cell office:value-type="string">
              <text:p text:style-name="InstTableCellJustified"><text:span>CADEIRA PILOLA PRE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78</text:span></text:p>
            </table:table-cell>
            <table:table-cell office:value-type="string">
              <text:p text:style-name="InstTableCellJustified"><text:span>PERFURADOR PAPEL MARCA CENTRAL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77</text:span></text:p>
            </table:table-cell>
            <table:table-cell office:value-type="string">
              <text:p text:style-name="InstTableCellJustified"><text:span>MARTELO, ALICATE E JOGO CHAVES</text:span></text:p>
              <text:p text:style-name="Standard"/>
              <text:p text:style-name="InstTableCellJustified"><text:span>JAP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75</text:span></text:p>
            </table:table-cell>
            <table:table-cell office:value-type="string">
              <text:p text:style-name="InstTableCellJustified"><text:span>FACA INOXIDAVEL 2 1/2 LTS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73</text:span></text:p>
            </table:table-cell>
            <table:table-cell office:value-type="string">
              <text:p text:style-name="InstTableCellJustified"><text:span>12 FITAS MAG DE ROLO S BASF DP</text:span></text:p>
              <text:p text:style-name="Standard"/>
              <text:p text:style-name="InstTableCellJustified"><text:span>2644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67</text:span></text:p>
            </table:table-cell>
            <table:table-cell office:value-type="string">
              <text:p text:style-name="InstTableCellJustified"><text:span>AR CONDICIONADO MARCA CONSUL</text:span></text:p>
              <text:p text:style-name="Standard"/>
              <text:p text:style-name="InstTableCellJustified"><text:span>25/3 2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64</text:span></text:p>
            </table:table-cell>
            <table:table-cell office:value-type="string">
              <text:p text:style-name="InstTableCellJustified"><text:span>CADEIRA GIRATORIA 4 PES E</text:span></text:p>
              <text:p text:style-name="Standard"/>
              <text:p text:style-name="InstTableCellJustified"><text:span>BRACO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63</text:span></text:p>
            </table:table-cell>
            <table:table-cell office:value-type="string">
              <text:p text:style-name="InstTableCellJustified"><text:span>CADEIRA GIRATORIA 4 PES E</text:span></text:p>
              <text:p text:style-name="Standard"/>
              <text:p text:style-name="InstTableCellJustified"><text:span>BRACO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62</text:span></text:p>
            </table:table-cell>
            <table:table-cell office:value-type="string">
              <text:p text:style-name="InstTableCellJustified"><text:span>QUADRO DE VIDRO 27,5 X 36,5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61</text:span></text:p>
            </table:table-cell>
            <table:table-cell office:value-type="string">
              <text:p text:style-name="InstTableCellJustified"><text:span>QUADRO DE VIDRO 27,5 X 36,5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60</text:span></text:p>
            </table:table-cell>
            <table:table-cell office:value-type="string">
              <text:p text:style-name="InstTableCellJustified"><text:span>4 FITAS MAG BASF DP 26 LH5</text:span></text:p>
              <text:p text:style-name="Standard"/>
              <text:p text:style-name="InstTableCellJustified"><text:span>1200 PES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9</text:span></text:p>
            </table:table-cell>
            <table:table-cell office:value-type="string">
              <text:p text:style-name="InstTableCellJustified"><text:span>EXTINTOR DE INCENDIO PO</text:span></text:p>
              <text:p text:style-name="Standard"/>
              <text:p text:style-name="InstTableCellJustified"><text:span>QUIMICO 4 K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7</text:span></text:p>
            </table:table-cell>
            <table:table-cell office:value-type="string">
              <text:p text:style-name="InstTableCellJustified"><text:span>AR CONDICIONADO GE 3011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6</text:span></text:p>
            </table:table-cell>
            <table:table-cell office:value-type="string">
              <text:p text:style-name="InstTableCellJustified"><text:span>ARMARIO DE ACO 401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0 -SALA DE</text:span></text:p>
              <text:p text:style-name="Standard"/>
              <text:p text:style-name="InstTableCellJustified"><text:span>TRANSP/MOTORISTA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5</text:span></text:p>
            </table:table-cell>
            <table:table-cell office:value-type="string">
              <text:p text:style-name="InstTableCellJustified"><text:span>MAQUINA DE ESCREVER FACIT N.</text:span></text:p>
              <text:p text:style-name="Standard"/>
              <text:p text:style-name="InstTableCellJustified"><text:span>050 59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4</text:span></text:p>
            </table:table-cell>
            <table:table-cell office:value-type="string">
              <text:p text:style-name="InstTableCellJustified"><text:span>24 PRATOS SOBREMESA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3</text:span></text:p>
            </table:table-cell>
            <table:table-cell office:value-type="string">
              <text:p text:style-name="InstTableCellJustified"><text:span>24 GARFOS INOX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2</text:span></text:p>
            </table:table-cell>
            <table:table-cell office:value-type="string">
              <text:p text:style-name="InstTableCellJustified"><text:span>20 FITAS BASF DP 26 LA 5" 1200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0</text:span></text:p>
            </table:table-cell>
            <table:table-cell office:value-type="string">
              <text:p text:style-name="InstTableCellJustified"><text:span>GRAVADOR NATIONAL RQ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46</text:span></text:p>
            </table:table-cell>
            <table:table-cell office:value-type="string">
              <text:p text:style-name="InstTableCellJustified"><text:span>GRAVADOR RADIO TOSHIBA RT 610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45</text:span></text:p>
            </table:table-cell>
            <table:table-cell office:value-type="string">
              <text:p text:style-name="InstTableCellJustified"><text:span>MASTRO PARA BANDEIRA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44</text:span></text:p>
            </table:table-cell>
            <table:table-cell office:value-type="string">
              <text:p text:style-name="InstTableCellJustified"><text:span>BASE DE MADEIRA E MASTRO PARA</text:span></text:p>
              <text:p text:style-name="Standard"/>
              <text:p text:style-name="InstTableCellJustified"><text:span>BANDE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43</text:span></text:p>
            </table:table-cell>
            <table:table-cell office:value-type="string">
              <text:p text:style-name="InstTableCellJustified"><text:span>FOTO BRASAO DO MUNICIPIO</text:span></text:p>
              <text:p text:style-name="Standard"/>
              <text:p text:style-name="InstTableCellJustified"><text:span>50X70CM</text:span></text:p>
            </table:table-cell>
            <table:table-cell office:value-type="string">
              <text:p text:style-name="InstTableCellJustified"><text:span>BANDEIRAS,</text:span></text:p>
              <text:p text:style-name="Standard"/>
              <text:p text:style-name="InstTableCellJustified"><text:span>FLÂMULAS E</text:span></text:p>
              <text:p text:style-name="Standard"/>
              <text:p text:style-name="InstTableCellJustified"><text:span>INSÍGNIAS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42</text:span></text:p>
            </table:table-cell>
            <table:table-cell office:value-type="string">
              <text:p text:style-name="InstTableCellJustified"><text:span>FACA DE PA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39</text:span></text:p>
            </table:table-cell>
            <table:table-cell office:value-type="string">
              <text:p text:style-name="InstTableCellJustified"><text:span>PASTA SANSONITE PARA</text:span></text:p>
              <text:p text:style-name="Standard"/>
              <text:p text:style-name="InstTableCellJustified"><text:span>DOCUMENTOS (MA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38</text:span></text:p>
            </table:table-cell>
            <table:table-cell office:value-type="string">
              <text:p text:style-name="InstTableCellJustified"><text:span>25 SUPORTES ACO P/SEPARACAO DE</text:span></text:p>
              <text:p text:style-name="Standard"/>
              <text:p text:style-name="InstTableCellJustified"><text:span>LIVR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35</text:span></text:p>
            </table:table-cell>
            <table:table-cell office:value-type="string">
              <text:p text:style-name="InstTableCellJustified"><text:span>MESA PARA MAQUINA DE ESCREVE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33</text:span></text:p>
            </table:table-cell>
            <table:table-cell office:value-type="string">
              <text:p text:style-name="InstTableCellJustified"><text:span>ESTANTE DE ACO MARTE C/8</text:span></text:p>
              <text:p text:style-name="Standard"/>
              <text:p text:style-name="InstTableCellJustified"><text:span>PRATEL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22</text:span></text:p>
            </table:table-cell>
            <table:table-cell office:value-type="string">
              <text:p text:style-name="InstTableCellJustified"><text:span>ARQUIVO DE ACO MARTE CINZA 4</text:span></text:p>
              <text:p text:style-name="Standard"/>
              <text:p text:style-name="InstTableCellJustified"><text:span>GAVE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19</text:span></text:p>
            </table:table-cell>
            <table:table-cell office:value-type="string">
              <text:p text:style-name="InstTableCellJustified"><text:span>FACA ACO INOXIDAV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18</text:span></text:p>
            </table:table-cell>
            <table:table-cell office:value-type="string">
              <text:p text:style-name="InstTableCellJustified"><text:span>LEITEIRA MARCA ROCHED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17</text:span></text:p>
            </table:table-cell>
            <table:table-cell office:value-type="string">
              <text:p text:style-name="InstTableCellJustified"><text:span>LIQUIDIFICADOR ARNO SUPER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12</text:span></text:p>
            </table:table-cell>
            <table:table-cell office:value-type="string">
              <text:p text:style-name="InstTableCellJustified"><text:span>GRAMPEADOR CARBEX 266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04</text:span></text:p>
            </table:table-cell>
            <table:table-cell office:value-type="string">
              <text:p text:style-name="InstTableCellJustified"><text:span>ARQUIVO DE ACO CINZA MARTE 4</text:span></text:p>
              <text:p text:style-name="Standard"/>
              <text:p text:style-name="InstTableCellJustified"><text:span>GAVE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03</text:span></text:p>
            </table:table-cell>
            <table:table-cell office:value-type="string">
              <text:p text:style-name="InstTableCellJustified"><text:span>AR CONDICIONADO ADMIRAL VBTI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02</text:span></text:p>
            </table:table-cell>
            <table:table-cell office:value-type="string">
              <text:p text:style-name="InstTableCellJustified"><text:span>AR CONDICIONADO ADMIRAL VBTI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00</text:span></text:p>
            </table:table-cell>
            <table:table-cell office:value-type="string">
              <text:p text:style-name="InstTableCellJustified"><text:span>AR CONDICIONADO ADMIRAL 30/BTI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9</text:span></text:p>
            </table:table-cell>
            <table:table-cell office:value-type="string">
              <text:p text:style-name="InstTableCellJustified"><text:span>PLACA ACRILICO COM SUPORTE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8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7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6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5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4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3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2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1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0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9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8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7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6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5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4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3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1</text:span></text:p>
            </table:table-cell>
            <table:table-cell office:value-type="string">
              <text:p text:style-name="InstTableCellJustified"><text:span>MAQUINA DE ESCREVER OLIVETTI</text:span></text:p>
              <text:p text:style-name="Standard"/>
              <text:p text:style-name="InstTableCellJustified"><text:span>LEXIK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0</text:span></text:p>
            </table:table-cell>
            <table:table-cell office:value-type="string">
              <text:p text:style-name="InstTableCellJustified"><text:span>EXTINTOR DE INCENDIO ES 10 LT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79</text:span></text:p>
            </table:table-cell>
            <table:table-cell office:value-type="string">
              <text:p text:style-name="InstTableCellJustified"><text:span>MAQUINA DE ESCREVER OLIVETTI</text:span></text:p>
              <text:p text:style-name="Standard"/>
              <text:p text:style-name="InstTableCellJustified"><text:span>LEXIK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72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71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70</text:span></text:p>
            </table:table-cell>
            <table:table-cell office:value-type="string">
              <text:p text:style-name="InstTableCellJustified"><text:span>CADEIRA TIPO POLTRONA</text:span></text:p>
              <text:p text:style-name="Standard"/>
              <text:p text:style-name="InstTableCellJustified"><text:span>ALBERFLEX MOD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66</text:span></text:p>
            </table:table-cell>
            <table:table-cell office:value-type="string">
              <text:p text:style-name="InstTableCellJustified"><text:span>CADEIRA TIPO POLTRONA</text:span></text:p>
              <text:p text:style-name="Standard"/>
              <text:p text:style-name="InstTableCellJustified"><text:span>ALBERFLEX MOD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65</text:span></text:p>
            </table:table-cell>
            <table:table-cell office:value-type="string">
              <text:p text:style-name="InstTableCellJustified"><text:span>CADEIRA TIPO POLTRONA</text:span></text:p>
              <text:p text:style-name="Standard"/>
              <text:p text:style-name="InstTableCellJustified"><text:span>ALBERFLEX MOD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64</text:span></text:p>
            </table:table-cell>
            <table:table-cell office:value-type="string">
              <text:p text:style-name="InstTableCellJustified"><text:span>CADEIRA TIPO POLTRONA</text:span></text:p>
              <text:p text:style-name="Standard"/>
              <text:p text:style-name="InstTableCellJustified"><text:span>ALBERFLEX MOD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63</text:span></text:p>
            </table:table-cell>
            <table:table-cell office:value-type="string">
              <text:p text:style-name="InstTableCellJustified"><text:span>CADEIRA TIPO POLTRONA</text:span></text:p>
              <text:p text:style-name="Standard"/>
              <text:p text:style-name="InstTableCellJustified"><text:span>ALBERFLEX MOD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61</text:span></text:p>
            </table:table-cell>
            <table:table-cell office:value-type="string">
              <text:p text:style-name="InstTableCellJustified"><text:span>CADEIRA TIPO POLTRONA</text:span></text:p>
              <text:p text:style-name="Standard"/>
              <text:p text:style-name="InstTableCellJustified"><text:span>ALBERFLEX MOD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60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9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8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7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6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5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4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3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2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1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0</text:span></text:p>
            </table:table-cell>
            <table:table-cell office:value-type="string">
              <text:p text:style-name="InstTableCellJustified"><text:span>MESA MADEIRA CIMO MOD. 965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46</text:span></text:p>
            </table:table-cell>
            <table:table-cell office:value-type="string">
              <text:p text:style-name="InstTableCellJustified"><text:span>MESA MADEIRA CIMO MOD. 965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45</text:span></text:p>
            </table:table-cell>
            <table:table-cell office:value-type="string">
              <text:p text:style-name="InstTableCellJustified"><text:span>MESA MADEIRA CIMO MOD. 965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43</text:span></text:p>
            </table:table-cell>
            <table:table-cell office:value-type="string">
              <text:p text:style-name="InstTableCellJustified"><text:span>MESA MADEIRA CIMO MOD. 965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39</text:span></text:p>
            </table:table-cell>
            <table:table-cell office:value-type="string">
              <text:p text:style-name="InstTableCellJustified"><text:span>BANDEIRA PAULISTA TERGAL</text:span></text:p>
              <text:p text:style-name="Standard"/>
              <text:p text:style-name="InstTableCellJustified"><text:span>1,60X1,12</text:span></text:p>
            </table:table-cell>
            <table:table-cell office:value-type="string">
              <text:p text:style-name="InstTableCellJustified"><text:span>BANDEIRAS,</text:span></text:p>
              <text:p text:style-name="Standard"/>
              <text:p text:style-name="InstTableCellJustified"><text:span>FLÂMULAS E</text:span></text:p>
              <text:p text:style-name="Standard"/>
              <text:p text:style-name="InstTableCellJustified"><text:span>INSÍGNIA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38</text:span></text:p>
            </table:table-cell>
            <table:table-cell office:value-type="string">
              <text:p text:style-name="InstTableCellJustified"><text:span>BANDEIRA BRASILEIRA TERGAL</text:span></text:p>
              <text:p text:style-name="Standard"/>
              <text:p text:style-name="InstTableCellJustified"><text:span>1,60X1,1</text:span></text:p>
            </table:table-cell>
            <table:table-cell office:value-type="string">
              <text:p text:style-name="InstTableCellJustified"><text:span>BANDEIRAS,</text:span></text:p>
              <text:p text:style-name="Standard"/>
              <text:p text:style-name="InstTableCellJustified"><text:span>FLÂMULAS E</text:span></text:p>
              <text:p text:style-name="Standard"/>
              <text:p text:style-name="InstTableCellJustified"><text:span>INSÍGNIA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36</text:span></text:p>
            </table:table-cell>
            <table:table-cell office:value-type="string">
              <text:p text:style-name="InstTableCellJustified"><text:span>MASTRO BASE HASTE 2,40 M</text:span></text:p>
              <text:p text:style-name="Standard"/>
              <text:p text:style-name="InstTableCellJustified"><text:span>ALUMINIO E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35</text:span></text:p>
            </table:table-cell>
            <table:table-cell office:value-type="string">
              <text:p text:style-name="InstTableCellJustified"><text:span>MASTRO BASE HASTE 2,40 M</text:span></text:p>
              <text:p text:style-name="Standard"/>
              <text:p text:style-name="InstTableCellJustified"><text:span>ALUMINIO E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22</text:span></text:p>
            </table:table-cell>
            <table:table-cell office:value-type="string">
              <text:p text:style-name="InstTableCellJustified"><text:span>EXTENSAO MOD. 4DM 102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21</text:span></text:p>
            </table:table-cell>
            <table:table-cell office:value-type="string">
              <text:p text:style-name="InstTableCellJustified"><text:span>MICROFONE DE MESA C/PEDESTAL</text:span></text:p>
              <text:p text:style-name="Standard"/>
              <text:p text:style-name="InstTableCellJustified"><text:span>DE STU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20</text:span></text:p>
            </table:table-cell>
            <table:table-cell office:value-type="string">
              <text:p text:style-name="InstTableCellJustified"><text:span>MICROFONE DE MESA MOD. 4 DM</text:span></text:p>
              <text:p text:style-name="Standard"/>
              <text:p text:style-name="InstTableCellJustified"><text:span>102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19</text:span></text:p>
            </table:table-cell>
            <table:table-cell office:value-type="string">
              <text:p text:style-name="InstTableCellJustified"><text:span>MICROFONE DE MESA MOD. 4 DM</text:span></text:p>
              <text:p text:style-name="Standard"/>
              <text:p text:style-name="InstTableCellJustified"><text:span>102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1</text:span></text:p>
            </table:table-cell>
            <table:table-cell office:value-type="string">
              <text:p text:style-name="InstTableCellJustified"><text:span>MAQUINA FOTOGRAFICA MAVICA</text:span></text:p>
              <text:p text:style-name="Standard"/>
              <text:p text:style-name="InstTableCellJustified"><text:span>SONY MVCF075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02</text:span></text:p>
            </table:table-cell>
            <table:table-cell office:value-type="string">
              <text:p text:style-name="InstTableCell"><text:span>R$ 1.7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0</text:span></text:p>
            </table:table-cell>
            <table:table-cell office:value-type="string">
              <text:p text:style-name="InstTableCellJustified"><text:span>IMPRESSORA HP DESKJET 845C USB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02</text:span></text:p>
            </table:table-cell>
            <table:table-cell office:value-type="string">
              <text:p text:style-name="InstTableCell"><text:span>R$ 3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9</text:span></text:p>
            </table:table-cell>
            <table:table-cell office:value-type="string">
              <text:p text:style-name="InstTableCellJustified"><text:span>SCANER ACER 52W330U USB SLIM</text:span></text:p>
              <text:p text:style-name="Standard"/>
              <text:p text:style-name="InstTableCellJustified"><text:span>48 BIT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02</text:span></text:p>
            </table:table-cell>
            <table:table-cell office:value-type="string">
              <text:p text:style-name="InstTableCell"><text:span>R$ 2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8</text:span></text:p>
            </table:table-cell>
            <table:table-cell office:value-type="string">
              <text:p text:style-name="InstTableCellJustified"><text:span>MONITOR LG 15" 501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02</text:span></text:p>
            </table:table-cell>
            <table:table-cell office:value-type="string">
              <text:p text:style-name="InstTableCell"><text:span>R$ 5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7</text:span></text:p>
            </table:table-cell>
            <table:table-cell office:value-type="string">
              <text:p text:style-name="InstTableCellJustified"><text:span>MICROCOMPUTADOR AMD DURON 1.3</text:span></text:p>
              <text:p text:style-name="Standard"/>
              <text:p text:style-name="InstTableCellJustified"><text:span>GHZ, 128 RAM, GRAVADOR CD, HD</text:span></text:p>
              <text:p text:style-name="Standard"/>
              <text:p text:style-name="InstTableCellJustified"><text:span>20 GB, WINDOWS 98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02</text:span></text:p>
            </table:table-cell>
            <table:table-cell office:value-type="string">
              <text:p text:style-name="InstTableCell"><text:span>R$ 2.0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6</text:span></text:p>
            </table:table-cell>
            <table:table-cell office:value-type="string">
              <text:p text:style-name="InstTableCellJustified"><text:span>PROGRAMADOR DIGITAL ELETRONICO</text:span></text:p>
              <text:p text:style-name="Standard"/>
              <text:p text:style-name="InstTableCellJustified"><text:span>DE TEMPO MOD. 1818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2/2002</text:span></text:p>
            </table:table-cell>
            <table:table-cell office:value-type="string">
              <text:p text:style-name="InstTableCell"><text:span>R$ 1.480,3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5</text:span></text:p>
            </table:table-cell>
            <table:table-cell office:value-type="string">
              <text:p text:style-name="InstTableCellJustified"><text:span>MICROCOMPUTADOR DURON 1,3 GB</text:span></text:p>
              <text:p text:style-name="Standard"/>
              <text:p text:style-name="InstTableCellJustified"><text:span>128 RAM, HD 20 GB, TECLADO E</text:span></text:p>
              <text:p text:style-name="Standard"/>
              <text:p text:style-name="InstTableCellJustified"><text:span>MOUS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02</text:span></text:p>
            </table:table-cell>
            <table:table-cell office:value-type="string">
              <text:p text:style-name="InstTableCell"><text:span>R$ 1.3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4</text:span></text:p>
            </table:table-cell>
            <table:table-cell office:value-type="string">
              <text:p text:style-name="InstTableCellJustified"><text:span>VENTILADO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10/2002</text:span></text:p>
            </table:table-cell>
            <table:table-cell office:value-type="string">
              <text:p text:style-name="InstTableCell"><text:span>R$ 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2</text:span></text:p>
            </table:table-cell>
            <table:table-cell office:value-type="string">
              <text:p text:style-name="InstTableCellJustified"><text:span>WEBCAM CREATIVE PLUS USB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8/2002</text:span></text:p>
            </table:table-cell>
            <table:table-cell office:value-type="string">
              <text:p text:style-name="InstTableCell"><text:span>R$ 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1</text:span></text:p>
            </table:table-cell>
            <table:table-cell office:value-type="string">
              <text:p text:style-name="InstTableCellJustified"><text:span>MESA AUXILIAR MARF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7/2002</text:span></text:p>
            </table:table-cell>
            <table:table-cell office:value-type="string">
              <text:p text:style-name="InstTableCell"><text:span>R$ 7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0</text:span></text:p>
            </table:table-cell>
            <table:table-cell office:value-type="string">
              <text:p text:style-name="InstTableCellJustified"><text:span>IMPRESSORA HP DESKJET 840 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5/2002</text:span></text:p>
            </table:table-cell>
            <table:table-cell office:value-type="string">
              <text:p text:style-name="InstTableCell"><text:span>R$ 3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9</text:span></text:p>
            </table:table-cell>
            <table:table-cell office:value-type="string">
              <text:p text:style-name="InstTableCellJustified"><text:span>MICROCOMPUTADOR CPU AMD ATLHON</text:span></text:p>
              <text:p text:style-name="Standard"/>
              <text:p text:style-name="InstTableCellJustified"><text:span>950 MH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5/2002</text:span></text:p>
            </table:table-cell>
            <table:table-cell office:value-type="string">
              <text:p text:style-name="InstTableCell"><text:span>R$ 1.1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8</text:span></text:p>
            </table:table-cell>
            <table:table-cell office:value-type="string">
              <text:p text:style-name="InstTableCellJustified"><text:span>ESTANTE 5 DIVISOE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4/2002</text:span></text:p>
            </table:table-cell>
            <table:table-cell office:value-type="string">
              <text:p text:style-name="InstTableCell"><text:span>R$ 3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7</text:span></text:p>
            </table:table-cell>
            <table:table-cell office:value-type="string">
              <text:p text:style-name="InstTableCellJustified"><text:span>FOGAO DAKO MILLE 4 BOC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2002</text:span></text:p>
            </table:table-cell>
            <table:table-cell office:value-type="string">
              <text:p text:style-name="InstTableCell"><text:span>R$ 1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6</text:span></text:p>
            </table:table-cell>
            <table:table-cell office:value-type="string">
              <text:p text:style-name="InstTableCellJustified"><text:span>REFRIGERADOR CCE R 32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2002</text:span></text:p>
            </table:table-cell>
            <table:table-cell office:value-type="string">
              <text:p text:style-name="InstTableCell"><text:span>R$ 51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3</text:span></text:p>
            </table:table-cell>
            <table:table-cell office:value-type="string">
              <text:p text:style-name="InstTableCellJustified"><text:span>MONITOR 15" NE, SVGA MARCA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3/2002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4</text:span></text:p>
            </table:table-cell>
            <table:table-cell office:value-type="string">
              <text:p text:style-name="InstTableCellJustified"><text:span>MICROCOMPUTADOR AMD K6 II 550</text:span></text:p>
              <text:p text:style-name="Standard"/>
              <text:p text:style-name="InstTableCellJustified"><text:span>MHZ, 128 MB CD ROM 52X, CD RW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3/2002</text:span></text:p>
            </table:table-cell>
            <table:table-cell office:value-type="string">
              <text:p text:style-name="InstTableCell"><text:span>R$ 1.574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3</text:span></text:p>
            </table:table-cell>
            <table:table-cell office:value-type="string">
              <text:p text:style-name="InstTableCellJustified"><text:span>VENTILADOR HILTEC EM PEDESTAL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1</text:span></text:p>
            </table:table-cell>
            <table:table-cell office:value-type="string">
              <text:p text:style-name="InstTableCell"><text:span>R$ 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2</text:span></text:p>
            </table:table-cell>
            <table:table-cell office:value-type="string">
              <text:p text:style-name="InstTableCellJustified"><text:span>VENTILADOR HILTEC EM PEDESTAL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1</text:span></text:p>
            </table:table-cell>
            <table:table-cell office:value-type="string">
              <text:p text:style-name="InstTableCell"><text:span>R$ 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1</text:span></text:p>
            </table:table-cell>
            <table:table-cell office:value-type="string">
              <text:p text:style-name="InstTableCellJustified"><text:span>VENTILADOR HILTEC EM PEDESTAL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1</text:span></text:p>
            </table:table-cell>
            <table:table-cell office:value-type="string">
              <text:p text:style-name="InstTableCell"><text:span>R$ 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0</text:span></text:p>
            </table:table-cell>
            <table:table-cell office:value-type="string">
              <text:p text:style-name="InstTableCellJustified"><text:span>VENTILADOR HILTEC EM PEDESTAL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1</text:span></text:p>
            </table:table-cell>
            <table:table-cell office:value-type="string">
              <text:p text:style-name="InstTableCell"><text:span>R$ 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9</text:span></text:p>
            </table:table-cell>
            <table:table-cell office:value-type="string">
              <text:p text:style-name="InstTableCellJustified"><text:span>MICROCOMPUTADOR PENTIUM III 1</text:span></text:p>
              <text:p text:style-name="Standard"/>
              <text:p text:style-name="InstTableCellJustified"><text:span>GB PLACA SVGA 8MB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1/2001</text:span></text:p>
            </table:table-cell>
            <table:table-cell office:value-type="string">
              <text:p text:style-name="InstTableCell"><text:span>R$ 2.319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8</text:span></text:p>
            </table:table-cell>
            <table:table-cell office:value-type="string">
              <text:p text:style-name="InstTableCellJustified"><text:span>ARQUIVO OF04 RP COM ROLAMENTO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11/2001</text:span></text:p>
            </table:table-cell>
            <table:table-cell office:value-type="string">
              <text:p text:style-name="InstTableCell"><text:span>R$ 25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7</text:span></text:p>
            </table:table-cell>
            <table:table-cell office:value-type="string">
              <text:p text:style-name="InstTableCellJustified"><text:span>MESA 1,46 FOTLIN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0/2001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6</text:span></text:p>
            </table:table-cell>
            <table:table-cell office:value-type="string">
              <text:p text:style-name="InstTableCellJustified"><text:span>CONVERSOR NO-BREAK MANAG. II L</text:span></text:p>
              <text:p text:style-name="Standard"/>
              <text:p text:style-name="InstTableCellJustified"><text:span>US600SFX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9/2001</text:span></text:p>
            </table:table-cell>
            <table:table-cell office:value-type="string">
              <text:p text:style-name="InstTableCell"><text:span>R$ 22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5</text:span></text:p>
            </table:table-cell>
            <table:table-cell office:value-type="string">
              <text:p text:style-name="InstTableCellJustified"><text:span>CONVERSOR NO-BREAK MANAG. II L</text:span></text:p>
              <text:p text:style-name="Standard"/>
              <text:p text:style-name="InstTableCellJustified"><text:span>US600SFX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9/2001</text:span></text:p>
            </table:table-cell>
            <table:table-cell office:value-type="string">
              <text:p text:style-name="InstTableCell"><text:span>R$ 22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4</text:span></text:p>
            </table:table-cell>
            <table:table-cell office:value-type="string">
              <text:p text:style-name="InstTableCellJustified"><text:span>CONVERSOR NO-BREAK MANAG. II L</text:span></text:p>
              <text:p text:style-name="Standard"/>
              <text:p text:style-name="InstTableCellJustified"><text:span>US600SFX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9/2001</text:span></text:p>
            </table:table-cell>
            <table:table-cell office:value-type="string">
              <text:p text:style-name="InstTableCell"><text:span>R$ 22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3</text:span></text:p>
            </table:table-cell>
            <table:table-cell office:value-type="string">
              <text:p text:style-name="InstTableCellJustified"><text:span>MICROCOMPUTADOR PENTIUM III</text:span></text:p>
              <text:p text:style-name="Standard"/>
              <text:p text:style-name="InstTableCellJustified"><text:span>850 INTEL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9/2001</text:span></text:p>
            </table:table-cell>
            <table:table-cell office:value-type="string">
              <text:p text:style-name="InstTableCell"><text:span>R$ 1.333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2</text:span></text:p>
            </table:table-cell>
            <table:table-cell office:value-type="string">
              <text:p text:style-name="InstTableCellJustified"><text:span>KIT CELULAR TELESP BABY LG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8/2001</text:span></text:p>
            </table:table-cell>
            <table:table-cell office:value-type="string">
              <text:p text:style-name="InstTableCell"><text:span>R$ 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1</text:span></text:p>
            </table:table-cell>
            <table:table-cell office:value-type="string">
              <text:p text:style-name="InstTableCellJustified"><text:span>PROCESSADOR HIDROCINETICO</text:span></text:p>
              <text:p text:style-name="Standard"/>
              <text:p text:style-name="InstTableCellJustified"><text:span>HOKEN (AGUA)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5/2001</text:span></text:p>
            </table:table-cell>
            <table:table-cell office:value-type="string">
              <text:p text:style-name="InstTableCell"><text:span>R$ 2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0</text:span></text:p>
            </table:table-cell>
            <table:table-cell office:value-type="string">
              <text:p text:style-name="InstTableCellJustified"><text:span>RACK RB 123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4/2001</text:span></text:p>
            </table:table-cell>
            <table:table-cell office:value-type="string">
              <text:p text:style-name="InstTableCell"><text:span>R$ 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9</text:span></text:p>
            </table:table-cell>
            <table:table-cell office:value-type="string">
              <text:p text:style-name="InstTableCellJustified"><text:span>PROTOCOLADOR HENRY DO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4/2001</text:span></text:p>
            </table:table-cell>
            <table:table-cell office:value-type="string">
              <text:p text:style-name="InstTableCell"><text:span>R$ 1.10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8</text:span></text:p>
            </table:table-cell>
            <table:table-cell office:value-type="string">
              <text:p text:style-name="InstTableCellJustified"><text:span>ARMARIO DE ACO 2 PORTAS 409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2/2001</text:span></text:p>
            </table:table-cell>
            <table:table-cell office:value-type="string">
              <text:p text:style-name="InstTableCell"><text:span>R$ 1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7</text:span></text:p>
            </table:table-cell>
            <table:table-cell office:value-type="string">
              <text:p text:style-name="InstTableCellJustified"><text:span>ARMARIO DE ACO 2 PORTAS 408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2/2001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6</text:span></text:p>
            </table:table-cell>
            <table:table-cell office:value-type="string">
              <text:p text:style-name="InstTableCellJustified"><text:span>ARMARIO DE ACO 2 PORTAS 408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2/2001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3</text:span></text:p>
            </table:table-cell>
            <table:table-cell office:value-type="string">
              <text:p text:style-name="InstTableCellJustified"><text:span>VENTILADOR LOSID 50 CM MESA</text:span></text:p>
              <text:p text:style-name="Standard"/>
              <text:p text:style-name="InstTableCellJustified"><text:span>OSCIL. BIVOL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1/2001</text:span></text:p>
            </table:table-cell>
            <table:table-cell office:value-type="string">
              <text:p text:style-name="InstTableCell"><text:span>R$ 88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2</text:span></text:p>
            </table:table-cell>
            <table:table-cell office:value-type="string">
              <text:p text:style-name="InstTableCellJustified"><text:span>ARQUIVO OF 02 GAVETAS ACO</text:span></text:p>
              <text:p text:style-name="Standard"/>
              <text:p text:style-name="InstTableCellJustified"><text:span>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11/2000</text:span></text:p>
            </table:table-cell>
            <table:table-cell office:value-type="string">
              <text:p text:style-name="InstTableCell"><text:span>R$ 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1</text:span></text:p>
            </table:table-cell>
            <table:table-cell office:value-type="string">
              <text:p text:style-name="InstTableCellJustified"><text:span>CAMERA YASHICA MG MOTO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5/2000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0</text:span></text:p>
            </table:table-cell>
            <table:table-cell office:value-type="string">
              <text:p text:style-name="InstTableCellJustified"><text:span>MONITOR 15"DIGITAS 50 L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1/2000</text:span></text:p>
            </table:table-cell>
            <table:table-cell office:value-type="string">
              <text:p text:style-name="InstTableCell"><text:span>R$ 534,56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9</text:span></text:p>
            </table:table-cell>
            <table:table-cell office:value-type="string">
              <text:p text:style-name="InstTableCellJustified"><text:span>MICROCOMPUTADOR PENTIUM III</text:span></text:p>
              <text:p text:style-name="Standard"/>
              <text:p text:style-name="InstTableCellJustified"><text:span>500 INTEL 64MB RAM, HD 8,4</text:span></text:p>
              <text:p text:style-name="Standard"/>
              <text:p text:style-name="InstTableCellJustified"><text:span>SVGA 8MB DRIVE 1.44 CDROM 48X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1/2000</text:span></text:p>
            </table:table-cell>
            <table:table-cell office:value-type="string">
              <text:p text:style-name="InstTableCell"><text:span>R$ 2.059,8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8</text:span></text:p>
            </table:table-cell>
            <table:table-cell office:value-type="string">
              <text:p text:style-name="InstTableCellJustified"><text:span>RELOGIO VIGIA 36 HORAS MOD.</text:span></text:p>
              <text:p text:style-name="Standard"/>
              <text:p text:style-name="InstTableCellJustified"><text:span>560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1/2000</text:span></text:p>
            </table:table-cell>
            <table:table-cell office:value-type="string">
              <text:p text:style-name="InstTableCell"><text:span>R$ 42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7</text:span></text:p>
            </table:table-cell>
            <table:table-cell office:value-type="string">
              <text:p text:style-name="InstTableCellJustified"><text:span>IMPRESSORA HP 610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2/1999</text:span></text:p>
            </table:table-cell>
            <table:table-cell office:value-type="string">
              <text:p text:style-name="InstTableCell"><text:span>R$ 3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6</text:span></text:p>
            </table:table-cell>
            <table:table-cell office:value-type="string">
              <text:p text:style-name="InstTableCellJustified"><text:span>MICROCOMPUTADOR PENTIUM 500</text:span></text:p>
              <text:p text:style-name="Standard"/>
              <text:p text:style-name="InstTableCellJustified"><text:span>INTEL 64 MB RAM, HD IDE SVGA</text:span></text:p>
              <text:p text:style-name="Standard"/>
              <text:p text:style-name="InstTableCellJustified"><text:span>MB ONBORD CD ROM 48X FAX MODEM</text:span></text:p>
              <text:p text:style-name="Standard"/>
              <text:p text:style-name="InstTableCellJustified"><text:span>56K DRIVE 1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2/1999</text:span></text:p>
            </table:table-cell>
            <table:table-cell office:value-type="string">
              <text:p text:style-name="InstTableCell"><text:span>R$ 2.057,1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5</text:span></text:p>
            </table:table-cell>
            <table:table-cell office:value-type="string">
              <text:p text:style-name="InstTableCellJustified"><text:span>ARQUIVO OF 04 GAVETAS ACO</text:span></text:p>
              <text:p text:style-name="Standard"/>
              <text:p text:style-name="InstTableCellJustified"><text:span>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0/1999</text:span></text:p>
            </table:table-cell>
            <table:table-cell office:value-type="string">
              <text:p text:style-name="InstTableCell"><text:span>R$ 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4</text:span></text:p>
            </table:table-cell>
            <table:table-cell office:value-type="string">
              <text:p text:style-name="InstTableCellJustified"><text:span>ARQUIVO OF 02 GAVETAS ACO</text:span></text:p>
              <text:p text:style-name="Standard"/>
              <text:p text:style-name="InstTableCellJustified"><text:span>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0/1999</text:span></text:p>
            </table:table-cell>
            <table:table-cell office:value-type="string">
              <text:p text:style-name="InstTableCell"><text:span>R$ 8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2</text:span></text:p>
            </table:table-cell>
            <table:table-cell office:value-type="string">
              <text:p text:style-name="InstTableCellJustified"><text:span>MODULO BATERIA INTERNA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0/1999</text:span></text:p>
            </table:table-cell>
            <table:table-cell office:value-type="string">
              <text:p text:style-name="InstTableCell"><text:span>R$ 134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1</text:span></text:p>
            </table:table-cell>
            <table:table-cell office:value-type="string">
              <text:p text:style-name="InstTableCellJustified"><text:span>NOBREAK SMS 1200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0/1999</text:span></text:p>
            </table:table-cell>
            <table:table-cell office:value-type="string">
              <text:p text:style-name="InstTableCell"><text:span>R$ 46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0</text:span></text:p>
            </table:table-cell>
            <table:table-cell office:value-type="string">
              <text:p text:style-name="InstTableCellJustified"><text:span>RELOGIO PONTO ELETRONICO MICRO</text:span></text:p>
              <text:p text:style-name="Standard"/>
              <text:p text:style-name="InstTableCellJustified"><text:span>POINTS MOD. 8226 COM CABO 30</text:span></text:p>
              <text:p text:style-name="Standard"/>
              <text:p text:style-name="InstTableCellJustified"><text:span>MT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0/1999</text:span></text:p>
            </table:table-cell>
            <table:table-cell office:value-type="string">
              <text:p text:style-name="InstTableCell"><text:span>R$ 1.1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9</text:span></text:p>
            </table:table-cell>
            <table:table-cell office:value-type="string">
              <text:p text:style-name="InstTableCellJustified"><text:span>ARMARIO DE ACO PANDIM AP 409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9/1999</text:span></text:p>
            </table:table-cell>
            <table:table-cell office:value-type="string">
              <text:p text:style-name="InstTableCell"><text:span>R$ 15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8</text:span></text:p>
            </table:table-cell>
            <table:table-cell office:value-type="string">
              <text:p text:style-name="InstTableCellJustified"><text:span>TELEVISAO 14"COLORIDO,</text:span></text:p>
              <text:p text:style-name="Standard"/>
              <text:p text:style-name="InstTableCellJustified"><text:span>CONTROLE REMOTO, MARCA FIRST</text:span></text:p>
              <text:p text:style-name="Standard"/>
              <text:p text:style-name="InstTableCellJustified"><text:span>LINE MOD. DCT 1470M N.O</text:span></text:p>
              <text:p text:style-name="Standard"/>
              <text:p text:style-name="InstTableCellJustified"><text:span>4E111885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8/1999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7</text:span></text:p>
            </table:table-cell>
            <table:table-cell office:value-type="string">
              <text:p text:style-name="InstTableCellJustified"><text:span>VIDEO CASSETEJVC MOD. HRD671M,</text:span></text:p>
              <text:p text:style-name="Standard"/>
              <text:p text:style-name="InstTableCellJustified"><text:span>SERIE 09603345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8/1999</text:span></text:p>
            </table:table-cell>
            <table:table-cell office:value-type="string">
              <text:p text:style-name="InstTableCell"><text:span>R$ 0,1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6</text:span></text:p>
            </table:table-cell>
            <table:table-cell office:value-type="string">
              <text:p text:style-name="InstTableCellJustified"><text:span>IMPRESSORA HP DESKEJET HP 695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8/1999</text:span></text:p>
            </table:table-cell>
            <table:table-cell office:value-type="string">
              <text:p text:style-name="InstTableCell"><text:span>R$ 48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5</text:span></text:p>
            </table:table-cell>
            <table:table-cell office:value-type="string">
              <text:p text:style-name="InstTableCellJustified"><text:span>MONITOR DE VIDEO 14" PX 45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8/1999</text:span></text:p>
            </table:table-cell>
            <table:table-cell office:value-type="string">
              <text:p text:style-name="InstTableCell"><text:span>R$ 448,8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4</text:span></text:p>
            </table:table-cell>
            <table:table-cell office:value-type="string">
              <text:p text:style-name="InstTableCellJustified"><text:span>MICROCOMPUTADOR PENTIUM II 400</text:span></text:p>
              <text:p text:style-name="Standard"/>
              <text:p text:style-name="InstTableCellJustified"><text:span>TEC MOUSE 1,44 32MB FAX HD 43</text:span></text:p>
              <text:p text:style-name="Standard"/>
              <text:p text:style-name="InstTableCellJustified"><text:span>GB, DRIVE CD ROM 44X CAIXA DE</text:span></text:p>
              <text:p text:style-name="Standard"/>
              <text:p text:style-name="InstTableCellJustified"><text:span>SO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8/1999</text:span></text:p>
            </table:table-cell>
            <table:table-cell office:value-type="string">
              <text:p text:style-name="InstTableCell"><text:span>R$ 1.808,1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3</text:span></text:p>
            </table:table-cell>
            <table:table-cell office:value-type="string">
              <text:p text:style-name="InstTableCellJustified"><text:span>VENTILADOR DE TE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8/1999</text:span></text:p>
            </table:table-cell>
            <table:table-cell office:value-type="string">
              <text:p text:style-name="InstTableCell"><text:span>R$ 6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1</text:span></text:p>
            </table:table-cell>
            <table:table-cell office:value-type="string">
              <text:p text:style-name="InstTableCellJustified"><text:span>ESTANTE EDP2B 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7/1999</text:span></text:p>
            </table:table-cell>
            <table:table-cell office:value-type="string">
              <text:p text:style-name="InstTableCell"><text:span>R$ 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0</text:span></text:p>
            </table:table-cell>
            <table:table-cell office:value-type="string">
              <text:p text:style-name="InstTableCellJustified"><text:span>MESA PARA COMPUTADOR 2 ANDAR</text:span></text:p>
              <text:p text:style-name="Standard"/>
              <text:p text:style-name="InstTableCellJustified"><text:span>INFORMATIC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7/1999</text:span></text:p>
            </table:table-cell>
            <table:table-cell office:value-type="string">
              <text:p text:style-name="InstTableCell"><text:span>R$ 1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39</text:span></text:p>
            </table:table-cell>
            <table:table-cell office:value-type="string">
              <text:p text:style-name="InstTableCellJustified"><text:span>IMPRESSORA JATO DE TINTA HP</text:span></text:p>
              <text:p text:style-name="Standard"/>
              <text:p text:style-name="InstTableCellJustified"><text:span>695 C COM CAB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6/1999</text:span></text:p>
            </table:table-cell>
            <table:table-cell office:value-type="string">
              <text:p text:style-name="InstTableCell"><text:span>R$ 539,2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38</text:span></text:p>
            </table:table-cell>
            <table:table-cell office:value-type="string">
              <text:p text:style-name="InstTableCellJustified"><text:span>MONITOR DE MICROCOMPUTADOR 15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6/1999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37</text:span></text:p>
            </table:table-cell>
            <table:table-cell office:value-type="string">
              <text:p text:style-name="InstTableCellJustified"><text:span>MICROCOMPUTADOR CPU BYTE-ON</text:span></text:p>
              <text:p text:style-name="Standard"/>
              <text:p text:style-name="InstTableCellJustified"><text:span>PENTIUM II 400 MKZ INTEL 32MB</text:span></text:p>
              <text:p text:style-name="Standard"/>
              <text:p text:style-name="InstTableCellJustified"><text:span>RAM/HD 4.3 GB MULTI 44X/FAX</text:span></text:p>
              <text:p text:style-name="Standard"/>
              <text:p text:style-name="InstTableCellJustified"><text:span>MODEN 56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6/1999</text:span></text:p>
            </table:table-cell>
            <table:table-cell office:value-type="string">
              <text:p text:style-name="InstTableCell"><text:span>R$ 2.674,8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36</text:span></text:p>
            </table:table-cell>
            <table:table-cell office:value-type="string">
              <text:p text:style-name="InstTableCellJustified"><text:span>RACK PARA MICROCOMPUTADO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06/1999</text:span></text:p>
            </table:table-cell>
            <table:table-cell office:value-type="string">
              <text:p text:style-name="InstTableCell"><text:span>R$ 6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35</text:span></text:p>
            </table:table-cell>
            <table:table-cell office:value-type="string">
              <text:p text:style-name="InstTableCellJustified"><text:span>APARELHO DE TEFEFAC - SIMILE</text:span></text:p>
              <text:p text:style-name="Standard"/>
              <text:p text:style-name="InstTableCellJustified"><text:span>SHAR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5/1999</text:span></text:p>
            </table:table-cell>
            <table:table-cell office:value-type="string">
              <text:p text:style-name="InstTableCell"><text:span>R$ 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27</text:span></text:p>
            </table:table-cell>
            <table:table-cell office:value-type="string">
              <text:p text:style-name="InstTableCellJustified"><text:span>ARMARIOAP 408 ACO 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4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26</text:span></text:p>
            </table:table-cell>
            <table:table-cell office:value-type="string">
              <text:p text:style-name="InstTableCellJustified"><text:span>MESA 1,53 X 0,70 2 GAVETA</text:span></text:p>
              <text:p text:style-name="Standard"/>
              <text:p text:style-name="InstTableCellJustified"><text:span>FORMIC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1999</text:span></text:p>
            </table:table-cell>
            <table:table-cell office:value-type="string">
              <text:p text:style-name="InstTableCell"><text:span>R$ 1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25</text:span></text:p>
            </table:table-cell>
            <table:table-cell office:value-type="string">
              <text:p text:style-name="InstTableCellJustified"><text:span>BALCAO FORMIC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1999</text:span></text:p>
            </table:table-cell>
            <table:table-cell office:value-type="string">
              <text:p text:style-name="InstTableCell"><text:span>R$ 1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24</text:span></text:p>
            </table:table-cell>
            <table:table-cell office:value-type="string">
              <text:p text:style-name="InstTableCellJustified"><text:span>APARELHO TELEFONICO SEM FI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1999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22</text:span></text:p>
            </table:table-cell>
            <table:table-cell office:value-type="string">
              <text:p text:style-name="InstTableCellJustified"><text:span>ESTABILIZADOR VOLTAGEM 1.000</text:span></text:p>
              <text:p text:style-name="Standard"/>
              <text:p text:style-name="InstTableCellJustified"><text:span>K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3/1999</text:span></text:p>
            </table:table-cell>
            <table:table-cell office:value-type="string">
              <text:p text:style-name="InstTableCell"><text:span>R$ 3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21</text:span></text:p>
            </table:table-cell>
            <table:table-cell office:value-type="string">
              <text:p text:style-name="InstTableCellJustified"><text:span>IMPRESSORA JATO DE TINTA HP</text:span></text:p>
              <text:p text:style-name="Standard"/>
              <text:p text:style-name="InstTableCellJustified"><text:span>695C COM CAB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3/1999</text:span></text:p>
            </table:table-cell>
            <table:table-cell office:value-type="string">
              <text:p text:style-name="InstTableCell"><text:span>R$ 545,2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20</text:span></text:p>
            </table:table-cell>
            <table:table-cell office:value-type="string">
              <text:p text:style-name="InstTableCellJustified"><text:span>MONITOR DE MICROCOMPUTADOR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3/1999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9</text:span></text:p>
            </table:table-cell>
            <table:table-cell office:value-type="string">
              <text:p text:style-name="InstTableCellJustified"><text:span>MICROCOMPUTADOR CPU BYTE-ON</text:span></text:p>
              <text:p text:style-name="Standard"/>
              <text:p text:style-name="InstTableCellJustified"><text:span>PENTIUM II 350 MHZ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3/1999</text:span></text:p>
            </table:table-cell>
            <table:table-cell office:value-type="string">
              <text:p text:style-name="InstTableCell"><text:span>R$ 2.963,8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8</text:span></text:p>
            </table:table-cell>
            <table:table-cell office:value-type="string">
              <text:p text:style-name="InstTableCellJustified"><text:span>RADIOGRAVADOR COM CD GW-183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1999</text:span></text:p>
            </table:table-cell>
            <table:table-cell office:value-type="string">
              <text:p text:style-name="InstTableCell"><text:span>R$ 3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7</text:span></text:p>
            </table:table-cell>
            <table:table-cell office:value-type="string">
              <text:p text:style-name="InstTableCellJustified"><text:span>CAMERA FOTOGRAFICA ZENIT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1999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6</text:span></text:p>
            </table:table-cell>
            <table:table-cell office:value-type="string">
              <text:p text:style-name="InstTableCellJustified"><text:span>VENTILADOR TE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2/1999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5</text:span></text:p>
            </table:table-cell>
            <table:table-cell office:value-type="string">
              <text:p text:style-name="InstTableCellJustified"><text:span>AR CONDICIONADO SPRINGER</text:span></text:p>
              <text:p text:style-name="Standard"/>
              <text:p text:style-name="InstTableCellJustified"><text:span>30.000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6 -GABINETE</text:span></text:p>
              <text:p text:style-name="Standard"/>
              <text:p text:style-name="InstTableCellJustified"><text:span>DA PRESIDÊNC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1999</text:span></text:p>
            </table:table-cell>
            <table:table-cell office:value-type="string">
              <text:p text:style-name="InstTableCell"><text:span>R$ 1.9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4</text:span></text:p>
            </table:table-cell>
            <table:table-cell office:value-type="string">
              <text:p text:style-name="InstTableCellJustified"><text:span>AR CONDICIONADO SPRINGER</text:span></text:p>
              <text:p text:style-name="Standard"/>
              <text:p text:style-name="InstTableCellJustified"><text:span>30.000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1999</text:span></text:p>
            </table:table-cell>
            <table:table-cell office:value-type="string">
              <text:p text:style-name="InstTableCell"><text:span>R$ 1.9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1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09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08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07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5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06</text:span></text:p>
            </table:table-cell>
            <table:table-cell office:value-type="string">
              <text:p text:style-name="InstTableCellJustified"><text:span>CADEIRA PRESIDENTE C/ RELAX -</text:span></text:p>
              <text:p text:style-name="Standard"/>
              <text:p text:style-name="InstTableCellJustified"><text:span>COR VERMELHA C/ 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04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02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00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9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7</text:span></text:p>
            </table:table-cell>
            <table:table-cell office:value-type="string">
              <text:p text:style-name="InstTableCellJustified"><text:span>BALCAO EM FORMICA CEREJEIRA</text:span></text:p>
              <text:p text:style-name="Standard"/>
              <text:p text:style-name="InstTableCellJustified"><text:span>3,00X1,20X0,6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2 - WC</text:span></text:p>
              <text:p text:style-name="Standard"/>
              <text:p text:style-name="InstTableCellJustified"><text:span>MASCULINO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1/1999</text:span></text:p>
            </table:table-cell>
            <table:table-cell office:value-type="string">
              <text:p text:style-name="InstTableCell"><text:span>R$ 1.0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6</text:span></text:p>
            </table:table-cell>
            <table:table-cell office:value-type="string">
              <text:p text:style-name="InstTableCellJustified"><text:span>MESA1,20M CEREJ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1/1999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32</text:span></text:p>
            </table:table-cell>
            <table:table-cell office:value-type="string">
              <text:p text:style-name="InstTableCellJustified"><text:span>APARELHO CELULAR MOTOROLLA</text:span></text:p>
              <text:p text:style-name="Standard"/>
              <text:p text:style-name="InstTableCellJustified"><text:span>STAR TAC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1/1999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31</text:span></text:p>
            </table:table-cell>
            <table:table-cell office:value-type="string">
              <text:p text:style-name="InstTableCellJustified"><text:span>APARELHO PANASONIC E BATERIA</text:span></text:p>
              <text:p text:style-name="Standard"/>
              <text:p text:style-name="InstTableCellJustified"><text:span>194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1/1999</text:span></text:p>
            </table:table-cell>
            <table:table-cell office:value-type="string">
              <text:p text:style-name="InstTableCell"><text:span>R$ 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4</text:span></text:p>
            </table:table-cell>
            <table:table-cell office:value-type="string">
              <text:p text:style-name="InstTableCellJustified"><text:span>MESA 1,20 M - COMPUTADO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1998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3</text:span></text:p>
            </table:table-cell>
            <table:table-cell office:value-type="string">
              <text:p text:style-name="InstTableCellJustified"><text:span>MONITOR PHILIPS 14" DIGITAL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1998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2</text:span></text:p>
            </table:table-cell>
            <table:table-cell office:value-type="string">
              <text:p text:style-name="InstTableCellJustified"><text:span>MICROCOMPUTADOR PENTIUM II 350</text:span></text:p>
              <text:p text:style-name="Standard"/>
              <text:p text:style-name="InstTableCellJustified"><text:span>MHZ INTEL GABINETE TORRE</text:span></text:p>
              <text:p text:style-name="Standard"/>
              <text:p text:style-name="InstTableCellJustified"><text:span>ATX/HD 4.3 6B/ 64MB RAM/CD</text:span></text:p>
              <text:p text:style-name="Standard"/>
              <text:p text:style-name="InstTableCellJustified"><text:span>36X/CAIXA DE SOM/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1998</text:span></text:p>
            </table:table-cell>
            <table:table-cell office:value-type="string">
              <text:p text:style-name="InstTableCell"><text:span>R$ 1.789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1</text:span></text:p>
            </table:table-cell>
            <table:table-cell office:value-type="string">
              <text:p text:style-name="InstTableCellJustified"><text:span>ARMARIO IPV2-A ITAMAX ITATIA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1/1998</text:span></text:p>
            </table:table-cell>
            <table:table-cell office:value-type="string">
              <text:p text:style-name="InstTableCell"><text:span>R$ 62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0</text:span></text:p>
            </table:table-cell>
            <table:table-cell office:value-type="string">
              <text:p text:style-name="InstTableCellJustified"><text:span>ARMARIO IPV2-A ITAMAX ITATIA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1/1998</text:span></text:p>
            </table:table-cell>
            <table:table-cell office:value-type="string">
              <text:p text:style-name="InstTableCell"><text:span>R$ 87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30</text:span></text:p>
            </table:table-cell>
            <table:table-cell office:value-type="string">
              <text:p text:style-name="InstTableCellJustified"><text:span>GRAVADOR PANASONIC RQ C309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11/1998</text:span></text:p>
            </table:table-cell>
            <table:table-cell office:value-type="string">
              <text:p text:style-name="InstTableCell"><text:span>R$ 4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9</text:span></text:p>
            </table:table-cell>
            <table:table-cell office:value-type="string">
              <text:p text:style-name="InstTableCellJustified"><text:span>IMPRESSORA HP JATO DE TINTA</text:span></text:p>
              <text:p text:style-name="Standard"/>
              <text:p text:style-name="InstTableCellJustified"><text:span>MOD. 695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1998</text:span></text:p>
            </table:table-cell>
            <table:table-cell office:value-type="string">
              <text:p text:style-name="InstTableCell"><text:span>R$ 4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8</text:span></text:p>
            </table:table-cell>
            <table:table-cell office:value-type="string">
              <text:p text:style-name="InstTableCellJustified"><text:span>ESTABILIZADOR TS SAHA T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1998</text:span></text:p>
            </table:table-cell>
            <table:table-cell office:value-type="string">
              <text:p text:style-name="InstTableCell"><text:span>R$ 21,36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7</text:span></text:p>
            </table:table-cell>
            <table:table-cell office:value-type="string">
              <text:p text:style-name="InstTableCellJustified"><text:span>TECLADO 104 ACER WIN 9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1998</text:span></text:p>
            </table:table-cell>
            <table:table-cell office:value-type="string">
              <text:p text:style-name="InstTableCell"><text:span>R$ 12,4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6</text:span></text:p>
            </table:table-cell>
            <table:table-cell office:value-type="string">
              <text:p text:style-name="InstTableCellJustified"><text:span>MONITOR EVGA COL.14" 1045</text:span></text:p>
              <text:p text:style-name="Standard"/>
              <text:p text:style-name="InstTableCellJustified"><text:span>PHILIP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1998</text:span></text:p>
            </table:table-cell>
            <table:table-cell office:value-type="string">
              <text:p text:style-name="InstTableCell"><text:span>R$ 19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5</text:span></text:p>
            </table:table-cell>
            <table:table-cell office:value-type="string">
              <text:p text:style-name="InstTableCellJustified"><text:span>MICROCOMPUTADOR ECOVISION</text:span></text:p>
              <text:p text:style-name="Standard"/>
              <text:p text:style-name="InstTableCellJustified"><text:span>BASIC 64 MB-PII 300 MHZ, HARD</text:span></text:p>
              <text:p text:style-name="Standard"/>
              <text:p text:style-name="InstTableCellJustified"><text:span>DISK 3,2 SEAGATE IDE, DRIVE</text:span></text:p>
              <text:p text:style-name="Standard"/>
              <text:p text:style-name="InstTableCellJustified"><text:span>1,44 PAD. MOUS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1998</text:span></text:p>
            </table:table-cell>
            <table:table-cell office:value-type="string">
              <text:p text:style-name="InstTableCell"><text:span>R$ 1.033,7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9</text:span></text:p>
            </table:table-cell>
            <table:table-cell office:value-type="string">
              <text:p text:style-name="InstTableCellJustified"><text:span>PLACA ECOVISION BASIC 64 B</text:span></text:p>
              <text:p text:style-name="Standard"/>
              <text:p text:style-name="InstTableCellJustified"><text:span>K6-266 MHZ, HARD DISK 3,2</text:span></text:p>
              <text:p text:style-name="Standard"/>
              <text:p text:style-name="InstTableCellJustified"><text:span>SEAGATE IDE, DRIVE 1.44 POD.</text:span></text:p>
              <text:p text:style-name="Standard"/>
              <text:p text:style-name="InstTableCellJustified"><text:span>MOUSE BELKIN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1998</text:span></text:p>
            </table:table-cell>
            <table:table-cell office:value-type="string">
              <text:p text:style-name="InstTableCell"><text:span>R$ 691,1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8</text:span></text:p>
            </table:table-cell>
            <table:table-cell office:value-type="string">
              <text:p text:style-name="InstTableCellJustified"><text:span>FAX MODEN 33,6 INT. JUNTO BP</text:span></text:p>
              <text:p text:style-name="Standard"/>
              <text:p text:style-name="InstTableCellJustified"><text:span>N. 777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8/1998</text:span></text:p>
            </table:table-cell>
            <table:table-cell office:value-type="string">
              <text:p text:style-name="InstTableCell"><text:span>R$ 1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7</text:span></text:p>
            </table:table-cell>
            <table:table-cell office:value-type="string">
              <text:p text:style-name="InstTableCellJustified"><text:span>PLACA MAE C/PROCESS.</text:span></text:p>
              <text:p text:style-name="Standard"/>
              <text:p text:style-name="InstTableCellJustified"><text:span>266COLOR/2, JUNTO BP N. 777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8/1998</text:span></text:p>
            </table:table-cell>
            <table:table-cell office:value-type="string">
              <text:p text:style-name="InstTableCell"><text:span>R$ 40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4</text:span></text:p>
            </table:table-cell>
            <table:table-cell office:value-type="string">
              <text:p text:style-name="InstTableCellJustified"><text:span>BALCAO INFORMOVEI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8/1998</text:span></text:p>
            </table:table-cell>
            <table:table-cell office:value-type="string">
              <text:p text:style-name="InstTableCell"><text:span>R$ 2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3</text:span></text:p>
            </table:table-cell>
            <table:table-cell office:value-type="string">
              <text:p text:style-name="InstTableCellJustified"><text:span>ARMARIO BAIXO INFORMOVEI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8/1998</text:span></text:p>
            </table:table-cell>
            <table:table-cell office:value-type="string">
              <text:p text:style-name="InstTableCell"><text:span>R$ 1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6</text:span></text:p>
            </table:table-cell>
            <table:table-cell office:value-type="string">
              <text:p text:style-name="InstTableCellJustified"><text:span>CPU PENTIUM MMX 233 WINNER, 2</text:span></text:p>
              <text:p text:style-name="Standard"/>
              <text:p text:style-name="InstTableCellJustified"><text:span>MODULO DE MEMORIA 8 RAM DISCO</text:span></text:p>
              <text:p text:style-name="Standard"/>
              <text:p text:style-name="InstTableCellJustified"><text:span>RIGIDO 3.263, JUNTO BP 616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1998</text:span></text:p>
            </table:table-cell>
            <table:table-cell office:value-type="string">
              <text:p text:style-name="InstTableCell"><text:span>R$ 1.0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5</text:span></text:p>
            </table:table-cell>
            <table:table-cell office:value-type="string">
              <text:p text:style-name="InstTableCellJustified"><text:span>SINALEIRO RONTAN RT 23</text:span></text:p>
              <text:p text:style-name="Standard"/>
              <text:p text:style-name="InstTableCellJustified"><text:span>PISCANTE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5/1998</text:span></text:p>
            </table:table-cell>
            <table:table-cell office:value-type="string">
              <text:p text:style-name="InstTableCell"><text:span>R$ 1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4</text:span></text:p>
            </table:table-cell>
            <table:table-cell office:value-type="string">
              <text:p text:style-name="InstTableCellJustified"><text:span>MOTHER BOARD PENTIUM 200</text:span></text:p>
              <text:p text:style-name="Standard"/>
              <text:p text:style-name="InstTableCellJustified"><text:span>MMX/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5/1998</text:span></text:p>
            </table:table-cell>
            <table:table-cell office:value-type="string">
              <text:p text:style-name="InstTableCell"><text:span>R$ 7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2</text:span></text:p>
            </table:table-cell>
            <table:table-cell office:value-type="string">
              <text:p text:style-name="InstTableCellJustified"><text:span>FAX SHARP MOD. VX 256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4/1998</text:span></text:p>
            </table:table-cell>
            <table:table-cell office:value-type="string">
              <text:p text:style-name="InstTableCell"><text:span>R$ 5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3</text:span></text:p>
            </table:table-cell>
            <table:table-cell office:value-type="string">
              <text:p text:style-name="InstTableCellJustified"><text:span>DISCO RIGIDO JUNTO BP 768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1998</text:span></text:p>
            </table:table-cell>
            <table:table-cell office:value-type="string">
              <text:p text:style-name="InstTableCell"><text:span>R$ 292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2</text:span></text:p>
            </table:table-cell>
            <table:table-cell office:value-type="string">
              <text:p text:style-name="InstTableCellJustified"><text:span>MAQUINA FOTOGRAFICA YASHIC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3/1998</text:span></text:p>
            </table:table-cell>
            <table:table-cell office:value-type="string">
              <text:p text:style-name="InstTableCell"><text:span>R$ 5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1</text:span></text:p>
            </table:table-cell>
            <table:table-cell office:value-type="string">
              <text:p text:style-name="InstTableCellJustified"><text:span>PLACA PENTIUM MMX 200 MHZ</text:span></text:p>
              <text:p text:style-name="Standard"/>
              <text:p text:style-name="InstTableCellJustified"><text:span>WINNER, BP N. 771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2/1998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0</text:span></text:p>
            </table:table-cell>
            <table:table-cell office:value-type="string">
              <text:p text:style-name="InstTableCellJustified"><text:span>IMPRESSORA HP DESKJET 692 C</text:span></text:p>
              <text:p text:style-name="Standard"/>
              <text:p text:style-name="InstTableCellJustified"><text:span>7711Q1BH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2/1998</text:span></text:p>
            </table:table-cell>
            <table:table-cell office:value-type="string">
              <text:p text:style-name="InstTableCell"><text:span>R$ 4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9</text:span></text:p>
            </table:table-cell>
            <table:table-cell office:value-type="string">
              <text:p text:style-name="InstTableCellJustified"><text:span>ARQUIVO 2 GAVETAS ACO 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2/1998</text:span></text:p>
            </table:table-cell>
            <table:table-cell office:value-type="string">
              <text:p text:style-name="InstTableCell"><text:span>R$ 7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8</text:span></text:p>
            </table:table-cell>
            <table:table-cell office:value-type="string">
              <text:p text:style-name="InstTableCellJustified"><text:span>IMPRESSORA HP DESKJET890C</text:span></text:p>
              <text:p text:style-name="Standard"/>
              <text:p text:style-name="InstTableCellJustified"><text:span>9PPM/600 DPI COM CAB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1/1998</text:span></text:p>
            </table:table-cell>
            <table:table-cell office:value-type="string">
              <text:p text:style-name="InstTableCell"><text:span>R$ 8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7</text:span></text:p>
            </table:table-cell>
            <table:table-cell office:value-type="string">
              <text:p text:style-name="InstTableCellJustified"><text:span>GRAVADO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1/1998</text:span></text:p>
            </table:table-cell>
            <table:table-cell office:value-type="string">
              <text:p text:style-name="InstTableCell"><text:span>R$ 5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6</text:span></text:p>
            </table:table-cell>
            <table:table-cell office:value-type="string">
              <text:p text:style-name="InstTableCellJustified"><text:span>ESTABILIZADOR AVBT 1000S -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1/1998</text:span></text:p>
            </table:table-cell>
            <table:table-cell office:value-type="string">
              <text:p text:style-name="InstTableCell"><text:span>R$ 3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5</text:span></text:p>
            </table:table-cell>
            <table:table-cell office:value-type="string">
              <text:p text:style-name="InstTableCellJustified"><text:span>ARMARIO AP 108 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1997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4</text:span></text:p>
            </table:table-cell>
            <table:table-cell office:value-type="string">
              <text:p text:style-name="InstTableCellJustified"><text:span>MICROCOMPUTADOR PENTIUM 2000</text:span></text:p>
              <text:p text:style-name="Standard"/>
              <text:p text:style-name="InstTableCellJustified"><text:span>MHZ MMX WINNER 32 MB/VGA</text:span></text:p>
              <text:p text:style-name="Standard"/>
              <text:p text:style-name="InstTableCellJustified"><text:span>2MB/HD 2,0 GB/KIT MULTIMIDIA/</text:span></text:p>
              <text:p text:style-name="Standard"/>
              <text:p text:style-name="InstTableCellJustified"><text:span>MONITOR SVGA COL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1997</text:span></text:p>
            </table:table-cell>
            <table:table-cell office:value-type="string">
              <text:p text:style-name="InstTableCell"><text:span>R$ 1.92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3</text:span></text:p>
            </table:table-cell>
            <table:table-cell office:value-type="string">
              <text:p text:style-name="InstTableCellJustified"><text:span>TAPE DECK A 0050 GRADIENTE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2/1997</text:span></text:p>
            </table:table-cell>
            <table:table-cell office:value-type="string">
              <text:p text:style-name="InstTableCell"><text:span>R$ 3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2</text:span></text:p>
            </table:table-cell>
            <table:table-cell office:value-type="string">
              <text:p text:style-name="InstTableCellJustified"><text:span>TOCA DISCOS LASER SONY CAP 28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2/1997</text:span></text:p>
            </table:table-cell>
            <table:table-cell office:value-type="string">
              <text:p text:style-name="InstTableCell"><text:span>R$ 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1</text:span></text:p>
            </table:table-cell>
            <table:table-cell office:value-type="string">
              <text:p text:style-name="InstTableCellJustified"><text:span>TECLADO 104 TECL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1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1997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0</text:span></text:p>
            </table:table-cell>
            <table:table-cell office:value-type="string">
              <text:p text:style-name="InstTableCellJustified"><text:span>APARELHO TELEFONE PREMIUM</text:span></text:p>
              <text:p text:style-name="Standard"/>
              <text:p text:style-name="InstTableCellJustified"><text:span>(INTELBRAS)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11/1997</text:span></text:p>
            </table:table-cell>
            <table:table-cell office:value-type="string">
              <text:p text:style-name="InstTableCell"><text:span>R$ 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9</text:span></text:p>
            </table:table-cell>
            <table:table-cell office:value-type="string">
              <text:p text:style-name="InstTableCellJustified"><text:span>GUILHOTINA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11/1997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8</text:span></text:p>
            </table:table-cell>
            <table:table-cell office:value-type="string">
              <text:p text:style-name="InstTableCellJustified"><text:span>PERFURADORA DE PAPEL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11/1997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7</text:span></text:p>
            </table:table-cell>
            <table:table-cell office:value-type="string">
              <text:p text:style-name="InstTableCellJustified"><text:span>RADIO TOCA FITAS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11/1997</text:span></text:p>
            </table:table-cell>
            <table:table-cell office:value-type="string">
              <text:p text:style-name="InstTableCell"><text:span>R$ 18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6</text:span></text:p>
            </table:table-cell>
            <table:table-cell office:value-type="string">
              <text:p text:style-name="InstTableCellJustified"><text:span>FONTE 12 V ESTABILIZAD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11/1997</text:span></text:p>
            </table:table-cell>
            <table:table-cell office:value-type="string">
              <text:p text:style-name="InstTableCell"><text:span>R$ 4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5</text:span></text:p>
            </table:table-cell>
            <table:table-cell office:value-type="string">
              <text:p text:style-name="InstTableCellJustified"><text:span>VENTILADO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1/1997</text:span></text:p>
            </table:table-cell>
            <table:table-cell office:value-type="string">
              <text:p text:style-name="InstTableCell"><text:span>R$ 5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4</text:span></text:p>
            </table:table-cell>
            <table:table-cell office:value-type="string">
              <text:p text:style-name="InstTableCellJustified"><text:span>VENTILADO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1/1997</text:span></text:p>
            </table:table-cell>
            <table:table-cell office:value-type="string">
              <text:p text:style-name="InstTableCell"><text:span>R$ 3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3</text:span></text:p>
            </table:table-cell>
            <table:table-cell office:value-type="string">
              <text:p text:style-name="InstTableCellJustified"><text:span>SUPORTE CPU P/MICR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1/1997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2</text:span></text:p>
            </table:table-cell>
            <table:table-cell office:value-type="string">
              <text:p text:style-name="InstTableCellJustified"><text:span>CADEIRA GIRATORIA DE PALHINH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7 - SALA DE</text:span></text:p>
              <text:p text:style-name="Standard"/>
              <text:p text:style-name="InstTableCellJustified"><text:span>IMPRENSA 4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11/1997</text:span></text:p>
            </table:table-cell>
            <table:table-cell office:value-type="string">
              <text:p text:style-name="InstTableCell"><text:span>R$ 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0</text:span></text:p>
            </table:table-cell>
            <table:table-cell office:value-type="string">
              <text:p text:style-name="InstTableCellJustified"><text:span>CARREGADOR XT PARA CELULA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1997</text:span></text:p>
            </table:table-cell>
            <table:table-cell office:value-type="string">
              <text:p text:style-name="InstTableCell"><text:span>R$ 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1</text:span></text:p>
            </table:table-cell>
            <table:table-cell office:value-type="string">
              <text:p text:style-name="InstTableCellJustified"><text:span>PLACA DE RAMA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1997</text:span></text:p>
            </table:table-cell>
            <table:table-cell office:value-type="string">
              <text:p text:style-name="InstTableCell"><text:span>R$ 275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0</text:span></text:p>
            </table:table-cell>
            <table:table-cell office:value-type="string">
              <text:p text:style-name="InstTableCellJustified"><text:span>VIDEO CASSETE PHILIPS 755/756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11/1997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9</text:span></text:p>
            </table:table-cell>
            <table:table-cell office:value-type="string">
              <text:p text:style-name="InstTableCellJustified"><text:span>IMPRESSORA HP DESKJET 692 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0/1997</text:span></text:p>
            </table:table-cell>
            <table:table-cell office:value-type="string">
              <text:p text:style-name="InstTableCell"><text:span>R$ 4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8</text:span></text:p>
            </table:table-cell>
            <table:table-cell office:value-type="string">
              <text:p text:style-name="InstTableCellJustified"><text:span>MESA CICLOTRON 10,3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0/1997</text:span></text:p>
            </table:table-cell>
            <table:table-cell office:value-type="string">
              <text:p text:style-name="InstTableCell"><text:span>R$ 3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9</text:span></text:p>
            </table:table-cell>
            <table:table-cell office:value-type="string">
              <text:p text:style-name="InstTableCellJustified"><text:span>FONE DE OUVIDO CS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0/1997</text:span></text:p>
            </table:table-cell>
            <table:table-cell office:value-type="string">
              <text:p text:style-name="InstTableCell"><text:span>R$ 3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7</text:span></text:p>
            </table:table-cell>
            <table:table-cell office:value-type="string">
              <text:p text:style-name="InstTableCellJustified"><text:span>APARELHO TELEFONICA FONECON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0/1997</text:span></text:p>
            </table:table-cell>
            <table:table-cell office:value-type="string">
              <text:p text:style-name="InstTableCell"><text:span>R$ 2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6</text:span></text:p>
            </table:table-cell>
            <table:table-cell office:value-type="string">
              <text:p text:style-name="InstTableCellJustified"><text:span>APARELHO TELEFONICA SIEME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9/1997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5</text:span></text:p>
            </table:table-cell>
            <table:table-cell office:value-type="string">
              <text:p text:style-name="InstTableCellJustified"><text:span>APARELHO TELEFONICA SIEME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9/1997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4</text:span></text:p>
            </table:table-cell>
            <table:table-cell office:value-type="string">
              <text:p text:style-name="InstTableCellJustified"><text:span>MESA COMPUTADOR TN 15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9/1997</text:span></text:p>
            </table:table-cell>
            <table:table-cell office:value-type="string">
              <text:p text:style-name="InstTableCell"><text:span>R$ 1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3</text:span></text:p>
            </table:table-cell>
            <table:table-cell office:value-type="string">
              <text:p text:style-name="InstTableCellJustified"><text:span>APARELHO TELEFONICO SIEME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9/1997</text:span></text:p>
            </table:table-cell>
            <table:table-cell office:value-type="string">
              <text:p text:style-name="InstTableCell"><text:span>R$ 3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2</text:span></text:p>
            </table:table-cell>
            <table:table-cell office:value-type="string">
              <text:p text:style-name="InstTableCellJustified"><text:span>APARELHO TELEFONICO SIEME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9/1997</text:span></text:p>
            </table:table-cell>
            <table:table-cell office:value-type="string">
              <text:p text:style-name="InstTableCell"><text:span>R$ 3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1</text:span></text:p>
            </table:table-cell>
            <table:table-cell office:value-type="string">
              <text:p text:style-name="InstTableCellJustified"><text:span>APARELHO TELEFONICO SIEME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9/1997</text:span></text:p>
            </table:table-cell>
            <table:table-cell office:value-type="string">
              <text:p text:style-name="InstTableCell"><text:span>R$ 3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0</text:span></text:p>
            </table:table-cell>
            <table:table-cell office:value-type="string">
              <text:p text:style-name="InstTableCellJustified"><text:span>VENTIDOR OSCILANTE LUMILA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5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9/1997</text:span></text:p>
            </table:table-cell>
            <table:table-cell office:value-type="string">
              <text:p text:style-name="InstTableCell"><text:span>R$ 1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9</text:span></text:p>
            </table:table-cell>
            <table:table-cell office:value-type="string">
              <text:p text:style-name="InstTableCellJustified"><text:span>ARQUIVO OF 04 PANDIM COM</text:span></text:p>
              <text:p text:style-name="Standard"/>
              <text:p text:style-name="InstTableCellJustified"><text:span>ROLAMEN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7</text:span></text:p>
            </table:table-cell>
            <table:table-cell office:value-type="string">
              <text:p text:style-name="InstTableCell"><text:span>R$ 181,4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8</text:span></text:p>
            </table:table-cell>
            <table:table-cell office:value-type="string">
              <text:p text:style-name="InstTableCellJustified"><text:span>ARQUIVO AP 1001 ACO PA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7</text:span></text:p>
            </table:table-cell>
            <table:table-cell office:value-type="string">
              <text:p text:style-name="InstTableCell"><text:span>R$ 203,5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7</text:span></text:p>
            </table:table-cell>
            <table:table-cell office:value-type="string">
              <text:p text:style-name="InstTableCellJustified"><text:span>FONE OPERADORA PLANTRONICS</text:span></text:p>
              <text:p text:style-name="Standard"/>
              <text:p text:style-name="InstTableCellJustified"><text:span>PLUG III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8/1997</text:span></text:p>
            </table:table-cell>
            <table:table-cell office:value-type="string">
              <text:p text:style-name="InstTableCell"><text:span>R$ 10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6</text:span></text:p>
            </table:table-cell>
            <table:table-cell office:value-type="string">
              <text:p text:style-name="InstTableCellJustified"><text:span>RELOGIO DE PAREDE PARSON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1997</text:span></text:p>
            </table:table-cell>
            <table:table-cell office:value-type="string">
              <text:p text:style-name="InstTableCell"><text:span>R$ 21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8</text:span></text:p>
            </table:table-cell>
            <table:table-cell office:value-type="string">
              <text:p text:style-name="InstTableCellJustified"><text:span>APARELHO CELULAR MOTOROLA 1,40</text:span></text:p>
              <text:p text:style-name="Standard"/>
              <text:p text:style-name="InstTableCellJustified"><text:span>COM BATERIA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199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5</text:span></text:p>
            </table:table-cell>
            <table:table-cell office:value-type="string">
              <text:p text:style-name="InstTableCellJustified"><text:span>TELA PARA RETROPROJETOR IEC</text:span></text:p>
              <text:p text:style-name="Standard"/>
              <text:p text:style-name="InstTableCellJustified"><text:span>1,80 X 1,80 C HRIPE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7/1997</text:span></text:p>
            </table:table-cell>
            <table:table-cell office:value-type="string">
              <text:p text:style-name="InstTableCell"><text:span>R$ 2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4</text:span></text:p>
            </table:table-cell>
            <table:table-cell office:value-type="string">
              <text:p text:style-name="InstTableCellJustified"><text:span>RETROPROJETOR IEC - VG- PR</text:span></text:p>
              <text:p text:style-name="Standard"/>
              <text:p text:style-name="InstTableCellJustified"><text:span>4000 BI-VOLT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7/1997</text:span></text:p>
            </table:table-cell>
            <table:table-cell office:value-type="string">
              <text:p text:style-name="InstTableCell"><text:span>R$ 8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3</text:span></text:p>
            </table:table-cell>
            <table:table-cell office:value-type="string">
              <text:p text:style-name="InstTableCellJustified"><text:span>APARELHO TELEFONICO PANASONIC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5/1997</text:span></text:p>
            </table:table-cell>
            <table:table-cell office:value-type="string">
              <text:p text:style-name="InstTableCell"><text:span>R$ 1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2</text:span></text:p>
            </table:table-cell>
            <table:table-cell office:value-type="string">
              <text:p text:style-name="InstTableCellJustified"><text:span>FAX PHILCO 20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1997</text:span></text:p>
            </table:table-cell>
            <table:table-cell office:value-type="string">
              <text:p text:style-name="InstTableCell"><text:span>R$ 3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1</text:span></text:p>
            </table:table-cell>
            <table:table-cell office:value-type="string">
              <text:p text:style-name="InstTableCellJustified"><text:span>VIDEO CASSETE VC - X 768</text:span></text:p>
              <text:p text:style-name="Standard"/>
              <text:p text:style-name="InstTableCellJustified"><text:span>TOSHIB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1997</text:span></text:p>
            </table:table-cell>
            <table:table-cell office:value-type="string">
              <text:p text:style-name="InstTableCell"><text:span>R$ 3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0</text:span></text:p>
            </table:table-cell>
            <table:table-cell office:value-type="string">
              <text:p text:style-name="InstTableCellJustified"><text:span>TV SEMP TOSHIBA 2080E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1997</text:span></text:p>
            </table:table-cell>
            <table:table-cell office:value-type="string">
              <text:p text:style-name="InstTableCell"><text:span>R$ 3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9</text:span></text:p>
            </table:table-cell>
            <table:table-cell office:value-type="string">
              <text:p text:style-name="InstTableCellJustified"><text:span>MAQUINA FOTOCOPIADORA EP 1050</text:span></text:p>
              <text:p text:style-name="Standard"/>
              <text:p text:style-name="InstTableCellJustified"><text:span>MINOLTA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2/1997</text:span></text:p>
            </table:table-cell>
            <table:table-cell office:value-type="string">
              <text:p text:style-name="InstTableCell"><text:span>R$ 5.37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7</text:span></text:p>
            </table:table-cell>
            <table:table-cell office:value-type="string">
              <text:p text:style-name="InstTableCellJustified"><text:span>VENTILADOR DE TETO PRETO</text:span></text:p>
              <text:p text:style-name="Standard"/>
              <text:p text:style-name="InstTableCellJustified"><text:span>NOVELLI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2 - WC</text:span></text:p>
              <text:p text:style-name="Standard"/>
              <text:p text:style-name="InstTableCellJustified"><text:span>MASCULINO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2/1997</text:span></text:p>
            </table:table-cell>
            <table:table-cell office:value-type="string">
              <text:p text:style-name="InstTableCell"><text:span>R$ 56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8</text:span></text:p>
            </table:table-cell>
            <table:table-cell office:value-type="string">
              <text:p text:style-name="InstTableCellJustified"><text:span>ARMARIO AP 407 ACO 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2/1997</text:span></text:p>
            </table:table-cell>
            <table:table-cell office:value-type="string">
              <text:p text:style-name="InstTableCell"><text:span>R$ 13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7</text:span></text:p>
            </table:table-cell>
            <table:table-cell office:value-type="string">
              <text:p text:style-name="InstTableCellJustified"><text:span>ARMARIO 16 PORTAS ACO 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2/1997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6</text:span></text:p>
            </table:table-cell>
            <table:table-cell office:value-type="string">
              <text:p text:style-name="InstTableCellJustified"><text:span>APARADOR CART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2/1997</text:span></text:p>
            </table:table-cell>
            <table:table-cell office:value-type="string">
              <text:p text:style-name="InstTableCell"><text:span>R$ 11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5</text:span></text:p>
            </table:table-cell>
            <table:table-cell office:value-type="string">
              <text:p text:style-name="InstTableCellJustified"><text:span>RELOGIO DE PAREDE MACA PARSON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1996</text:span></text:p>
            </table:table-cell>
            <table:table-cell office:value-type="string">
              <text:p text:style-name="InstTableCell"><text:span>R$ 2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6</text:span></text:p>
            </table:table-cell>
            <table:table-cell office:value-type="string">
              <text:p text:style-name="InstTableCellJustified"><text:span>FRUTEIRA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1996</text:span></text:p>
            </table:table-cell>
            <table:table-cell office:value-type="string">
              <text:p text:style-name="InstTableCell"><text:span>R$ 5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5</text:span></text:p>
            </table:table-cell>
            <table:table-cell office:value-type="string">
              <text:p text:style-name="InstTableCellJustified"><text:span>PEDESTA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1996</text:span></text:p>
            </table:table-cell>
            <table:table-cell office:value-type="string">
              <text:p text:style-name="InstTableCell"><text:span>R$ 1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4</text:span></text:p>
            </table:table-cell>
            <table:table-cell office:value-type="string">
              <text:p text:style-name="InstTableCellJustified"><text:span>ANFORA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1996</text:span></text:p>
            </table:table-cell>
            <table:table-cell office:value-type="string">
              <text:p text:style-name="InstTableCell"><text:span>R$ 61,7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2</text:span></text:p>
            </table:table-cell>
            <table:table-cell office:value-type="string">
              <text:p text:style-name="InstTableCellJustified"><text:span>AMPLIACAO FOTOGRAFICA 2,80 X</text:span></text:p>
              <text:p text:style-name="Standard"/>
              <text:p text:style-name="InstTableCellJustified"><text:span>100 COM MOLDURA (VISTA DA</text:span></text:p>
              <text:p text:style-name="Standard"/>
              <text:p text:style-name="InstTableCellJustified"><text:span>CIDADE)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10/1996</text:span></text:p>
            </table:table-cell>
            <table:table-cell office:value-type="string">
              <text:p text:style-name="InstTableCell"><text:span>R$ 1.1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1</text:span></text:p>
            </table:table-cell>
            <table:table-cell office:value-type="string">
              <text:p text:style-name="InstTableCellJustified"><text:span>MESA PARA IMPRESSO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9/1996</text:span></text:p>
            </table:table-cell>
            <table:table-cell office:value-type="string">
              <text:p text:style-name="InstTableCell"><text:span>R$ 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0</text:span></text:p>
            </table:table-cell>
            <table:table-cell office:value-type="string">
              <text:p text:style-name="InstTableCellJustified"><text:span>ESTABILIZADOR BST 1,2 KVA</text:span></text:p>
              <text:p text:style-name="Standard"/>
              <text:p text:style-name="InstTableCellJustified"><text:span>AERIE AP 96072532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9/1996</text:span></text:p>
            </table:table-cell>
            <table:table-cell office:value-type="string">
              <text:p text:style-name="InstTableCell"><text:span>R$ 5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9</text:span></text:p>
            </table:table-cell>
            <table:table-cell office:value-type="string">
              <text:p text:style-name="InstTableCellJustified"><text:span>IMPRESSORA HP 600 - C DESKJET</text:span></text:p>
              <text:p text:style-name="Standard"/>
              <text:p text:style-name="InstTableCellJustified"><text:span>COLOR E CAB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8/1996</text:span></text:p>
            </table:table-cell>
            <table:table-cell office:value-type="string">
              <text:p text:style-name="InstTableCell"><text:span>R$ 4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8</text:span></text:p>
            </table:table-cell>
            <table:table-cell office:value-type="string">
              <text:p text:style-name="InstTableCellJustified"><text:span>IMPRESSORA HP 600 - C DESKJET</text:span></text:p>
              <text:p text:style-name="Standard"/>
              <text:p text:style-name="InstTableCellJustified"><text:span>COLOR E CAB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8/1996</text:span></text:p>
            </table:table-cell>
            <table:table-cell office:value-type="string">
              <text:p text:style-name="InstTableCell"><text:span>R$ 4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7</text:span></text:p>
            </table:table-cell>
            <table:table-cell office:value-type="string">
              <text:p text:style-name="InstTableCellJustified"><text:span>CADEIRA GIRATORIA PALHINHA</text:span></text:p>
              <text:p text:style-name="Standard"/>
              <text:p text:style-name="InstTableCellJustified"><text:span>FLORENS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6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6</text:span></text:p>
            </table:table-cell>
            <table:table-cell office:value-type="string">
              <text:p text:style-name="InstTableCellJustified"><text:span>CADEIRA GIRATORIA PALHINHA</text:span></text:p>
              <text:p text:style-name="Standard"/>
              <text:p text:style-name="InstTableCellJustified"><text:span>FLORENS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7 - SALA DE</text:span></text:p>
              <text:p text:style-name="Standard"/>
              <text:p text:style-name="InstTableCellJustified"><text:span>IMPRENSA 4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6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5</text:span></text:p>
            </table:table-cell>
            <table:table-cell office:value-type="string">
              <text:p text:style-name="InstTableCellJustified"><text:span>CADEIRA GIRATORIA PALHINHA</text:span></text:p>
              <text:p text:style-name="Standard"/>
              <text:p text:style-name="InstTableCellJustified"><text:span>FLORENS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7 - SALA DE</text:span></text:p>
              <text:p text:style-name="Standard"/>
              <text:p text:style-name="InstTableCellJustified"><text:span>IMPRENSA 4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6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4</text:span></text:p>
            </table:table-cell>
            <table:table-cell office:value-type="string">
              <text:p text:style-name="InstTableCellJustified"><text:span>CADEIRA GIRATORIA PALHINHA</text:span></text:p>
              <text:p text:style-name="Standard"/>
              <text:p text:style-name="InstTableCellJustified"><text:span>FLORENS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6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3</text:span></text:p>
            </table:table-cell>
            <table:table-cell office:value-type="string">
              <text:p text:style-name="InstTableCellJustified"><text:span>CADEIRA GIRATORIA PALHINHA</text:span></text:p>
              <text:p text:style-name="Standard"/>
              <text:p text:style-name="InstTableCellJustified"><text:span>FLORENS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6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2</text:span></text:p>
            </table:table-cell>
            <table:table-cell office:value-type="string">
              <text:p text:style-name="InstTableCellJustified"><text:span>CADEIRA GIRATORIA PALHINHA</text:span></text:p>
              <text:p text:style-name="Standard"/>
              <text:p text:style-name="InstTableCellJustified"><text:span>FLORENS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6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4</text:span></text:p>
            </table:table-cell>
            <table:table-cell office:value-type="string">
              <text:p text:style-name="InstTableCellJustified"><text:span>MESA PARA MICRO COM TECLADO</text:span></text:p>
              <text:p text:style-name="Standard"/>
              <text:p text:style-name="InstTableCellJustified"><text:span>PES DESLIZANTE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8/1996</text:span></text:p>
            </table:table-cell>
            <table:table-cell office:value-type="string">
              <text:p text:style-name="InstTableCell"><text:span>R$ 6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1</text:span></text:p>
            </table:table-cell>
            <table:table-cell office:value-type="string">
              <text:p text:style-name="InstTableCellJustified"><text:span>CABINE PARA IMPRENSA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8/1996</text:span></text:p>
            </table:table-cell>
            <table:table-cell office:value-type="string">
              <text:p text:style-name="InstTableCell"><text:span>R$ 1.8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0</text:span></text:p>
            </table:table-cell>
            <table:table-cell office:value-type="string">
              <text:p text:style-name="InstTableCellJustified"><text:span>MESA PARA MAQUIN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5/1996</text:span></text:p>
            </table:table-cell>
            <table:table-cell office:value-type="string">
              <text:p text:style-name="InstTableCell"><text:span>R$ 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9</text:span></text:p>
            </table:table-cell>
            <table:table-cell office:value-type="string">
              <text:p text:style-name="InstTableCellJustified"><text:span>MESA PARA MAQUIN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5/1996</text:span></text:p>
            </table:table-cell>
            <table:table-cell office:value-type="string">
              <text:p text:style-name="InstTableCell"><text:span>R$ 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8</text:span></text:p>
            </table:table-cell>
            <table:table-cell office:value-type="string">
              <text:p text:style-name="InstTableCellJustified"><text:span>MESA 1,24 X 72 - 3 GAVETAS</text:span></text:p>
              <text:p text:style-name="Standard"/>
              <text:p text:style-name="InstTableCellJustified"><text:span>REALM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5/1996</text:span></text:p>
            </table:table-cell>
            <table:table-cell office:value-type="string">
              <text:p text:style-name="InstTableCell"><text:span>R$ 1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7</text:span></text:p>
            </table:table-cell>
            <table:table-cell office:value-type="string">
              <text:p text:style-name="InstTableCellJustified"><text:span>MESA 1,24 X 72 - 3 GAVETAS</text:span></text:p>
              <text:p text:style-name="Standard"/>
              <text:p text:style-name="InstTableCellJustified"><text:span>REALM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5/1996</text:span></text:p>
            </table:table-cell>
            <table:table-cell office:value-type="string">
              <text:p text:style-name="InstTableCell"><text:span>R$ 1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6</text:span></text:p>
            </table:table-cell>
            <table:table-cell office:value-type="string">
              <text:p text:style-name="InstTableCellJustified"><text:span>VENTILADOR DE PAREDE IND.</text:span></text:p>
              <text:p text:style-name="Standard"/>
              <text:p text:style-name="InstTableCellJustified"><text:span>OSCILANTE 1 VELOCIDADE 65 CM</text:span></text:p>
              <text:p text:style-name="Standard"/>
              <text:p text:style-name="InstTableCellJustified"><text:span>SOLTO HZ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5/1996</text:span></text:p>
            </table:table-cell>
            <table:table-cell office:value-type="string">
              <text:p text:style-name="InstTableCell"><text:span>R$ 2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3</text:span></text:p>
            </table:table-cell>
            <table:table-cell office:value-type="string">
              <text:p text:style-name="InstTableCellJustified"><text:span>LINHA TELEFONICA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4/1996</text:span></text:p>
            </table:table-cell>
            <table:table-cell office:value-type="string">
              <text:p text:style-name="InstTableCell"><text:span>R$ 1.117,6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5</text:span></text:p>
            </table:table-cell>
            <table:table-cell office:value-type="string">
              <text:p text:style-name="InstTableCellJustified"><text:span>ESTANTE DE MADEIRA CEREJEIRA</text:span></text:p>
              <text:p text:style-name="Standard"/>
              <text:p text:style-name="InstTableCellJustified"><text:span>2,80 X 3,0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4/1996</text:span></text:p>
            </table:table-cell>
            <table:table-cell office:value-type="string">
              <text:p text:style-name="InstTableCell"><text:span>R$ 1.7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3</text:span></text:p>
            </table:table-cell>
            <table:table-cell office:value-type="string">
              <text:p text:style-name="InstTableCellJustified"><text:span>IMPRESSORA EPSON L 300/80 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3/1996</text:span></text:p>
            </table:table-cell>
            <table:table-cell office:value-type="string">
              <text:p text:style-name="InstTableCell"><text:span>R$ 3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2</text:span></text:p>
            </table:table-cell>
            <table:table-cell office:value-type="string">
              <text:p text:style-name="InstTableCellJustified"><text:span>MESA ESTOF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3/1996</text:span></text:p>
            </table:table-cell>
            <table:table-cell office:value-type="string">
              <text:p text:style-name="InstTableCell"><text:span>R$ 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05</text:span></text:p>
            </table:table-cell>
            <table:table-cell office:value-type="string">
              <text:p text:style-name="InstTableCellJustified"><text:span>MESA ESTOF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3/1996</text:span></text:p>
            </table:table-cell>
            <table:table-cell office:value-type="string">
              <text:p text:style-name="InstTableCell"><text:span>R$ 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7</text:span></text:p>
            </table:table-cell>
            <table:table-cell office:value-type="string">
              <text:p text:style-name="InstTableCellJustified"><text:span>ARQUIVO OF 02 PA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1996</text:span></text:p>
            </table:table-cell>
            <table:table-cell office:value-type="string">
              <text:p text:style-name="InstTableCell"><text:span>R$ 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6</text:span></text:p>
            </table:table-cell>
            <table:table-cell office:value-type="string">
              <text:p text:style-name="InstTableCellJustified"><text:span>ARQUIVO OF 02 PA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1996</text:span></text:p>
            </table:table-cell>
            <table:table-cell office:value-type="string">
              <text:p text:style-name="InstTableCell"><text:span>R$ 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5</text:span></text:p>
            </table:table-cell>
            <table:table-cell office:value-type="string">
              <text:p text:style-name="InstTableCellJustified"><text:span>MESA 1.50 BEL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1996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4</text:span></text:p>
            </table:table-cell>
            <table:table-cell office:value-type="string">
              <text:p text:style-name="InstTableCellJustified"><text:span>MESA 1.50 BEL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1996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3</text:span></text:p>
            </table:table-cell>
            <table:table-cell office:value-type="string">
              <text:p text:style-name="InstTableCellJustified"><text:span>MESA TELEFONE BEL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1996</text:span></text:p>
            </table:table-cell>
            <table:table-cell office:value-type="string">
              <text:p text:style-name="InstTableCell"><text:span>R$ 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2</text:span></text:p>
            </table:table-cell>
            <table:table-cell office:value-type="string">
              <text:p text:style-name="InstTableCellJustified"><text:span>QUADRO MOLDURA FACHADA DA</text:span></text:p>
              <text:p text:style-name="Standard"/>
              <text:p text:style-name="InstTableCellJustified"><text:span>CAMARA (PREDIO RUA SP)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1/1996</text:span></text:p>
            </table:table-cell>
            <table:table-cell office:value-type="string">
              <text:p text:style-name="InstTableCell"><text:span>R$ 1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1</text:span></text:p>
            </table:table-cell>
            <table:table-cell office:value-type="string">
              <text:p text:style-name="InstTableCellJustified"><text:span>NOBREAK SB 1000 B12 BATERIAS</text:span></text:p>
              <text:p text:style-name="Standard"/>
              <text:p text:style-name="InstTableCellJustified"><text:span>INT.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1/1995</text:span></text:p>
            </table:table-cell>
            <table:table-cell office:value-type="string">
              <text:p text:style-name="InstTableCell"><text:span>R$ 46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0</text:span></text:p>
            </table:table-cell>
            <table:table-cell office:value-type="string">
              <text:p text:style-name="InstTableCellJustified"><text:span>MESA MULTI RACK 2001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1/1995</text:span></text:p>
            </table:table-cell>
            <table:table-cell office:value-type="string">
              <text:p text:style-name="InstTableCell"><text:span>R$ 1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9</text:span></text:p>
            </table:table-cell>
            <table:table-cell office:value-type="string">
              <text:p text:style-name="InstTableCellJustified"><text:span>MESA MULTI RACK 2001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1/1995</text:span></text:p>
            </table:table-cell>
            <table:table-cell office:value-type="string">
              <text:p text:style-name="InstTableCell"><text:span>R$ 1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8</text:span></text:p>
            </table:table-cell>
            <table:table-cell office:value-type="string">
              <text:p text:style-name="InstTableCellJustified"><text:span>MESA RACK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1/1995</text:span></text:p>
            </table:table-cell>
            <table:table-cell office:value-type="string">
              <text:p text:style-name="InstTableCell"><text:span>R$ 5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7</text:span></text:p>
            </table:table-cell>
            <table:table-cell office:value-type="string">
              <text:p text:style-name="InstTableCellJustified"><text:span>ESTABILIZADOR AVR 800S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10/1995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6</text:span></text:p>
            </table:table-cell>
            <table:table-cell office:value-type="string">
              <text:p text:style-name="InstTableCellJustified"><text:span>ESTABILIZADOR AVR 1000S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10/1995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5</text:span></text:p>
            </table:table-cell>
            <table:table-cell office:value-type="string">
              <text:p text:style-name="InstTableCellJustified"><text:span>ESTABILIZADOR AVR 1000S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10/1995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4</text:span></text:p>
            </table:table-cell>
            <table:table-cell office:value-type="string">
              <text:p text:style-name="InstTableCellJustified"><text:span>ESTABILIZADOR AVR 1000S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10/1995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3</text:span></text:p>
            </table:table-cell>
            <table:table-cell office:value-type="string">
              <text:p text:style-name="InstTableCellJustified"><text:span>ESTABILIZADOR AVR 1000S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10/1995</text:span></text:p>
            </table:table-cell>
            <table:table-cell office:value-type="string">
              <text:p text:style-name="InstTableCell"><text:span>R$ 37,6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0</text:span></text:p>
            </table:table-cell>
            <table:table-cell office:value-type="string">
              <text:p text:style-name="InstTableCellJustified"><text:span>6 PLACAS REDE NE 2000 - 0</text:span></text:p>
              <text:p text:style-name="Standard"/>
              <text:p text:style-name="InstTableCellJustified"><text:span>SAIDAS STAR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4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2</text:span></text:p>
            </table:table-cell>
            <table:table-cell office:value-type="string">
              <text:p text:style-name="InstTableCellJustified"><text:span>MONITOR SANSUNG SUNC MASTER 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1</text:span></text:p>
            </table:table-cell>
            <table:table-cell office:value-type="string">
              <text:p text:style-name="InstTableCellJustified"><text:span>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0</text:span></text:p>
            </table:table-cell>
            <table:table-cell office:value-type="string">
              <text:p text:style-name="InstTableCellJustified"><text:span>MICROCOMPUTADOR BYTEON 486 DX</text:span></text:p>
              <text:p text:style-name="Standard"/>
              <text:p text:style-name="InstTableCellJustified"><text:span>4 100MHZ 8MB RAM HD 2.1 GB COM</text:span></text:p>
              <text:p text:style-name="Standard"/>
              <text:p text:style-name="InstTableCellJustified"><text:span>SOLFTWARE INSTA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2.923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9</text:span></text:p>
            </table:table-cell>
            <table:table-cell office:value-type="string">
              <text:p text:style-name="InstTableCellJustified"><text:span>MONITOR SANSUNG SUNC MASTER 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8</text:span></text:p>
            </table:table-cell>
            <table:table-cell office:value-type="string">
              <text:p text:style-name="InstTableCellJustified"><text:span>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7</text:span></text:p>
            </table:table-cell>
            <table:table-cell office:value-type="string">
              <text:p text:style-name="InstTableCellJustified"><text:span>MICROCOMPUTADOR BYTEON 486 DX</text:span></text:p>
              <text:p text:style-name="Standard"/>
              <text:p text:style-name="InstTableCellJustified"><text:span>4-100 MHZ 4MB-RAM HD 840MB COM</text:span></text:p>
              <text:p text:style-name="Standard"/>
              <text:p text:style-name="InstTableCellJustified"><text:span>SOFTWARE INSTA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1.749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6</text:span></text:p>
            </table:table-cell>
            <table:table-cell office:value-type="string">
              <text:p text:style-name="InstTableCellJustified"><text:span>MONITOR SANSUNG SINC MASTER 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5</text:span></text:p>
            </table:table-cell>
            <table:table-cell office:value-type="string">
              <text:p text:style-name="InstTableCellJustified"><text:span>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4</text:span></text:p>
            </table:table-cell>
            <table:table-cell office:value-type="string">
              <text:p text:style-name="InstTableCellJustified"><text:span>MICROCOMPUTADOR BYTEON 486 DX</text:span></text:p>
              <text:p text:style-name="Standard"/>
              <text:p text:style-name="InstTableCellJustified"><text:span>4-100 MHZ 4MB-RA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1.749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3</text:span></text:p>
            </table:table-cell>
            <table:table-cell office:value-type="string">
              <text:p text:style-name="InstTableCellJustified"><text:span>MONITOR SANSUNG SYNC MASTER 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2</text:span></text:p>
            </table:table-cell>
            <table:table-cell office:value-type="string">
              <text:p text:style-name="InstTableCellJustified"><text:span>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1</text:span></text:p>
            </table:table-cell>
            <table:table-cell office:value-type="string">
              <text:p text:style-name="InstTableCellJustified"><text:span>MICROCOMPUTADOR BYTEON 486 DX</text:span></text:p>
              <text:p text:style-name="Standard"/>
              <text:p text:style-name="InstTableCellJustified"><text:span>4-100 MHZ 4MB-RA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1.429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0</text:span></text:p>
            </table:table-cell>
            <table:table-cell office:value-type="string">
              <text:p text:style-name="InstTableCellJustified"><text:span>MONITOR SANSUNG SYNC MASTER 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68</text:span></text:p>
            </table:table-cell>
            <table:table-cell office:value-type="string">
              <text:p text:style-name="InstTableCellJustified"><text:span>MICROCOMPUTADOR BYTEON 486 DX</text:span></text:p>
              <text:p text:style-name="Standard"/>
              <text:p text:style-name="InstTableCellJustified"><text:span>4-100 MHZ 4MB-RA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1.429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64</text:span></text:p>
            </table:table-cell>
            <table:table-cell office:value-type="string">
              <text:p text:style-name="InstTableCellJustified"><text:span>IMPRESSORA HCP 660 -C DESK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7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63</text:span></text:p>
            </table:table-cell>
            <table:table-cell office:value-type="string">
              <text:p text:style-name="InstTableCellJustified"><text:span>IMPRESSORA HCP 660 -C DESK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7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62</text:span></text:p>
            </table:table-cell>
            <table:table-cell office:value-type="string">
              <text:p text:style-name="InstTableCellJustified"><text:span>IMPRESSORA EPSON LX 30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28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61</text:span></text:p>
            </table:table-cell>
            <table:table-cell office:value-type="string">
              <text:p text:style-name="InstTableCellJustified"><text:span>IMPRESSORA EPSON LX 30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28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60</text:span></text:p>
            </table:table-cell>
            <table:table-cell office:value-type="string">
              <text:p text:style-name="InstTableCellJustified"><text:span>IMPRESSORA EPSON LX 30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28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09</text:span></text:p>
            </table:table-cell>
            <table:table-cell office:value-type="string">
              <text:p text:style-name="InstTableCellJustified"><text:span>KIT MULTIMIDIA C/CD ROM 4 X</text:span></text:p>
              <text:p text:style-name="Standard"/>
              <text:p text:style-name="InstTableCellJustified"><text:span>CREATIVE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4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08</text:span></text:p>
            </table:table-cell>
            <table:table-cell office:value-type="string">
              <text:p text:style-name="InstTableCellJustified"><text:span>KIT MULTIMIDIA C/CD ROM 4 X</text:span></text:p>
              <text:p text:style-name="Standard"/>
              <text:p text:style-name="InstTableCellJustified"><text:span>CREATIVE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4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9</text:span></text:p>
            </table:table-cell>
            <table:table-cell office:value-type="string">
              <text:p text:style-name="InstTableCellJustified"><text:span>SCANER HP COLOR 3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1.5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8</text:span></text:p>
            </table:table-cell>
            <table:table-cell office:value-type="string">
              <text:p text:style-name="InstTableCellJustified"><text:span>SUPORTE COMPUTADO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0/1995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7</text:span></text:p>
            </table:table-cell>
            <table:table-cell office:value-type="string">
              <text:p text:style-name="InstTableCellJustified"><text:span>MONITOR MASTER IIIN.</text:span></text:p>
              <text:p text:style-name="Standard"/>
              <text:p text:style-name="InstTableCellJustified"><text:span>5089521462-1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9/1995</text:span></text:p>
            </table:table-cell>
            <table:table-cell office:value-type="string">
              <text:p text:style-name="InstTableCell"><text:span>R$ 4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6</text:span></text:p>
            </table:table-cell>
            <table:table-cell office:value-type="string">
              <text:p text:style-name="InstTableCellJustified"><text:span>MONITOR MASTER IIIN.</text:span></text:p>
              <text:p text:style-name="Standard"/>
              <text:p text:style-name="InstTableCellJustified"><text:span>5089521462-1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9/1995</text:span></text:p>
            </table:table-cell>
            <table:table-cell office:value-type="string">
              <text:p text:style-name="InstTableCell"><text:span>R$ 4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5</text:span></text:p>
            </table:table-cell>
            <table:table-cell office:value-type="string">
              <text:p text:style-name="InstTableCellJustified"><text:span>MONITOR SUNC MASTER IIIN.</text:span></text:p>
              <text:p text:style-name="Standard"/>
              <text:p text:style-name="InstTableCellJustified"><text:span>5089521462-1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9/1995</text:span></text:p>
            </table:table-cell>
            <table:table-cell office:value-type="string">
              <text:p text:style-name="InstTableCell"><text:span>R$ 4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4</text:span></text:p>
            </table:table-cell>
            <table:table-cell office:value-type="string">
              <text:p text:style-name="InstTableCellJustified"><text:span>ARMARIO AP402E PA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8/1995</text:span></text:p>
            </table:table-cell>
            <table:table-cell office:value-type="string">
              <text:p text:style-name="InstTableCell"><text:span>R$ 1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2</text:span></text:p>
            </table:table-cell>
            <table:table-cell office:value-type="string">
              <text:p text:style-name="InstTableCellJustified"><text:span>ESTANTE EDPG PA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8/1995</text:span></text:p>
            </table:table-cell>
            <table:table-cell office:value-type="string">
              <text:p text:style-name="InstTableCell"><text:span>R$ 5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0</text:span></text:p>
            </table:table-cell>
            <table:table-cell office:value-type="string">
              <text:p text:style-name="InstTableCellJustified"><text:span>ESTANTE DE 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1995</text:span></text:p>
            </table:table-cell>
            <table:table-cell office:value-type="string">
              <text:p text:style-name="InstTableCell"><text:span>R$ 39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8</text:span></text:p>
            </table:table-cell>
            <table:table-cell office:value-type="string">
              <text:p text:style-name="InstTableCellJustified"><text:span>AR CONDICIONADO CONSUL 30,000</text:span></text:p>
              <text:p text:style-name="Standard"/>
              <text:p text:style-name="InstTableCellJustified"><text:span>BTUS 220V CICLO FRI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2/1995</text:span></text:p>
            </table:table-cell>
            <table:table-cell office:value-type="string">
              <text:p text:style-name="InstTableCell"><text:span>R$ 1.9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7</text:span></text:p>
            </table:table-cell>
            <table:table-cell office:value-type="string">
              <text:p text:style-name="InstTableCellJustified"><text:span>AR CONDICIONADO CONSUL 30,000</text:span></text:p>
              <text:p text:style-name="Standard"/>
              <text:p text:style-name="InstTableCellJustified"><text:span>BTUS 220V CICLO FRI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2/1995</text:span></text:p>
            </table:table-cell>
            <table:table-cell office:value-type="string">
              <text:p text:style-name="InstTableCell"><text:span>R$ 1.9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6</text:span></text:p>
            </table:table-cell>
            <table:table-cell office:value-type="string">
              <text:p text:style-name="InstTableCellJustified"><text:span>CONJUNTO DE FERRAMENTAS COM 69</text:span></text:p>
              <text:p text:style-name="Standard"/>
              <text:p text:style-name="InstTableCellJustified"><text:span>PECAS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199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5</text:span></text:p>
            </table:table-cell>
            <table:table-cell office:value-type="string">
              <text:p text:style-name="InstTableCellJustified"><text:span>FURADEIRA BOSCH MAGNUN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1995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3</text:span></text:p>
            </table:table-cell>
            <table:table-cell office:value-type="string">
              <text:p text:style-name="InstTableCellJustified"><text:span>MESA PARA MICR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2/1994</text:span></text:p>
            </table:table-cell>
            <table:table-cell office:value-type="string">
              <text:p text:style-name="InstTableCell"><text:span>R$ 3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2</text:span></text:p>
            </table:table-cell>
            <table:table-cell office:value-type="string">
              <text:p text:style-name="InstTableCellJustified"><text:span>MESA PARA MAQUINA ACO PA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12/1994</text:span></text:p>
            </table:table-cell>
            <table:table-cell office:value-type="string">
              <text:p text:style-name="InstTableCell"><text:span>R$ 5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1</text:span></text:p>
            </table:table-cell>
            <table:table-cell office:value-type="string">
              <text:p text:style-name="InstTableCellJustified"><text:span>VENTILADOR QUALITAS MOD P Q600</text:span></text:p>
              <text:p text:style-name="Standard"/>
              <text:p text:style-name="InstTableCellJustified"><text:span>GIRATORI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11/1994</text:span></text:p>
            </table:table-cell>
            <table:table-cell office:value-type="string">
              <text:p text:style-name="InstTableCell"><text:span>R$ 17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9</text:span></text:p>
            </table:table-cell>
            <table:table-cell office:value-type="string">
              <text:p text:style-name="InstTableCellJustified"><text:span>DIVISORIA MADEIRA PLENARI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9/1994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0</text:span></text:p>
            </table:table-cell>
            <table:table-cell office:value-type="string">
              <text:p text:style-name="InstTableCellJustified"><text:span>ARQUIVO OF 04 ACO PA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9/1994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7</text:span></text:p>
            </table:table-cell>
            <table:table-cell office:value-type="string">
              <text:p text:style-name="InstTableCellJustified"><text:span>MESA OPERADORA NO 1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22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6</text:span></text:p>
            </table:table-cell>
            <table:table-cell office:value-type="string">
              <text:p text:style-name="InstTableCellJustified"><text:span>PABX STI 4016 PLU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48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5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4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3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2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1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0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9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8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7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6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5</text:span></text:p>
            </table:table-cell>
            <table:table-cell office:value-type="string">
              <text:p text:style-name="InstTableCellJustified"><text:span>ESTANTE DE 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9/1994</text:span></text:p>
            </table:table-cell>
            <table:table-cell office:value-type="string">
              <text:p text:style-name="InstTableCell"><text:span>R$ 2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4</text:span></text:p>
            </table:table-cell>
            <table:table-cell office:value-type="string">
              <text:p text:style-name="InstTableCellJustified"><text:span>ARMARIO DE 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9/1994</text:span></text:p>
            </table:table-cell>
            <table:table-cell office:value-type="string">
              <text:p text:style-name="InstTableCell"><text:span>R$ 13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3</text:span></text:p>
            </table:table-cell>
            <table:table-cell office:value-type="string">
              <text:p text:style-name="InstTableCellJustified"><text:span>CAIXA ACUSTICA CXP 25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8/1994</text:span></text:p>
            </table:table-cell>
            <table:table-cell office:value-type="string">
              <text:p text:style-name="InstTableCell"><text:span>R$ 10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2</text:span></text:p>
            </table:table-cell>
            <table:table-cell office:value-type="string">
              <text:p text:style-name="InstTableCellJustified"><text:span>CAIXA ACUSTICA CXP 25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8/1994</text:span></text:p>
            </table:table-cell>
            <table:table-cell office:value-type="string">
              <text:p text:style-name="InstTableCell"><text:span>R$ 10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1</text:span></text:p>
            </table:table-cell>
            <table:table-cell office:value-type="string">
              <text:p text:style-name="InstTableCellJustified"><text:span>MES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8/1994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0</text:span></text:p>
            </table:table-cell>
            <table:table-cell office:value-type="string">
              <text:p text:style-name="InstTableCellJustified"><text:span>TRIBUNA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8/1994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9</text:span></text:p>
            </table:table-cell>
            <table:table-cell office:value-type="string">
              <text:p text:style-name="InstTableCellJustified"><text:span>ARMARIO I3 HAIVANE LUXO</text:span></text:p>
              <text:p text:style-name="Standard"/>
              <text:p text:style-name="InstTableCellJustified"><text:span>ITATIA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8/1994</text:span></text:p>
            </table:table-cell>
            <table:table-cell office:value-type="string">
              <text:p text:style-name="InstTableCell"><text:span>R$ 2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8</text:span></text:p>
            </table:table-cell>
            <table:table-cell office:value-type="string">
              <text:p text:style-name="InstTableCellJustified"><text:span>JOGO MESA COM 04 CADEIRAS</text:span></text:p>
              <text:p text:style-name="Standard"/>
              <text:p text:style-name="InstTableCellJustified"><text:span>DALMA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8/1994</text:span></text:p>
            </table:table-cell>
            <table:table-cell office:value-type="string">
              <text:p text:style-name="InstTableCell"><text:span>R$ 15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7</text:span></text:p>
            </table:table-cell>
            <table:table-cell office:value-type="string">
              <text:p text:style-name="InstTableCellJustified"><text:span>EXTINTOR AP 10 LT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8/1994</text:span></text:p>
            </table:table-cell>
            <table:table-cell office:value-type="string">
              <text:p text:style-name="InstTableCell"><text:span>R$ 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6</text:span></text:p>
            </table:table-cell>
            <table:table-cell office:value-type="string">
              <text:p text:style-name="InstTableCellJustified"><text:span>EXTINTOR PQS 4 KL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8/1994</text:span></text:p>
            </table:table-cell>
            <table:table-cell office:value-type="string">
              <text:p text:style-name="InstTableCell"><text:span>R$ 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5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4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3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6 - SALA DE</text:span></text:p>
              <text:p text:style-name="Standard"/>
              <text:p text:style-name="InstTableCellJustified"><text:span>IMPRENSA 3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2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1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0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9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8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7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6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5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4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3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2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1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0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9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8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7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6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5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4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3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2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1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0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9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8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6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5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6 - SALA DE</text:span></text:p>
              <text:p text:style-name="Standard"/>
              <text:p text:style-name="InstTableCellJustified"><text:span>IMPRENSA 3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4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3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2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1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1 - DEPÓSITO/</text:span></text:p>
              <text:p text:style-name="Standard"/>
              <text:p text:style-name="InstTableCellJustified"><text:span>MANUTENÇAO E</text:span></text:p>
              <text:p text:style-name="Standard"/>
              <text:p text:style-name="InstTableCellJustified"><text:span>SERVIÇOS GERAIS”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0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9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8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7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6 - SALA DE</text:span></text:p>
              <text:p text:style-name="Standard"/>
              <text:p text:style-name="InstTableCellJustified"><text:span>IMPRENSA 3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6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5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4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3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2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1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0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9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8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7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6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5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4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3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1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0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9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8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7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6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5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4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3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2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1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0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9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8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7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6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5</text:span></text:p>
            </table:table-cell>
            <table:table-cell office:value-type="string">
              <text:p text:style-name="InstTableCellJustified"><text:span>CADEIRA IMBUIA (MESA DA</text:span></text:p>
              <text:p text:style-name="Standard"/>
              <text:p text:style-name="InstTableCellJustified"><text:span>PRESIDENCIA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7 - SALA DE</text:span></text:p>
              <text:p text:style-name="Standard"/>
              <text:p text:style-name="InstTableCellJustified"><text:span>IMPRENSA 4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26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4</text:span></text:p>
            </table:table-cell>
            <table:table-cell office:value-type="string">
              <text:p text:style-name="InstTableCellJustified"><text:span>CADEIRA IMBUIA (MESA DA</text:span></text:p>
              <text:p text:style-name="Standard"/>
              <text:p text:style-name="InstTableCellJustified"><text:span>PRESIDENCIA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26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3</text:span></text:p>
            </table:table-cell>
            <table:table-cell office:value-type="string">
              <text:p text:style-name="InstTableCellJustified"><text:span>CADEIRA IMBUIA (MESA DA</text:span></text:p>
              <text:p text:style-name="Standard"/>
              <text:p text:style-name="InstTableCellJustified"><text:span>PRESIDENCIA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26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2</text:span></text:p>
            </table:table-cell>
            <table:table-cell office:value-type="string">
              <text:p text:style-name="InstTableCellJustified"><text:span>CADEIRA IMBUIA (MESA DA</text:span></text:p>
              <text:p text:style-name="Standard"/>
              <text:p text:style-name="InstTableCellJustified"><text:span>PRESIDENCIA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6 - SALA DE</text:span></text:p>
              <text:p text:style-name="Standard"/>
              <text:p text:style-name="InstTableCellJustified"><text:span>IMPRENSA 3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26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0</text:span></text:p>
            </table:table-cell>
            <table:table-cell office:value-type="string">
              <text:p text:style-name="InstTableCellJustified"><text:span>CADEIRA IMBUIA (MESA DA</text:span></text:p>
              <text:p text:style-name="Standard"/>
              <text:p text:style-name="InstTableCellJustified"><text:span>PRESIDENCIA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26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9</text:span></text:p>
            </table:table-cell>
            <table:table-cell office:value-type="string">
              <text:p text:style-name="InstTableCellJustified"><text:span>CADEIRA IMBUIA (MESA DA</text:span></text:p>
              <text:p text:style-name="Standard"/>
              <text:p text:style-name="InstTableCellJustified"><text:span>PRESIDENCIA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7 - SALA DE</text:span></text:p>
              <text:p text:style-name="Standard"/>
              <text:p text:style-name="InstTableCellJustified"><text:span>IMPRENSA 4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26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8</text:span></text:p>
            </table:table-cell>
            <table:table-cell office:value-type="string">
              <text:p text:style-name="InstTableCellJustified"><text:span>CADEIRA IMBUIA (MESA DA</text:span></text:p>
              <text:p text:style-name="Standard"/>
              <text:p text:style-name="InstTableCellJustified"><text:span>PRESIDENCIA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26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7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6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5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4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3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2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1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0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9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8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5</text:span></text:p>
            </table:table-cell>
            <table:table-cell office:value-type="string">
              <text:p text:style-name="InstTableCellJustified"><text:span>VENTILADOR OSCILANTE PAREDE 60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1994</text:span></text:p>
            </table:table-cell>
            <table:table-cell office:value-type="string">
              <text:p text:style-name="InstTableCell"><text:span>R$ 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4</text:span></text:p>
            </table:table-cell>
            <table:table-cell office:value-type="string">
              <text:p text:style-name="InstTableCellJustified"><text:span>VENTILADOR OSCILANTE PAREDE 60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1994</text:span></text:p>
            </table:table-cell>
            <table:table-cell office:value-type="string">
              <text:p text:style-name="InstTableCell"><text:span>R$ 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3</text:span></text:p>
            </table:table-cell>
            <table:table-cell office:value-type="string">
              <text:p text:style-name="InstTableCellJustified"><text:span>VENTILADOR OSCILANTE PAREDE 60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1994</text:span></text:p>
            </table:table-cell>
            <table:table-cell office:value-type="string">
              <text:p text:style-name="InstTableCell"><text:span>R$ 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2</text:span></text:p>
            </table:table-cell>
            <table:table-cell office:value-type="string">
              <text:p text:style-name="InstTableCellJustified"><text:span>VENTILADOR OSCILANTE PAREDE 60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1994</text:span></text:p>
            </table:table-cell>
            <table:table-cell office:value-type="string">
              <text:p text:style-name="InstTableCell"><text:span>R$ 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1</text:span></text:p>
            </table:table-cell>
            <table:table-cell office:value-type="string">
              <text:p text:style-name="InstTableCellJustified"><text:span>VENTILADOR OSCILANTE PAREDE 60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1994</text:span></text:p>
            </table:table-cell>
            <table:table-cell office:value-type="string">
              <text:p text:style-name="InstTableCell"><text:span>R$ 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0</text:span></text:p>
            </table:table-cell>
            <table:table-cell office:value-type="string">
              <text:p text:style-name="InstTableCellJustified"><text:span>VENTILADOR OSCILANTE PAREDE 60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1994</text:span></text:p>
            </table:table-cell>
            <table:table-cell office:value-type="string">
              <text:p text:style-name="InstTableCell"><text:span>R$ 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06</text:span></text:p>
            </table:table-cell>
            <table:table-cell office:value-type="string">
              <text:p text:style-name="InstTableCellJustified"><text:span>TABLADO IMBUIA (SOB MESA</text:span></text:p>
              <text:p text:style-name="Standard"/>
              <text:p text:style-name="InstTableCellJustified"><text:span>PRESIDENCIA JUNTO BP N. 619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7/1994</text:span></text:p>
            </table:table-cell>
            <table:table-cell office:value-type="string">
              <text:p text:style-name="InstTableCell"><text:span>R$ 5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9</text:span></text:p>
            </table:table-cell>
            <table:table-cell office:value-type="string">
              <text:p text:style-name="InstTableCellJustified"><text:span>MESA PARA PRESIDENCIA EM</text:span></text:p>
              <text:p text:style-name="Standard"/>
              <text:p text:style-name="InstTableCellJustified"><text:span>IMBU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7/1994</text:span></text:p>
            </table:table-cell>
            <table:table-cell office:value-type="string">
              <text:p text:style-name="InstTableCell"><text:span>R$ 1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8</text:span></text:p>
            </table:table-cell>
            <table:table-cell office:value-type="string">
              <text:p text:style-name="InstTableCellJustified"><text:span>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2/1994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6</text:span></text:p>
            </table:table-cell>
            <table:table-cell office:value-type="string">
              <text:p text:style-name="InstTableCellJustified"><text:span>MICROCOMPUTADOR AT386 SX 40MHZ</text:span></text:p>
              <text:p text:style-name="Standard"/>
              <text:p text:style-name="InstTableCellJustified"><text:span>"VIS COM 2MB-RAM COM 1 DRIVE</text:span></text:p>
              <text:p text:style-name="Standard"/>
              <text:p text:style-name="InstTableCellJustified"><text:span>1,2MB WINCH. 120MB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2/1994</text:span></text:p>
            </table:table-cell>
            <table:table-cell office:value-type="string">
              <text:p text:style-name="InstTableCell"><text:span>R$ 201,7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5</text:span></text:p>
            </table:table-cell>
            <table:table-cell office:value-type="string">
              <text:p text:style-name="InstTableCellJustified"><text:span>CADEIRA PALHINH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8/1993</text:span></text:p>
            </table:table-cell>
            <table:table-cell office:value-type="string">
              <text:p text:style-name="InstTableCell"><text:span>R$ 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3</text:span></text:p>
            </table:table-cell>
            <table:table-cell office:value-type="string">
              <text:p text:style-name="InstTableCellJustified"><text:span>ARMARIO BAIXO - 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8/1993</text:span></text:p>
            </table:table-cell>
            <table:table-cell office:value-type="string">
              <text:p text:style-name="InstTableCell"><text:span>R$ 1,0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4</text:span></text:p>
            </table:table-cell>
            <table:table-cell office:value-type="string">
              <text:p text:style-name="InstTableCellJustified"><text:span>RELOGIO HORODOTAR MARCA IMEP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7/1993</text:span></text:p>
            </table:table-cell>
            <table:table-cell office:value-type="string">
              <text:p text:style-name="InstTableCell"><text:span>R$ 5,4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18</text:span></text:p>
            </table:table-cell>
            <table:table-cell office:value-type="string">
              <text:p text:style-name="InstTableCellJustified"><text:span>MICROFONE DE MESA MOD. 4 DM</text:span></text:p>
              <text:p text:style-name="Standard"/>
              <text:p text:style-name="InstTableCellJustified"><text:span>102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197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17</text:span></text:p>
            </table:table-cell>
            <table:table-cell office:value-type="string">
              <text:p text:style-name="InstTableCellJustified"><text:span>MICROFONE DE MESA MOD. 4 DM</text:span></text:p>
              <text:p text:style-name="Standard"/>
              <text:p text:style-name="InstTableCellJustified"><text:span>102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197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15</text:span></text:p>
            </table:table-cell>
            <table:table-cell office:value-type="string">
              <text:p text:style-name="InstTableCellJustified"><text:span>ARQUIVO DE ACO VERDE MARTE 5</text:span></text:p>
              <text:p text:style-name="Standard"/>
              <text:p text:style-name="InstTableCellJustified"><text:span>OF 4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7/197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13</text:span></text:p>
            </table:table-cell>
            <table:table-cell office:value-type="string">
              <text:p text:style-name="InstTableCellJustified"><text:span>CADEIRA CIMO MOD. 212</text:span></text:p>
              <text:p text:style-name="Standard"/>
              <text:p text:style-name="InstTableCellJustified"><text:span>GIRATOR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5/197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14</text:span></text:p>
            </table:table-cell>
            <table:table-cell office:value-type="string">
              <text:p text:style-name="InstTableCellJustified"><text:span>MESA MADEIRA VERNIZ 3 GAVETAS</text:span></text:p>
              <text:p text:style-name="Standard"/>
              <text:p text:style-name="InstTableCellJustified"><text:span>EXECU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4/197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03</text:span></text:p>
            </table:table-cell>
            <table:table-cell office:value-type="string">
              <text:p text:style-name="InstTableCellJustified"><text:span>MESA MADEIRA VERNIZ 1 GAVETA</text:span></text:p>
              <text:p text:style-name="Standard"/>
              <text:p text:style-name="InstTableCellJustified"><text:span>1,20X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95</text:span></text:p>
            </table:table-cell>
            <table:table-cell office:value-type="string">
              <text:p text:style-name="InstTableCellJustified"><text:span>MICROFONE SONY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94</text:span></text:p>
            </table:table-cell>
            <table:table-cell office:value-type="string">
              <text:p text:style-name="InstTableCellJustified"><text:span>GRAVADOR SONY MOD TC105 SERIE</text:span></text:p>
              <text:p text:style-name="Standard"/>
              <text:p text:style-name="InstTableCellJustified"><text:span>48389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91</text:span></text:p>
            </table:table-cell>
            <table:table-cell office:value-type="string">
              <text:p text:style-name="InstTableCellJustified"><text:span>MICROFONE RC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89</text:span></text:p>
            </table:table-cell>
            <table:table-cell office:value-type="string">
              <text:p text:style-name="InstTableCellJustified"><text:span>MESA DE ACO MD 109 1,73X0,43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77</text:span></text:p>
            </table:table-cell>
            <table:table-cell office:value-type="string">
              <text:p text:style-name="InstTableCellJustified"><text:span>NUMERADOR AUTOMATICO TOHO D7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69</text:span></text:p>
            </table:table-cell>
            <table:table-cell office:value-type="string">
              <text:p text:style-name="InstTableCellJustified"><text:span>VENTILADOR NIQUELADO ELETROMAR</text:span></text:p>
              <text:p text:style-name="Standard"/>
              <text:p text:style-name="InstTableCellJustified"><text:span>DE 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67</text:span></text:p>
            </table:table-cell>
            <table:table-cell office:value-type="string">
              <text:p text:style-name="InstTableCellJustified"><text:span>MESA DE MADEIRA VERNIZ CIMO</text:span></text:p>
              <text:p text:style-name="Standard"/>
              <text:p text:style-name="InstTableCellJustified"><text:span>CONJUG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65</text:span></text:p>
            </table:table-cell>
            <table:table-cell office:value-type="string">
              <text:p text:style-name="InstTableCellJustified"><text:span>MESA MADEIRA VERNIZ CONJUGADA</text:span></text:p>
              <text:p text:style-name="Standard"/>
              <text:p text:style-name="InstTableCellJustified"><text:span>COM 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62</text:span></text:p>
            </table:table-cell>
            <table:table-cell office:value-type="string">
              <text:p text:style-name="InstTableCellJustified"><text:span>ARQUIVO DE ACO FIEL VERDE</text:span></text:p>
              <text:p text:style-name="Standard"/>
              <text:p text:style-name="InstTableCellJustified"><text:span>ESCURO 4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61</text:span></text:p>
            </table:table-cell>
            <table:table-cell office:value-type="string">
              <text:p text:style-name="InstTableCellJustified"><text:span>ARQUIVO DE ACO PANDIN CINZA 5</text:span></text:p>
              <text:p text:style-name="Standard"/>
              <text:p text:style-name="InstTableCellJustified"><text:span>GAVET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57</text:span></text:p>
            </table:table-cell>
            <table:table-cell office:value-type="string">
              <text:p text:style-name="InstTableCellJustified"><text:span>ARMARIO DE ACO CINZA PANDIN 2</text:span></text:p>
              <text:p text:style-name="Standard"/>
              <text:p text:style-name="InstTableCellJustified"><text:span>POR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56</text:span></text:p>
            </table:table-cell>
            <table:table-cell office:value-type="string">
              <text:p text:style-name="InstTableCellJustified"><text:span>ARMARIO DE ACO VERDE ESCURO</text:span></text:p>
              <text:p text:style-name="Standard"/>
              <text:p text:style-name="InstTableCellJustified"><text:span>MALTA 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55</text:span></text:p>
            </table:table-cell>
            <table:table-cell office:value-type="string">
              <text:p text:style-name="InstTableCellJustified"><text:span>ARMARIO DE ACO VERDE ESCURO</text:span></text:p>
              <text:p text:style-name="Standard"/>
              <text:p text:style-name="InstTableCellJustified"><text:span>MALTA 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54</text:span></text:p>
            </table:table-cell>
            <table:table-cell office:value-type="string">
              <text:p text:style-name="InstTableCellJustified"><text:span>ARMARIO DE ACO BYNCO VERDE</text:span></text:p>
              <text:p text:style-name="Standard"/>
              <text:p text:style-name="InstTableCellJustified"><text:span>ESCURO 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53</text:span></text:p>
            </table:table-cell>
            <table:table-cell office:value-type="string">
              <text:p text:style-name="InstTableCellJustified"><text:span>ARMARIO DE ACO BERNARDINI</text:span></text:p>
              <text:p text:style-name="Standard"/>
              <text:p text:style-name="InstTableCellJustified"><text:span>VERDE ESC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48</text:span></text:p>
            </table:table-cell>
            <table:table-cell office:value-type="string">
              <text:p text:style-name="InstTableCellJustified"><text:span>MAQUINA ESCREVER OLIVETTI</text:span></text:p>
              <text:p text:style-name="Standard"/>
              <text:p text:style-name="InstTableCellJustified"><text:span>LEXIKON 8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46</text:span></text:p>
            </table:table-cell>
            <table:table-cell office:value-type="string">
              <text:p text:style-name="InstTableCellJustified"><text:span>MAQUINA ESCREVER OLIVETTI</text:span></text:p>
              <text:p text:style-name="Standard"/>
              <text:p text:style-name="InstTableCellJustified"><text:span>LEXIKON 8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38</text:span></text:p>
            </table:table-cell>
            <table:table-cell office:value-type="string">
              <text:p text:style-name="InstTableCellJustified"><text:span>ARMARI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</table:table>
        <text:p text:style-name="Standard"/>
        <table:table table:name="6b5214" table:style-name="6b5214">
          <table:table-column table:style-name="6b5214.0"/>
          <table:table-column table:style-name="6b521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bens-transferidos</text:span></text:p>
            </table:table-cell>
            <table:table-cell office:value-type="string">
              <text:p><text:span>Gerado em 14/08/2026 15:2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3c8ac" style:family="table">
      <style:table-properties style:rel-width="100" table:align="center"/>
    </style:style>
    <style:style style:name="93c8ac.0" style:family="table-column">
      <style:table-column-properties style:column-width="9.70cm"/>
    </style:style>
    <style:style style:name="93c8ac.1" style:family="table-column">
      <style:table-column-properties style:column-width="7.94cm"/>
    </style:style>
    <style:style style:name="31b8f6" style:family="table">
      <style:table-properties style:rel-width="100" table:align="center"/>
    </style:style>
    <style:style style:name="31b8f6.0" style:family="table-column">
      <style:table-column-properties style:column-width="17.64cm"/>
    </style:style>
    <style:style style:name="cf36ec" style:family="table">
      <style:table-properties style:rel-width="100" table:align="center"/>
    </style:style>
    <style:style style:name="cf36ec.0" style:family="table-column">
      <style:table-column-properties style:column-width="3.18cm"/>
    </style:style>
    <style:style style:name="cf36ec.1" style:family="table-column">
      <style:table-column-properties style:column-width="3.18cm"/>
    </style:style>
    <style:style style:name="cf36ec.2" style:family="table-column">
      <style:table-column-properties style:column-width="3.18cm"/>
    </style:style>
    <style:style style:name="cf36ec.3" style:family="table-column">
      <style:table-column-properties style:column-width="3.18cm"/>
    </style:style>
    <style:style style:name="cf36ec.4" style:family="table-column">
      <style:table-column-properties style:column-width="3.18cm"/>
    </style:style>
    <style:style style:name="cf36ec.5" style:family="table-column">
      <style:table-column-properties style:column-width="3.18cm"/>
    </style:style>
    <style:style style:name="cf36ec.6" style:family="table-column">
      <style:table-column-properties style:column-width="3.18cm"/>
    </style:style>
    <style:style style:name="cf36ec.7" style:family="table-column">
      <style:table-column-properties style:column-width="3.18cm"/>
    </style:style>
    <style:style style:name="6b5214" style:family="table">
      <style:table-properties style:rel-width="100" table:align="center"/>
    </style:style>
    <style:style style:name="6b5214.0" style:family="table-column">
      <style:table-column-properties style:column-width="11.47cm"/>
    </style:style>
    <style:style style:name="6b521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28:22.000</dc:date>
    <meta:generator>PHPWord</meta:generator>
    <meta:initial-creator/>
    <meta:creation-date>2026-08-14T18:28:22.000</meta:creation-date>
    <meta:keyword/>
    <meta:user-defined meta:name="Category"/>
    <meta:user-defined meta:name="Company"/>
    <meta:user-defined meta:name="Manager"/>
  </office:meta>
</office:document-meta>
</file>