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e36c0" style:family="table">
      <style:table-properties style:rel-width="100" table:align="center"/>
    </style:style>
    <style:style style:name="7e36c0.0" style:family="table-column">
      <style:table-column-properties style:column-width="9.70cm"/>
    </style:style>
    <style:style style:name="7e36c0.1" style:family="table-column">
      <style:table-column-properties style:column-width="7.94cm"/>
    </style:style>
    <style:style style:name="772096" style:family="table">
      <style:table-properties style:rel-width="100" table:align="center"/>
    </style:style>
    <style:style style:name="772096.0" style:family="table-column">
      <style:table-column-properties style:column-width="17.64cm"/>
    </style:style>
    <style:style style:name="797055" style:family="table">
      <style:table-properties style:rel-width="100" table:align="center"/>
    </style:style>
    <style:style style:name="797055.0" style:family="table-column">
      <style:table-column-properties style:column-width="3.18cm"/>
    </style:style>
    <style:style style:name="797055.1" style:family="table-column">
      <style:table-column-properties style:column-width="3.18cm"/>
    </style:style>
    <style:style style:name="797055.2" style:family="table-column">
      <style:table-column-properties style:column-width="3.18cm"/>
    </style:style>
    <style:style style:name="797055.3" style:family="table-column">
      <style:table-column-properties style:column-width="3.18cm"/>
    </style:style>
    <style:style style:name="797055.4" style:family="table-column">
      <style:table-column-properties style:column-width="3.18cm"/>
    </style:style>
    <style:style style:name="797055.5" style:family="table-column">
      <style:table-column-properties style:column-width="3.18cm"/>
    </style:style>
    <style:style style:name="797055.6" style:family="table-column">
      <style:table-column-properties style:column-width="3.18cm"/>
    </style:style>
    <style:style style:name="2fed39" style:family="table">
      <style:table-properties style:rel-width="100" table:align="center"/>
    </style:style>
    <style:style style:name="2fed39.0" style:family="table-column">
      <style:table-column-properties style:column-width="11.47cm"/>
    </style:style>
    <style:style style:name="2fed3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e36c0" table:style-name="7e36c0">
          <table:table-column table:style-name="7e36c0.0"/>
          <table:table-column table:style-name="7e36c0.1"/>
          <table:table-row>
            <table:table-cell office:value-type="string">
              <text:p text:style-name="IM1"><draw:frame draw:style-name="fr1" draw:name="b6ee6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72096" table:style-name="772096">
          <table:table-column table:style-name="77209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DESPESAS EXTRA-ORÇAMENTÁRIAS</text:span></text:p>
        <text:p text:style-name="P2_InstBodyJustified"><text:span text:style-name="T2">CONSULTA SEM FILTROS — TODOS OS LANÇAMENTOS PÚBLICOS.</text:span></text:p>
        <text:p text:style-name="P3_InstKicker"><text:span text:style-name="T3">2210 LANÇAMENTO(S) ENCONTRADO(S)</text:span></text:p>
        <text:p text:style-name="P4_InstKicker"><text:span text:style-name="T4">INDICADORES DE DESPESAS EXTRA-ORÇAMENTÁRIAS</text:span></text:p>
        <text:p text:style-name="P5_InstBodyJustified"><text:span text:style-name="T5">• TOTAL PAGO: R$ 15.852.110,50 · LANÇAMENTOS: 2.210 · FAVORECIDOS: 22 · VALOR MÉDIO: R$ 7.172,90</text:span></text:p>
        <table:table table:name="797055" table:style-name="797055">
          <table:table-column table:style-name="797055.0"/>
          <table:table-column table:style-name="797055.1"/>
          <table:table-column table:style-name="797055.2"/>
          <table:table-column table:style-name="797055.3"/>
          <table:table-column table:style-name="797055.4"/>
          <table:table-column table:style-name="797055.5"/>
          <table:table-column table:style-name="797055.6"/>
          <table:table-row>
            <table:table-cell office:value-type="string">
              <text:p><text:span>EXERCÍCIO</text:span></text:p>
            </table:table-cell>
            <table:table-cell office:value-type="string">
              <text:p><text:span>MÊS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FAVORECIDO</text:span></text:p>
            </table:table-cell>
            <table:table-cell office:value-type="string">
              <text:p><text:span>GUI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PAG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710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896,8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6,2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824,3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4.881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10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1.754,3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72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3/08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966,9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2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32.636,0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02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5.460,3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825,7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710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770,3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138,7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06,9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3.54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524,9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7.756,0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72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966,9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2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32.327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02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6.226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8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825,7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710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762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303,8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383,4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.742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45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6.039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72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286,2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2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33.036,8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50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6.438,9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9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20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6.031,7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745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762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914,6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464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0.626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716,9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7.014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72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430,9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2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32.379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50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4.025,0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6.049,2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745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9/04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351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914,6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366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9.020,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RESTITUIÇÕES DE DESPESAS REF. SEGURO DE BEM PATRIMONIAL</text:span></text:p>
            </table:table-cell>
            <table:table-cell office:value-type="string">
              <text:p text:style-name="InstTableCell"><text:span>R$ 1.54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70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7.398,7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72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430,9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29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31.302,0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66,1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462,2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795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745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347,5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1,8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789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481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172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946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2.585,8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64,4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604,7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36,6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8.569,3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18,9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367,8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7.823,7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86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08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0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789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18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107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887,4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8.830,2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64,4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157,8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9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219,1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9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635,8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03</text:span></text:p>
            </table:table-cell>
            <table:table-cell office:value-type="string">
              <text:p text:style-name="InstTableCell"><text:span>COMPLEMENTORECOLHIMENTO DE IRRF DE PESSOA JURIDICA</text:span></text:p>
            </table:table-cell>
            <table:table-cell office:value-type="string">
              <text:p text:style-name="InstTableCell"><text:span>R$ 11,7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02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2.551,7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9/12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8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900,5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6/1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0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66,1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6/1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8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179,0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200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298,3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9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9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8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.650,2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9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93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9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699,5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9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6.714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9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9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4</text:span></text:p>
            </table:table-cell>
            <table:table-cell office:value-type="string">
              <text:p text:style-name="InstTableCell"><text:span>REPASSE DE IRRF SOBRE FOLHA DE PAGAMENTO REF. 13.O SALARIO 2.A PARCELA</text:span></text:p>
            </table:table-cell>
            <table:table-cell office:value-type="string">
              <text:p text:style-name="InstTableCell"><text:span>R$ 49.178,4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83</text:span></text:p>
            </table:table-cell>
            <table:table-cell office:value-type="string">
              <text:p text:style-name="InstTableCell"><text:span>REPASSE DE CONTRIBUIÇÕES PREVIDENCIÁRIAS SOBRE FOLHA DE PAGAMENTO DE SERVIDORES E EX-SERVIDORES REF. 13.O SALARIO 2.A PARCELA</text:span></text:p>
            </table:table-cell>
            <table:table-cell office:value-type="string">
              <text:p text:style-name="InstTableCell"><text:span>R$ 26.261,0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7.099,5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8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18,9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084,6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82</text:span></text:p>
            </table:table-cell>
            <table:table-cell office:value-type="string">
              <text:p text:style-name="InstTableCell"><text:span>REPASSE DE CONTRIBUIÇÃO PREVIDENCIÁRIA SOBRE FOLHA DE PAGAMENTO SERVIDORES E VEREADORES REF. 13.O SALARIO 2.A PARCELA</text:span></text:p>
            </table:table-cell>
            <table:table-cell office:value-type="string">
              <text:p text:style-name="InstTableCell"><text:span>R$ 14.928,0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900,5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5/12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86</text:span></text:p>
            </table:table-cell>
            <table:table-cell office:value-type="string">
              <text:p text:style-name="InstTableCell"><text:span>REPASSE DE PENSÃO ALIMENTÍCIA DESCONTADO DE SERVIDOR REF. 13.O SALARIO 2.A PARCELA</text:span></text:p>
            </table:table-cell>
            <table:table-cell office:value-type="string">
              <text:p text:style-name="InstTableCell"><text:span>R$ 899,5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5/12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85</text:span></text:p>
            </table:table-cell>
            <table:table-cell office:value-type="string">
              <text:p text:style-name="InstTableCell"><text:span>REPASSE DE PENSÃO ALIMENTÍCIA DESCONTADO DE SERVIDOR REF. 13.O SALARIO 2.A PARCELA</text:span></text:p>
            </table:table-cell>
            <table:table-cell office:value-type="string">
              <text:p text:style-name="InstTableCell"><text:span>R$ 1.037,4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7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8/12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7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78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407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75</text:span></text:p>
            </table:table-cell>
            <table:table-cell office:value-type="string">
              <text:p text:style-name="InstTableCell"><text:span>REPASSE DE PENSAO ALIMENTI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76</text:span></text:p>
            </table:table-cell>
            <table:table-cell office:value-type="string">
              <text:p text:style-name="InstTableCell"><text:span>REPASSE DE PENSAO ALIMENTI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74</text:span></text:p>
            </table:table-cell>
            <table:table-cell office:value-type="string">
              <text:p text:style-name="InstTableCell"><text:span>REPASSE DE PENSAO ALIMENTICIA DESCONTADO DE SERVIDOR</text:span></text:p>
            </table:table-cell>
            <table:table-cell office:value-type="string">
              <text:p text:style-name="InstTableCell"><text:span>R$ 1.100,2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483,2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9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04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9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0.149,5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2/12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7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617,2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8/11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7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6.562,7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60,5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556,6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16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6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5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6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96,7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.064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3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81,6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7.845,7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3/11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5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255,3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8.119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85,1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426,5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9,9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4.919,9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9/10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79,0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092,7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235,6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1.947,2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255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7.291,6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37,9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069,1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60,4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4.930,7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05,4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9/09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68,5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.046,0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09,8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2.975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9.509,2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198,6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9/08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4.15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.995,9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85,1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777,1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30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729,4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1/08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05,4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950,5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61,3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.290,0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221,1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6.760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57,1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54,1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10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6.690,9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779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721,1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4.839,6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4,9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70,5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70,5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045,0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46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809,3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462,1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8.256,9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8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54,1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10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6.970,9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85,1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426,9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227,7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35,6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9/06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14,4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7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20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679,7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08,0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9.214,7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8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54,1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0/05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10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7.016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725,9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329,4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407,2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9/05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DEPOSITO REF. CONVENIO UNIODONTO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9/05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35,6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14,4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572,9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230,3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083,7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RESTITUIÇÃO REFERENTE A SEGURO RECEBIDO REF. DANOS</text:span></text:p>
            </table:table-cell>
            <table:table-cell office:value-type="string">
              <text:p text:style-name="InstTableCell"><text:span>R$ 2.100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683,6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2.370,2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8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54,1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10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6.736,1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.215,7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81,9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557,4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156,7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40,3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9/04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342,7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PENSÃO ALIMENTÍCIA DESCONTADO DE SERVIDOR=</text:span></text:p>
            </table:table-cell>
            <table:table-cell office:value-type="string">
              <text:p text:style-name="InstTableCell"><text:span>R$ 2.565,5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13,4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17.479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876,9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287,3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52.063,7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8,91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904,0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108,3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.455,1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38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719,3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21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4.887,53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3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7/03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342,76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84,1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.581,8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970,6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7.322,5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5/03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326,9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258,1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3.770,5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SANSAUDE REEMBOLSO</text:span></text:p>
            </table:table-cell>
            <table:table-cell office:value-type="string">
              <text:p text:style-name="InstTableCell"><text:span>R$ 88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58,54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203,3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ISSQN RETIDO NO MUNICIPIO</text:span></text:p>
            </table:table-cell>
            <table:table-cell office:value-type="string">
              <text:p text:style-name="InstTableCell"><text:span>R$ 78,07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21,0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5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485,0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64,8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7/02/2025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098,2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02,2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20,7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653,80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655,59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1.225,85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3/02/202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290,48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2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258,1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7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51,1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8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064,2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7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258,1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7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581,7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5,6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7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6.434,5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98,1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678,7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4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2.440,1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8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077,3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73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21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8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8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83,5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7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369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8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62,6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71</text:span></text:p>
            </table:table-cell>
            <table:table-cell office:value-type="string">
              <text:p text:style-name="InstTableCell"><text:span>REPASSE DE PENSÃO ALIMENTÍCIA DESCONTADO DE SERVIDOR REF. 13.O SALARIO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8</text:span></text:p>
            </table:table-cell>
            <table:table-cell office:value-type="string">
              <text:p text:style-name="InstTableCell"><text:span>REPASSE DE CONTRIBUIÇÕES PREVIDENCIÁRIAS SOBRE FOLHA DE PAGAMENTO DE SERVIDORES E EX-SERVIDORES REF. 13.O SALARIO</text:span></text:p>
            </table:table-cell>
            <table:table-cell office:value-type="string">
              <text:p text:style-name="InstTableCell"><text:span>R$ 24.423,7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833,2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70</text:span></text:p>
            </table:table-cell>
            <table:table-cell office:value-type="string">
              <text:p text:style-name="InstTableCell"><text:span>REPASSE DE PENSÃO ALIMENTÍCIA DESCONTADO DE SERVIDOR REF. 13.O SALARIO</text:span></text:p>
            </table:table-cell>
            <table:table-cell office:value-type="string">
              <text:p text:style-name="InstTableCell"><text:span>R$ 922,5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721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9</text:span></text:p>
            </table:table-cell>
            <table:table-cell office:value-type="string">
              <text:p text:style-name="InstTableCell"><text:span>REPASSE DE IRRF SOBRE FOLHA DE PAGAMENTO REF. 13.O SALARIO</text:span></text:p>
            </table:table-cell>
            <table:table-cell office:value-type="string">
              <text:p text:style-name="InstTableCell"><text:span>R$ 37.776,6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IRRF SOBRE PF</text:span></text:p>
            </table:table-cell>
            <table:table-cell office:value-type="string">
              <text:p text:style-name="InstTableCell"><text:span>R$ 59,1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7</text:span></text:p>
            </table:table-cell>
            <table:table-cell office:value-type="string">
              <text:p text:style-name="InstTableCell"><text:span>REPASSE DE CONTRIBUIÇÃO PREVIDENCIÁRIA SOBRE FOLHA DE PAGAMENTO SERVIDORES E VEREADORES REF. 13.O SALARIO</text:span></text:p>
            </table:table-cell>
            <table:table-cell office:value-type="string">
              <text:p text:style-name="InstTableCell"><text:span>R$ 10.763,9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363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313,3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6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3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51,1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6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6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6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41,8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805,0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78,7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7.716,1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3/12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6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2.081,9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9/11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258,1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.081,6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457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26,2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37,4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237,4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922,7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8/11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3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68,0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385,1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87,0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.598,9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77,7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9.183,9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129,6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283,1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677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15,3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517,0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320,8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63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9/10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034,1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40,4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9.056,8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104,1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81,3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129,6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.215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163,8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993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239,6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97,4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9/09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034,1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674,2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80,5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060,8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330,6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9.736,0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70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2/09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129,6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0/08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1.431,3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295,8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IRRF SOBRE SERVIÇOS PRESTADOS POR PESSOA FISICA</text:span></text:p>
            </table:table-cell>
            <table:table-cell office:value-type="string">
              <text:p text:style-name="InstTableCell"><text:span>R$ 1.586,5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2.446,2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9/08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034,1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9/08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6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79,0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56,7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RENDIMENTO DE APLICACAO FINANCEIRA</text:span></text:p>
            </table:table-cell>
            <table:table-cell office:value-type="string">
              <text:p text:style-name="InstTableCell"><text:span>R$ 6.783,9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234,7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28.439,3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COMPLEMENTO DE REPASSE DE EMPRÉSTIMOS DESCONTADO EM FOLHA</text:span></text:p>
            </table:table-cell>
            <table:table-cell office:value-type="string">
              <text:p text:style-name="InstTableCell"><text:span>R$ 0,0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129,6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7.762,4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3.003,9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856,4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607,9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6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889,5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36,4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44,8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653,5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79,5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2.017,3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4.012,8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8/06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870,4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783,9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153,7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6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326,4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09,6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372,9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59,5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8.245,6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4.490,8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188,8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2.739,9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036,5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56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396,2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7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87,0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870,5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757,1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6.638,7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4.044,0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9/04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4.156,9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9/04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974,3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9/04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190,3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44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8/04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396,2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50,3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54,1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5.051,6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.676,7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054,8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41,8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4.369,5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8/03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86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2.610,1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106,4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149,2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47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7/03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196,3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795,5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91,6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802,3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863,99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2.788,04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6,3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5.872,6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9/02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304,9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1.707,3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414,46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4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2.677,15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9/02/202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00,0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8/02/2024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552,88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94,8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635,6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88,72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718,4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 DE PESSOA JURIDICA</text:span></text:p>
            </table:table-cell>
            <table:table-cell office:value-type="string">
              <text:p text:style-name="InstTableCell"><text:span>R$ 603,11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27.264,63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6,37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2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7.331,10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2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7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552,8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2.425,3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6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7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5.888,1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370,4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5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45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7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64.005,8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5.849,8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.675,4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002,8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7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0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7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28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7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659,6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7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616,1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6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6,3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3</text:span></text:p>
            </table:table-cell>
            <table:table-cell office:value-type="string">
              <text:p text:style-name="InstTableCell"><text:span>REPASSE DE CONTRIBUIÇÕES PREVIDENCIÁRIAS SOBRE FOLHA DE PAGAMENTO DE SERVIDORES E EX-SERVIDORES REF. 13.O SALARIO</text:span></text:p>
            </table:table-cell>
            <table:table-cell office:value-type="string">
              <text:p text:style-name="InstTableCell"><text:span>R$ 21.375,5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2.686,9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018,4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2</text:span></text:p>
            </table:table-cell>
            <table:table-cell office:value-type="string">
              <text:p text:style-name="InstTableCell"><text:span>REPASSE DE CONTRIBUIÇÃO PREVIDENCIÁRIA SOBRE FOLHA DE PAGAMENTO SERVIDORES E VEREADORES REF. 13.O SALARIO</text:span></text:p>
            </table:table-cell>
            <table:table-cell office:value-type="string">
              <text:p text:style-name="InstTableCell"><text:span>R$ 10.531,7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754,0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8/12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5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0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7/12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439,7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5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5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051,8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69,2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1.846,5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0.526,3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0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14,6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5.822,3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7/11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1.708,2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7/11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226,0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7/11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01,4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50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8/11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14,7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89,7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VALOR REFERENTE A RESTITUICAO IRRF TIM</text:span></text:p>
            </table:table-cell>
            <table:table-cell office:value-type="string">
              <text:p text:style-name="InstTableCell"><text:span>R$ 201,8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907,5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4.222,2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0.640,4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23.952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3.840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962,0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89,7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47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9/10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277,9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24,0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0.570,2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493,7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3.898,1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97,5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2/10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952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9/09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1.758,1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710,0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89,7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1/09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47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363,9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53,6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634,8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1.191,8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COLHIMENTO DE IRRF DE PESSOA JURIDICA</text:span></text:p>
            </table:table-cell>
            <table:table-cell office:value-type="string">
              <text:p text:style-name="InstTableCell"><text:span>R$ 2,3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30.451,2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.825,3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952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408,7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953,5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2.287,0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6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9/08/2023</text:span></text:p>
            </table:table-cell>
            <table:table-cell office:value-type="string">
              <text:p text:style-name="InstTableCell"><text:span>CONSESP - CONCURSOS, RESIDENCIAS MEDICAS, AVALIACO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VALOR REFERENTE A IRRF</text:span></text:p>
            </table:table-cell>
            <table:table-cell office:value-type="string">
              <text:p text:style-name="InstTableCell"><text:span>R$ 1.191,8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9/08/2023</text:span></text:p>
            </table:table-cell>
            <table:table-cell office:value-type="string">
              <text:p text:style-name="InstTableCell"><text:span>CONSESP - CONCURSOS, RESIDENCIAS MEDICAS, AVALIACO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EMBOLSO DE VALOR DE INSCRICOES DE CONCURSO PUBLICO</text:span></text:p>
            </table:table-cell>
            <table:table-cell office:value-type="string">
              <text:p text:style-name="InstTableCell"><text:span>R$ 78.264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414,7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31,8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.383,8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IRRF DE PESSOAS JURIDICAS</text:span></text:p>
            </table:table-cell>
            <table:table-cell office:value-type="string">
              <text:p text:style-name="InstTableCell"><text:span>R$ 609,1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IRRF SOBRE FOLHA DE PAGAMENTO</text:span></text:p>
            </table:table-cell>
            <table:table-cell office:value-type="string">
              <text:p text:style-name="InstTableCell"><text:span>R$ 24.704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952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1.985,7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1.125,5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769,1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9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75,9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751,2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2.469,8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.057,0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738,5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5.132,8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9.342,4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733,5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65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605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89,7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2/06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9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844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ANA LETICIA MARTIN DA SILV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.420,0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48,8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RETENÇÃO DE IRRF EMPENHO EXTRA ORÇAMENTARIO</text:span></text:p>
            </table:table-cell>
            <table:table-cell office:value-type="string">
              <text:p text:style-name="InstTableCell"><text:span>R$ 61,9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0.439,4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5.977,1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4.689,0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9.477,1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639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.412,4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06,5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7.844,7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9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PENSÃO ALIMENTÍCIA DESCONTADO DE SERVIDOR ANTONIO LUIS MOLINA</text:span></text:p>
            </table:table-cell>
            <table:table-cell office:value-type="string">
              <text:p text:style-name="InstTableCell"><text:span>R$ 4.778,3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PENSÃO ALIMENTÍCIA DESCONTADO DE SERVIDOR JOCENIR FABIO DE SOUZA</text:span></text:p>
            </table:table-cell>
            <table:table-cell office:value-type="string">
              <text:p text:style-name="InstTableCell"><text:span>R$ 890,4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4.632,8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2.462,6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699,0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8/04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9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8/04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FERENTE À RETENÇÃO DO EMPENHO 36.</text:span></text:p>
            </table:table-cell>
            <table:table-cell office:value-type="string">
              <text:p text:style-name="InstTableCell"><text:span>R$ 61,9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9.486,3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561,6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594,8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2/04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2.729,6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CONVENIO UNIODONTO DESCONTADO</text:span></text:p>
            </table:table-cell>
            <table:table-cell office:value-type="string">
              <text:p text:style-name="InstTableCell"><text:span>R$ 1.290,0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78,3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03,0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8.315,8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6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3/04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3.382,9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983,8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879,8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526,3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375,5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38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78,3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18,6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2.573,7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8.121,42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2.187,81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7/02/2023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324,0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7/02/202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533,66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7/02/2023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1.409,55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38,40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8/02/2023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615,53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3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778,3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94,64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6.445,2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773,79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2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2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2.187,8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71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343,8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2.187,8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29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56.813,89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5.084,9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681,4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629,8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842,7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09,6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7.702,5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271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326,9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69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663,5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9/12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09,6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8/12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343,8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61,5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8.711,5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7.672,6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944,8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259,3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29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744,7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09,6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8/11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343,8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1.598,0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54,7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8.648,1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5.891,4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944,8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340,6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69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765,0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1.655,0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343,8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44,9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9.323,4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8.192,3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3/10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944,8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142,4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05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7,2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612,0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9/09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8/09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2.524,69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96,6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.579,8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IRRF RECOLHIMENTO DE IRRF A UNIÃO</text:span></text:p>
            </table:table-cell>
            <table:table-cell office:value-type="string">
              <text:p text:style-name="InstTableCell"><text:span>R$ 27.789,4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044,8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376,3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653,6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896,2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2.524,69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12,9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7.593,7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946,2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9/07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9.079,2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10.287,7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072,3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1/07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7/07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1.378,1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148,6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9.273,2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9.397,4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821,7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229,7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981,4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642,3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2</text:span></text:p>
            </table:table-cell>
            <table:table-cell office:value-type="string">
              <text:p text:style-name="InstTableCell"><text:span>SAO PAULO TRIBUNAL DE JUSTIC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RETENÇÃO JUDICIAL DESCONTADO EM FOLHA</text:span></text:p>
            </table:table-cell>
            <table:table-cell office:value-type="string">
              <text:p text:style-name="InstTableCell"><text:span>R$ 1.378,1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94,8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869,2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7.720,3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7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562,1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161,9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572,4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16,1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0,8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98,79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569,7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781,8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6,5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774,3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084,0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691,0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85,6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8/04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106,7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8/04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52,0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63,4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717,4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171,1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6,5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774,3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5.459,0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159,8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4,0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369,5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04,0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772,9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09,4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22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1.323,0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5,1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444,35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8/02/2022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4.691,4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8/02/2022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259,1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8/02/2022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20,58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2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59,20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8/02/2022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772,9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2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448,04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2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104,36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2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577,13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2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031,87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2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22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1.740,82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22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1,6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70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594,5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0.457,4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.264,8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6.748,4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5.043,8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336,7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904,5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627,6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59,2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CONTRIBUIÇÕES PREVIDENCIÁRIAS SOBRE FOLHA DE PAGAMENTO DE SERVIDORES REFERENTE A 13.O SALARIO</text:span></text:p>
            </table:table-cell>
            <table:table-cell office:value-type="string">
              <text:p text:style-name="InstTableCell"><text:span>R$ 16.269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5.927,59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805,9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ÃO PREVIDENCIÁRIA SOBRE FOLHA DE PAGAMENTO SERVIDORES REFERENTE AO 13.O SALARIO</text:span></text:p>
            </table:table-cell>
            <table:table-cell office:value-type="string">
              <text:p text:style-name="InstTableCell"><text:span>R$ 1.538,4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9,9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42,9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9/12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70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1.937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18,2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9.057,69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594,5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568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024,1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9/11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16,1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9/11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70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5/11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5/11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137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5/11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796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5/11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81,4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5/11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070,7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9/10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200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351,5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59,3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8/10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70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8/10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387,6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1.464,8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71,8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162,6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622,4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833,2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50,7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8/09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3/09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3/09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1.573,1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3/09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74,6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3/09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963,4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5.268,4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408,1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98,5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852,1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842,4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15,4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2/08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838,8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60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303,6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319,1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787,2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670,5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31,8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838,8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762,99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172,9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8/06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29,8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25,6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121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49,3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423,4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41,4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,4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970,3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036,4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29,8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73,7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352,8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22,4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3/05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976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803,0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60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860,4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305,4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536,57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9/04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529,9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2,9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633,1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62,54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278,79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670,4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9/03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,5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9/03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374,7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9/03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997,8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9/03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627,6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950,3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5/03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5/03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COMPLEMENTO DE REPASSE DE PENSÃO ALIMENTÍCIA DESCONTADO DE SERVIDOR</text:span></text:p>
            </table:table-cell>
            <table:table-cell office:value-type="string">
              <text:p text:style-name="InstTableCell"><text:span>R$ 13,78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5/03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13,2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226,8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620,16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21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091,3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25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21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841,09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21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19,9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1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59,2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1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.037,00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4,03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1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439,7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1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13,25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1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21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045,02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1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697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MINISTERIO DA FAZENDA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COLHIMENTO DE IRRF A UNIÃO</text:span></text:p>
            </table:table-cell>
            <table:table-cell office:value-type="string">
              <text:p text:style-name="InstTableCell"><text:span>R$ 24,0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42,1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15,14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41.178,0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315,4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.308,3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697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986,8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958,44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275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941,6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59,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CONTRIBUIÇÕES PREVIDENCIÁRIAS SOBRE FOLHA DE PAGAMENTO DE SERVIDORES E EX-SERVIDORES REF. 13.O SALARIO</text:span></text:p>
            </table:table-cell>
            <table:table-cell office:value-type="string">
              <text:p text:style-name="InstTableCell"><text:span>R$ 18.959,3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455,1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360,1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CONTRIBUIÇÃO PREVIDENCIÁRIA SOBRE FOLHA DE PAGAMENTO SERVIDORES REF. 13.O SALARIO</text:span></text:p>
            </table:table-cell>
            <table:table-cell office:value-type="string">
              <text:p text:style-name="InstTableCell"><text:span>R$ 1.168,4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946,6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55,2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14,4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11,8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979,7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43,5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421,0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617,5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467,7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060,1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895,3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14,4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7,9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997,9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13,6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3/11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783,4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0/10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0/10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617,5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7.710,9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060,1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993,4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9/10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2,0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4.104,8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99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617,5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8.500,5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035,3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980,7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5,1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638,7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20,4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500,8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84,3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6.020,04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919,3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0.027,1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99,8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904,74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58,1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3,6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3/08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710,9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5,7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4.564,1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819,3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396,7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6,8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0.092,7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58,9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9,7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160,8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2,7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984,3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719,3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243,04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107,2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8,8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450,9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25,6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COMPLEMENTO DE PENSAO ALIMENTICIA DESCONTADO DE SERVIDOR</text:span></text:p>
            </table:table-cell>
            <table:table-cell office:value-type="string">
              <text:p text:style-name="InstTableCell"><text:span>R$ 30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9,7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93,6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84,3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943,7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20,4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5/05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50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5/05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121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86,8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RESTITUIÇÕES DE DESPESAS REF. VALE TRANSPORTE DESCONTADO DE SERVIDOR</text:span></text:p>
            </table:table-cell>
            <table:table-cell office:value-type="string">
              <text:p text:style-name="InstTableCell"><text:span>R$ 105,2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91,1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233,2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25,8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9,7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93,6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1,8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4.688,6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571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20,4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9/04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RESTITUIÇÕES DE DESPESAS REF. VALE TRANSPORTE DESCONTADO DE SERVIDOR</text:span></text:p>
            </table:table-cell>
            <table:table-cell office:value-type="string">
              <text:p text:style-name="InstTableCell"><text:span>R$ 105,2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4,9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511,4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00,2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9,7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661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1,8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64,6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619,5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9.396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42,6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35,1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RESTITUIÇÕES DE DESPESAS REF. VALE TRANSPORTE DESCONTADO DE SERVIDOR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173,12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58,3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5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2/03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667,09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1,8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0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387,0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1,01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0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746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0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53,1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0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4,00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813,1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RESTITUIÇÕES DE DESPESAS REF. VALE TRANSPORTE DESCONTADO DE SERVIDOR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2,96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429,63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46,2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20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4/02/2020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111,08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20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20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48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8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04,8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84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851,0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7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7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81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79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.202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7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107,5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7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40.142,7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7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327,4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82</text:span></text:p>
            </table:table-cell>
            <table:table-cell office:value-type="string">
              <text:p text:style-name="InstTableCell"><text:span>REPASSE DE PENSÃO ALIMENTÍCIA DESCONTADO DE SERVIDOR REF. 13.O SALARIO</text:span></text:p>
            </table:table-cell>
            <table:table-cell office:value-type="string">
              <text:p text:style-name="InstTableCell"><text:span>R$ 649,7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7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80,8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7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6,4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7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111,0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1,0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761,3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9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2.204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44,5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8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4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9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.398,9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5</text:span></text:p>
            </table:table-cell>
            <table:table-cell office:value-type="string">
              <text:p text:style-name="InstTableCell"><text:span>REPASSE DE CONTRIBUIÇÕES PREVIDENCIÁRIAS SOBRE FOLHA DE PAGAMENTO DE SERVIDORES REF. 13.O SALARIO</text:span></text:p>
            </table:table-cell>
            <table:table-cell office:value-type="string">
              <text:p text:style-name="InstTableCell"><text:span>R$ 14.425,9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689,2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6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0,3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555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4</text:span></text:p>
            </table:table-cell>
            <table:table-cell office:value-type="string">
              <text:p text:style-name="InstTableCell"><text:span>REPASSE DE CONTRIBUIÇÃO PREVIDENCIÁRIA SOBRE FOLHA DE PAGAMENTO SERVIDORES REF. 13.O SALARIO</text:span></text:p>
            </table:table-cell>
            <table:table-cell office:value-type="string">
              <text:p text:style-name="InstTableCell"><text:span>R$ 958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63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696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3,9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6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4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5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61</text:span></text:p>
            </table:table-cell>
            <table:table-cell office:value-type="string">
              <text:p text:style-name="InstTableCell"><text:span>VALE TRANSPORTE DESCONTADO DE SERVIDOR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44,7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053,4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55,7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2/12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607,0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9/11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9/11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96,4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4.036,3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744,5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8/11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VALE TRANSPORTE DESCONTADO DE SERVIDOR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79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435,4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33,7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0,3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555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722,9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34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419,1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676,3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536,8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3,9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555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67,5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329,3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50,6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0,3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774,8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05,6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4.318,8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853,8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3,9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7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958,6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VALE TRANSPORTE DESCONTADO DE SERVIDOR</text:span></text:p>
            </table:table-cell>
            <table:table-cell office:value-type="string">
              <text:p text:style-name="InstTableCell"><text:span>R$ 50,6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023,9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708,1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88,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2/09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766,8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0/08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0/08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840,5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23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7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958,6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RESTITUIÇÕES DE DESPESAS REF: 13,65 REF. DESPESAS CORREIO 101,27 VALE TRANSPORTE 06/2019 101,27 VALE TRANSPORTE 07/2019 138,05 RENDIM. APLIC.06/2019</text:span></text:p>
            </table:table-cell>
            <table:table-cell office:value-type="string">
              <text:p text:style-name="InstTableCell"><text:span>R$ 354,24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28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826,9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49,6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79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15.364,8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86,1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7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89,0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RESTITUIÇÕES DE DESPESAS REF. VALE TRANSPORTE DESCONTADO DE SERVIDOR E DESPESAS DE CORREIO</text:span></text:p>
            </table:table-cell>
            <table:table-cell office:value-type="string">
              <text:p text:style-name="InstTableCell"><text:span>R$ 192,9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19,8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5.265,9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33,7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773,1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8/06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8/06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CAO AO VOTUPREV DEPOSITADO POR SERVIDOR</text:span></text:p>
            </table:table-cell>
            <table:table-cell office:value-type="string">
              <text:p text:style-name="InstTableCell"><text:span>R$ 119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100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454,5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VENIO SANSAUDE DEPOSITADO POR SERVIDOR</text:span></text:p>
            </table:table-cell>
            <table:table-cell office:value-type="string">
              <text:p text:style-name="InstTableCell"><text:span>R$ 37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251,6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RESTITUIÇÕES DE DESPESAS DE CORREIO E VALE TRANSPORTE DESCONTADO DE SERVIDOR</text:span></text:p>
            </table:table-cell>
            <table:table-cell office:value-type="string">
              <text:p text:style-name="InstTableCell"><text:span>R$ 21,4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819,4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40,24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10,9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506,5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27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224,2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950,6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220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274,8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75,1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829,1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26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092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RESTITUIÇÕES DE DESPESAS REF. VALE TRANSPORTE DESCONTADO DE SERVIDOR E INDENIZAÇÃO DE SEGUROS DA PORTO SEGUROS.</text:span></text:p>
            </table:table-cell>
            <table:table-cell office:value-type="string">
              <text:p text:style-name="InstTableCell"><text:span>R$ 15.4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216,0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303,7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93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10,9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720,6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34,3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8/04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1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8/04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333,6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8/04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344,24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7,5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678,8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18,0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9/04/2019</text:span></text:p>
            </table:table-cell>
            <table:table-cell office:value-type="string">
              <text:p text:style-name="InstTableCell"><text:span>PORTO SEGURO COMPANHIA DE SEGUROS GERAIS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EMBOLSO DE VALOR DEPOSITADO A MAIOR PELA SEGURADORA CONFORME PROCESSO INTERNO</text:span></text:p>
            </table:table-cell>
            <table:table-cell office:value-type="string">
              <text:p text:style-name="InstTableCell"><text:span>R$ 8.003,7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PENSÃO ALIMENTÍCIA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69,2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875,82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RESTITUIÇÕES DE DESPESAS REF. VALE TRANSPORTE</text:span></text:p>
            </table:table-cell>
            <table:table-cell office:value-type="string">
              <text:p text:style-name="InstTableCell"><text:span>R$ 101,2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PENSÃO ALIMENTÍCIA</text:span></text:p>
            </table:table-cell>
            <table:table-cell office:value-type="string">
              <text:p text:style-name="InstTableCell"><text:span>R$ 735,94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33,7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31,0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9/03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720,6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50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537,41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014,2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8/03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096,5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82,9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006,4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70,4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31,3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19</text:span></text:p>
            </table:table-cell>
            <table:table-cell office:value-type="string">
              <text:p text:style-name="InstTableCell"><text:span>COOPERATIVA DE CREDITO, POUPANCA E INVESTIMENTO TE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.063,85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9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759,1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9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014,2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8/02/2019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8/02/2019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096,50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9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662,66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9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609,78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9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39,74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9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9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231,33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19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8/12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900,4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50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4.894,0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661,0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245,7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97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10,7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096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3.133,4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204,04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CONTRIBUIÇÃO PREVIDENCIÁRIA SOBRE 13.O SALARIO DE SERVIDORES</text:span></text:p>
            </table:table-cell>
            <table:table-cell office:value-type="string">
              <text:p text:style-name="InstTableCell"><text:span>R$ 1.433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069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096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50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043,9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281,0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17,4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900,4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48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952,4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92,9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9/11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9/11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50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8,7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86,8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204,21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65,4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664,7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9/10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790,6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9/10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92,9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1,4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50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47,8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337,54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44,4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5/10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8/09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8/09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513,4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544,6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92,9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688,0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0.000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57,9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9.661,0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513,4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430,21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85,3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629,8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2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7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24,74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719,3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513,3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3.564,6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278,4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0,7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2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,2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666,7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2.316,8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57,1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01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389,5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43,7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0,7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2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44,0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502,01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0/05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257,6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0/05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537,5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8/05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569,5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8/05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27,8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710,7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22,0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14,3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507,14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537,5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2.529,82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92,9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628,7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864,7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8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8,6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2/04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9/03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537,5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980,3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28,91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9/03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7.628,7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9/03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8</text:span></text:p>
            </table:table-cell>
            <table:table-cell office:value-type="string">
              <text:p text:style-name="InstTableCell"><text:span>SANDRA APARECIDA BORTOLAI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PENSAO ALIMENTICIA DEVIDA PELO SERVIDOR ANTONIO LUIS MOLINA</text:span></text:p>
            </table:table-cell>
            <table:table-cell office:value-type="string">
              <text:p text:style-name="InstTableCell"><text:span>R$ 3.005,1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52,43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041,6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0,6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537,56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8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336,1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8</text:span></text:p>
            </table:table-cell>
            <table:table-cell office:value-type="string">
              <text:p text:style-name="InstTableCell"><text:span>INSTITUTO NACIONAL DA SEGURIDADE SOCIAL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23,4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9/02/2018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8.079,35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9/02/2018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8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030,09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8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3,38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8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8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8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537,56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MINISTERIO DA FAZENDA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COLHIMENTO DE IRRF A UNIÃO</text:span></text:p>
            </table:table-cell>
            <table:table-cell office:value-type="string">
              <text:p text:style-name="InstTableCell"><text:span>R$ 90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TAXAS DE INSCRIÇÃO EM CONCURSO PÚBLICO</text:span></text:p>
            </table:table-cell>
            <table:table-cell office:value-type="string">
              <text:p text:style-name="InstTableCell"><text:span>R$ 12.525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26,0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34.180,1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1.430,7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911,1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617,5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433,4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601,8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CONTRIBUIÇÕES PREVIDENCIÁRIAS SOBRE FOLHA DE PAGAMENTO REF. 13O SALARIO</text:span></text:p>
            </table:table-cell>
            <table:table-cell office:value-type="string">
              <text:p text:style-name="InstTableCell"><text:span>R$ 11.988,7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0.045,1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TRIBUIÇÃO PREVIDENCIÁRIA SOBRE 13.O SALARIO</text:span></text:p>
            </table:table-cell>
            <table:table-cell office:value-type="string">
              <text:p text:style-name="InstTableCell"><text:span>R$ 1.367,4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519,7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8/12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587,4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8/12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211,7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541,3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40,1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617,5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886,8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6,3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568,2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734,54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286,8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0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227,4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0.037,3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6,3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CONVENIO MEDICO</text:span></text:p>
            </table:table-cell>
            <table:table-cell office:value-type="string">
              <text:p text:style-name="InstTableCell"><text:span>R$ 30,8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34,0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586,56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457,7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53,04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2/10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2/10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374,0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938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20,3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9,8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5.030,46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782,0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29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64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686,44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8.614,4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8/08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238,9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64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24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45,8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587,9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8.168,0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88,8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4/08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049,3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0.973,4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25,3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22,4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64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98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787,1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3.006,46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52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55,6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105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0.078,1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16,3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9/06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64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9/06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49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4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957,4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494,9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95,9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981,4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935,8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9/05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20,8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010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49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.411,4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IRRF RECOLHIMENTO DE IRRF A UNIÃO</text:span></text:p>
            </table:table-cell>
            <table:table-cell office:value-type="string">
              <text:p text:style-name="InstTableCell"><text:span>R$ 20.635,0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6,3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8/04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317,8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8/04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2.081,6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0.084,5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840,9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56,3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449,2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249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.192,6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IRRF RECOLHIMENTO DE IRRF A UNIÃO</text:span></text:p>
            </table:table-cell>
            <table:table-cell office:value-type="string">
              <text:p text:style-name="InstTableCell"><text:span>R$ 21.451,4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73,2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6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3/04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795,09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293,0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591,2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753,4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423,16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1.147,5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0,6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0,9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60,5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8.472,9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24,0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0,5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2.950,17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4/02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482,75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889,7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7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591,2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7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79,0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7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819,68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7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7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802,51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7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87,23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7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20,52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7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3.480,80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17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644,3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8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4.274,4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4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8.167,0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467,6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5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425,8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59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2.467,1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5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0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50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8.165,1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529,9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434,4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5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06,9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5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661,3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145,4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5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11,5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MINAS SOL LTDA - EPP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STITUIÇÃO DE CAUÇÃO EM PARTICIPAÇÃO A TOMADA DE PREÇOS N. 02/2016</text:span></text:p>
            </table:table-cell>
            <table:table-cell office:value-type="string">
              <text:p text:style-name="InstTableCell"><text:span>R$ 4.363,5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.769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CONTRIBUIÇÕES PREVIDENCIÁRIAS SOBRE FOLHA DE PAGAMENTO DE SERVIDORES REF. 13.O SALARIO PARCIAL</text:span></text:p>
            </table:table-cell>
            <table:table-cell office:value-type="string">
              <text:p text:style-name="InstTableCell"><text:span>R$ 1.308,3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CONTRIBUIÇÕES PREVIDENCIÁRIAS SOBRE FOLHA DE PAGAMENTO REF. 13.O SALARIO</text:span></text:p>
            </table:table-cell>
            <table:table-cell office:value-type="string">
              <text:p text:style-name="InstTableCell"><text:span>R$ 8.372,0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261,9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348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CONTRIBUIÇÃO PREVIDENCIÁRIA SOBRE FOLHA DE PAGAMENTO SERVIDORES REF. 13.O SALARIO</text:span></text:p>
            </table:table-cell>
            <table:table-cell office:value-type="string">
              <text:p text:style-name="InstTableCell"><text:span>R$ 1.016,2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COLHIMENTO DE CONTRIBUICAO PREVIDENCIARIA DE PESSOA JURIDICA</text:span></text:p>
            </table:table-cell>
            <table:table-cell office:value-type="string">
              <text:p text:style-name="InstTableCell"><text:span>R$ 5.441,6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29,0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9/12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661,3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9/12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887,9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724,5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3,7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9,4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868,7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915,2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1/11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RETENÇAO DE ISSQN</text:span></text:p>
            </table:table-cell>
            <table:table-cell office:value-type="string">
              <text:p text:style-name="InstTableCell"><text:span>R$ 95,9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252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348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8/11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86,0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661,3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4.641,6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367,6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7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9,4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062,3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879,9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,2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8.863,9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CONTRIBUIÇÕES PREVIDENCIÁRIAS SOBRE FOLHA DE PAGAMENTO DE EX-SERVIDORES E PENSIONISTAS</text:span></text:p>
            </table:table-cell>
            <table:table-cell office:value-type="string">
              <text:p text:style-name="InstTableCell"><text:span>R$ 1.348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9.078,6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661,3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3.359,8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8.254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7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9,4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3/10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062,3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853,1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RETENÇAO DE ISSQN</text:span></text:p>
            </table:table-cell>
            <table:table-cell office:value-type="string">
              <text:p text:style-name="InstTableCell"><text:span>R$ 639,7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0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367,6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348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RETENCAO DE INSS</text:span></text:p>
            </table:table-cell>
            <table:table-cell office:value-type="string">
              <text:p text:style-name="InstTableCell"><text:span>R$ 2.345,7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9,9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75,3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9/09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479,1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9/09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7,6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315,2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7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9,4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959,8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449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2/08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ISSQN</text:span></text:p>
            </table:table-cell>
            <table:table-cell office:value-type="string">
              <text:p text:style-name="InstTableCell"><text:span>R$ 998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2/08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85,9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8.082,6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358,3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INSS RETIDO DA EMPRESA PLANA CONSTRUTORA E INCORPORADORA LTDA</text:span></text:p>
            </table:table-cell>
            <table:table-cell office:value-type="string">
              <text:p text:style-name="InstTableCell"><text:span>R$ 3.659,4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2.148,5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75,8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662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41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201,4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18,5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6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959,8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9/07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280,5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55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,8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9.303,9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087,1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882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1/07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124,5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1/07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EMBOLSO DE VALOR RETIDO INDEVIDAMENTE A SERVIDORA LARISSA MARTA DA SILVA CARDOSO</text:span></text:p>
            </table:table-cell>
            <table:table-cell office:value-type="string">
              <text:p text:style-name="InstTableCell"><text:span>R$ 28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1/07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24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18.791,8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4.501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59,2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6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032,9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210,6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8.164,8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22,7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727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012,5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1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112,9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8,37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6</text:span></text:p>
            </table:table-cell>
            <table:table-cell office:value-type="string">
              <text:p text:style-name="InstTableCell"><text:span>CONSESP CONC. RESID. MED, AVAL. E PESQU. LTDA EPP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A PMV DE VALOR DE INSCRIÇÕES DE CONCURSO PÚBLICO DEPOSITADO PELA EMPRESA.</text:span></text:p>
            </table:table-cell>
            <table:table-cell office:value-type="string">
              <text:p text:style-name="InstTableCell"><text:span>R$ 42.939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6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958,8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269,8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22,7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727,04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012,5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16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23,0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6.578,8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51,6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6/05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6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388,8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1.589,7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8.093,4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22,7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0/04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733,9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8/04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985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8/04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55,2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7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4.419,2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82,4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6,2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388,8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418,99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00,8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8/03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489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985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72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774,9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21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3,1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9/02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099,0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159,0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16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00,88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16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489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6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985,45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6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03,50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16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0.990,41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16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67,13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16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6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34,72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16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132,9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STITUICAO DE RENDIMENTO DE APLICACAO FINANCEIRA - RESIDUO</text:span></text:p>
            </table:table-cell>
            <table:table-cell office:value-type="string">
              <text:p text:style-name="InstTableCell"><text:span>R$ 189,9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9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EMBOLSO DE VIAGEM AEREA NAO REALIZADA</text:span></text:p>
            </table:table-cell>
            <table:table-cell office:value-type="string">
              <text:p text:style-name="InstTableCell"><text:span>R$ 1.163,1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3,8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39.821,7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20.903,5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149,8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881,2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098,4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8.132,9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985,4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451,7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1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ISSQN</text:span></text:p>
            </table:table-cell>
            <table:table-cell office:value-type="string">
              <text:p text:style-name="InstTableCell"><text:span>R$ 30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REF. 13.O SALARIO</text:span></text:p>
            </table:table-cell>
            <table:table-cell office:value-type="string">
              <text:p text:style-name="InstTableCell"><text:span>R$ 7.432,3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TRIBUIÇÕES PREVIDENCIÁRIAS SOBRE FOLHA DE PAGAMENTO DE SERVIDORES REF. 13.O SALARIO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416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CONTRIBUIÇÃO PREVIDENCIÁRIA SOBRE FOLHA DE PAGAMENTO SERVIDORES REF. 13.O SALARIO</text:span></text:p>
            </table:table-cell>
            <table:table-cell office:value-type="string">
              <text:p text:style-name="InstTableCell"><text:span>R$ 681,2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8/12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593,1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985,4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9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2.186,8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62,4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4/12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4.913,0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30/11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7.702,9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050,7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445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337,7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STITUIÇÕES</text:span></text:p>
            </table:table-cell>
            <table:table-cell office:value-type="string">
              <text:p text:style-name="InstTableCell"><text:span>R$ 180,6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034,1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14,8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3/11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129,5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0/10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26,1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617,8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425,7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3/10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6.337,7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3/10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2,6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6.229,6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51,9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935,9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426,1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1/09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64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259,0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8/09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520,4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875,3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9,6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6.866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94,7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4/09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847,0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1/08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356,12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4/08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EMBOLSO DE VALOR RECEBIDO A MAIOR DA PREFEITURA MUNICIPAL REFERENTE AO DUODECIMO DO MÊS DE AGOSTO/2015</text:span></text:p>
            </table:table-cell>
            <table:table-cell office:value-type="string">
              <text:p text:style-name="InstTableCell"><text:span>R$ 14.000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166,9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542,3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875,3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86,2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6.037,9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31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2,7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3/08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847,0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171,1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295,5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20/07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949,6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875,3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2.390,36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5,7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0,1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847,0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254,9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356,12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2/06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ISSQN A PMV</text:span></text:p>
            </table:table-cell>
            <table:table-cell office:value-type="string">
              <text:p text:style-name="InstTableCell"><text:span>R$ 6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827,7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160,42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278,8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78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7.373,2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4,2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15,7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0,1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628,42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1/06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6.616,5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EMBOLSO DE ISSQN RETIDO</text:span></text:p>
            </table:table-cell>
            <table:table-cell office:value-type="string">
              <text:p text:style-name="InstTableCell"><text:span>R$ 84,6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012,9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72,3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1/05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253,5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1/05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848,1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9,7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907,0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94,7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0,1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6.743,5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713,2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123,8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1.414,8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778,8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401,0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62,5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099,6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09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43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115,3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32,6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7/04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100,1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577,4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EMPRÉSTIMO DESCONTADO EM FOLHA</text:span></text:p>
            </table:table-cell>
            <table:table-cell office:value-type="string">
              <text:p text:style-name="InstTableCell"><text:span>R$ 296,0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938,0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.212,9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562,7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28,9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415,1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744,0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083,4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66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761,3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16,0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2/03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577,4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CONSIGNACAO DESCONTADO DE SERVIDORES</text:span></text:p>
            </table:table-cell>
            <table:table-cell office:value-type="string">
              <text:p text:style-name="InstTableCell"><text:span>R$ 656,15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063,69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ISSQN RETIDO</text:span></text:p>
            </table:table-cell>
            <table:table-cell office:value-type="string">
              <text:p text:style-name="InstTableCell"><text:span>R$ 2,1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5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267,88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174,2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5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64,6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5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083,4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5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66,50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.051,77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5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9.350,13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5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39,2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5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2/02/2015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97,24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15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174,0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45,2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.039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22.231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9.525,7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093,1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96,4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797,2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174,0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5.109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7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40,8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898,4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44</text:span></text:p>
            </table:table-cell>
            <table:table-cell office:value-type="string">
              <text:p text:style-name="InstTableCell"><text:span>REPASSE DE RETENÇÃO DE INSS</text:span></text:p>
            </table:table-cell>
            <table:table-cell office:value-type="string">
              <text:p text:style-name="InstTableCell"><text:span>R$ 1.212,8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09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3/12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2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ISSQN RETIDO NA FONTE</text:span></text:p>
            </table:table-cell>
            <table:table-cell office:value-type="string">
              <text:p text:style-name="InstTableCell"><text:span>R$ 1,4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E EX-SERVIDORES REFERENTE AO 13.O SALARIO</text:span></text:p>
            </table:table-cell>
            <table:table-cell office:value-type="string">
              <text:p text:style-name="InstTableCell"><text:span>R$ 6.636,2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TRIBUIÇÕES PREVIDENCIÁRIAS SOBRE FOLHA DE PAGAMENTO DE SERVIDORES E EX-SERVIDORES REFERENTE AO 13.O SALARIO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CONTRIBUIÇÃO PREVIDENCIÁRIA SOBRE FOLHA DE PAGAMENTO SERVIDORES REFERENTE AO 13.O SALARIO</text:span></text:p>
            </table:table-cell>
            <table:table-cell office:value-type="string">
              <text:p text:style-name="InstTableCell"><text:span>R$ 1.110,3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9/1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107,0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264,1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4.354,6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09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2.505,1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451,0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5/12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1/12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041,7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8/11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174,0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ISSQN</text:span></text:p>
            </table:table-cell>
            <table:table-cell office:value-type="string">
              <text:p text:style-name="InstTableCell"><text:span>R$ 28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215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906,7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936,7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506,4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0/11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09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664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70,3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6/11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3/11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144,4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31/10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938,2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0/10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848,0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885,7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350,7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45,3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709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963,6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32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6/10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507,5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5.073,1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4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9/09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554,4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988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696,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66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739,2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660,2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98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5/09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1/09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027,0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9/08/2014</text:span></text:p>
            </table:table-cell>
            <table:table-cell office:value-type="string">
              <text:p text:style-name="InstTableCell"><text:span>EDILSON PEREIRA BATIST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EMBOLSO DE EMPRESTIMO DESCONTADO EM FOLHA INDEVIDAMENTE</text:span></text:p>
            </table:table-cell>
            <table:table-cell office:value-type="string">
              <text:p text:style-name="InstTableCell"><text:span>R$ 990,1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9/08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027,1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26,2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110,9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1/08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601,4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1/08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954,0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4.029,3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720,3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3,4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444,2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567,6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24,2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8/07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11,6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094,5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55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TAXAS DE INSCRIÇÃO EM CONCURSO PÚBLICO</text:span></text:p>
            </table:table-cell>
            <table:table-cell office:value-type="string">
              <text:p text:style-name="InstTableCell"><text:span>R$ 12.698,6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21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2.058,2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49,1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4/07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2,9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444,2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4.348,7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74,2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0/06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11,6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165,4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55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57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6.763,5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66,6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6/06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2,9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2/06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690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0/05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503,1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3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RETENCAO DE CONTRIBUICAO PREVIDENCIARIA</text:span></text:p>
            </table:table-cell>
            <table:table-cell office:value-type="string">
              <text:p text:style-name="InstTableCell"><text:span>R$ 77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82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76,8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2/05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5.531,3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2/05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2/05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55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2/05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56,4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4.636,5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92,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2,9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471,5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3.386,4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1.272,8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644,8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794,7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284,9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55,1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20,4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4.032,6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92,1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4/04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92,92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126,1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914,2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0/03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929,53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5.064,8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008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41,61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45,0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93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829,3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58,35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5/03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295,2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1.898,4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4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078,0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036,0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4</text:span></text:p>
            </table:table-cell>
            <table:table-cell office:value-type="string">
              <text:p text:style-name="InstTableCell"><text:span>INSTITUTO DE PREVIDE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008,6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4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730,86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14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23,50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4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1.454,38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4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80,59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4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3/02/2014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093,37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14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669,4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STITUIÇÃO DE VALOR AO PODER EXECUTIVO REF. CHEQUE NAO COMPENSADO NO PRAZO LEGAL</text:span></text:p>
            </table:table-cell>
            <table:table-cell office:value-type="string">
              <text:p text:style-name="InstTableCell"><text:span>R$ 40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2</text:span></text:p>
            </table:table-cell>
            <table:table-cell office:value-type="string">
              <text:p text:style-name="InstTableCell"><text:span>RESTITUIÇÃO DE VALORES AO PODER EXECUTIVO</text:span></text:p>
            </table:table-cell>
            <table:table-cell office:value-type="string">
              <text:p text:style-name="InstTableCell"><text:span>R$ 157,7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30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3</text:span></text:p>
            </table:table-cell>
            <table:table-cell office:value-type="string">
              <text:p text:style-name="InstTableCell"><text:span>RESTITUIÇÃO DE VALOR AO PODER EXECUTIVO REF. CHEQUE NAO COMPENSADO NO PRAZO LEGAL</text:span></text:p>
            </table:table-cell>
            <table:table-cell office:value-type="string">
              <text:p text:style-name="InstTableCell"><text:span>R$ 40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41</text:span></text:p>
            </table:table-cell>
            <table:table-cell office:value-type="string">
              <text:p text:style-name="InstTableCell"><text:span>REPASSE DE RENDIMENTO DE APLICAÇÃO FINANCEIRA</text:span></text:p>
            </table:table-cell>
            <table:table-cell office:value-type="string">
              <text:p text:style-name="InstTableCell"><text:span>R$ 7.727,6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3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8.133,3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5.694,22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3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86,0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562,5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1.552,3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730,8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9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1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331,7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02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3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5.694,22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30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730,8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4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02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3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86,0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32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9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3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3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562,5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7/12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3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1.552,3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29</text:span></text:p>
            </table:table-cell>
            <table:table-cell office:value-type="string">
              <text:p text:style-name="InstTableCell"><text:span>REPASSE DE CONTRIBUIÇÃO PREVIDENCIARIA SOBRE FOLHA DE PAGAMENTO DE SERVIDORES REF. 13.O SALARIO</text:span></text:p>
            </table:table-cell>
            <table:table-cell office:value-type="string">
              <text:p text:style-name="InstTableCell"><text:span>R$ 395,0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2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45,52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27</text:span></text:p>
            </table:table-cell>
            <table:table-cell office:value-type="string">
              <text:p text:style-name="InstTableCell"><text:span>REPASSE DE CONTRIBUIÇÕES PREVIDENCIÁRIAS SOBRE FOLHA DE PAGAMENTO DE SERVIDORES E EX-SERVIDORES REF. 13.O SALARIO</text:span></text:p>
            </table:table-cell>
            <table:table-cell office:value-type="string">
              <text:p text:style-name="InstTableCell"><text:span>R$ 5.689,6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26</text:span></text:p>
            </table:table-cell>
            <table:table-cell office:value-type="string">
              <text:p text:style-name="InstTableCell"><text:span>REPASSE DE CONTRIBUIÇÃO PREVIDENCIÁRIA SOBRE FOLHA DE PAGAMENTO SERVIDORES REF. 13.O SALARIO</text:span></text:p>
            </table:table-cell>
            <table:table-cell office:value-type="string">
              <text:p text:style-name="InstTableCell"><text:span>R$ 1.052,5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20/1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16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046,1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18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5.806,3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1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8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15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730,8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10/12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24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02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25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1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3</text:span></text:p>
            </table:table-cell>
            <table:table-cell office:value-type="string">
              <text:p text:style-name="InstTableCell"><text:span>PREFEITURA MUNICIPAL DE VOTUPORANGA</text:span></text:p>
            </table:table-cell>
            <table:table-cell office:value-type="string">
              <text:p text:style-name="InstTableCell"><text:span>119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0.049,3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23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20,1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6/12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20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2/12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2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562,5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DEZEMBRO</text:span></text:p>
            </table:table-cell>
            <table:table-cell office:value-type="string">
              <text:p text:style-name="InstTableCell"><text:span>02/12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22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1.552,3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20/11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0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854,6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1/11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07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717,8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1/11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0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1/11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0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730,8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11/11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3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602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12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04,4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9,2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8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254,7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09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7/11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1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9,2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1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906,4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NOVEMBRO</text:span></text:p>
            </table:table-cell>
            <table:table-cell office:value-type="string">
              <text:p text:style-name="InstTableCell"><text:span>01/11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111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106,5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21/10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1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5,8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4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33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8/10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93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918,1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95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610,8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92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990,8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10/10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0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80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48,0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0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75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6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342,4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4/10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97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OUTUBRO</text:span></text:p>
            </table:table-cell>
            <table:table-cell office:value-type="string">
              <text:p text:style-name="InstTableCell"><text:span>01/10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9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30/09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522,5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20/09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82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90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84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477,3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8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8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853,6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10/09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90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80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89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268,6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019,22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91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4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6/09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8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SETEMBRO</text:span></text:p>
            </table:table-cell>
            <table:table-cell office:value-type="string">
              <text:p text:style-name="InstTableCell"><text:span>02/09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8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30/08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8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522,5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1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18,7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70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043,6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2/08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69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61,4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2/08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79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80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7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488,7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7/08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72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78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574,9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80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4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74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936,7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75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1/08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6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7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2.168,5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9/07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5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864,5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61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484,4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6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5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61,4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67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80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66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29,6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8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5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62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1.470,3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5/07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3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6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1/07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65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1.470,1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5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620,1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48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461,4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5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80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5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302,9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66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578,3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9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864,59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7/06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5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5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31/05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5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10.266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5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14,4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40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347,8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39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1.140,53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36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210,6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0/05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46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59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45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96,8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7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39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41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5.323,6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8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55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37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7.999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7/05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42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2/05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43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44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9.742,0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33</text:span></text:p>
            </table:table-cell>
            <table:table-cell office:value-type="string">
              <text:p text:style-name="InstTableCell"><text:span>REPASSE DE CONTRIBUIÇÃO SINDICAL</text:span></text:p>
            </table:table-cell>
            <table:table-cell office:value-type="string">
              <text:p text:style-name="InstTableCell"><text:span>R$ 1.102,3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2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481,72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2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016,5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3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37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3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96,8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34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3,2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1.519,0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5</text:span></text:p>
            </table:table-cell>
            <table:table-cell office:value-type="string">
              <text:p text:style-name="InstTableCell"><text:span>REPASSE DE CONTRIBUIÇÃO PREVIDENCIÁRIA SOBRE FOLHA DE PAGAMENTO SERVIDORES E VEREADORES</text:span></text:p>
            </table:table-cell>
            <table:table-cell office:value-type="string">
              <text:p text:style-name="InstTableCell"><text:span>R$ 8.222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5/04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2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84,7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2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1/04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3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8.770,9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8/03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16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6.570,0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3.016,5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22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16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21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84,3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23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16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7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3.327,0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"><text:span>REPASSE DE CONTRIBUIÇÃO PREVIDENCIARIA SOBRE FOLHA DE PAGAMENTO DE SERVIDORES E VEREADORES</text:span></text:p>
            </table:table-cell>
            <table:table-cell office:value-type="string">
              <text:p text:style-name="InstTableCell"><text:span>R$ 7.806,6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18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79,36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1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1/03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20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6.291,0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8/02/2013</text:span></text:p>
            </table:table-cell>
            <table:table-cell office:value-type="string">
              <text:p text:style-name="InstTableCell"><text:span>INSTITUTO DE PREVIDÊNCIA MUNICIPIO DE VOTUPORANGA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"><text:span>REPASSE DE CONTRIBUIÇÕES PREVIDENCIÁRIAS SOBRE FOLHA DE PAGAMENTO DE SERVIDORES E EX-SERVIDORES</text:span></text:p>
            </table:table-cell>
            <table:table-cell office:value-type="string">
              <text:p text:style-name="InstTableCell"><text:span>R$ 7.072,0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"><text:span>REPASSE DE ISS RETIDO</text:span></text:p>
            </table:table-cell>
            <table:table-cell office:value-type="string">
              <text:p text:style-name="InstTableCell"><text:span>R$ 9,6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3/02/2013</text:span></text:p>
            </table:table-cell>
            <table:table-cell office:value-type="string">
              <text:p text:style-name="InstTableCell"><text:span>SANTA CASA DE MISERIC. VOTUPORANGA PLANO SANSAUD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"><text:span>REPASSE DE VALOR DESCONTADO DOS SERVIDORES</text:span></text:p>
            </table:table-cell>
            <table:table-cell office:value-type="string">
              <text:p text:style-name="InstTableCell"><text:span>R$ 2.930,5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3/02/2013</text:span></text:p>
            </table:table-cell>
            <table:table-cell office:value-type="string">
              <text:p text:style-name="InstTableCell"><text:span>UNIODONTO DE VOTUPORANGA COOPERATIVA ODONTOLOGICA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"><text:span>REPASSE DE CONVENIO UNIODONTO DESCONTADO DE SERVIDORES</text:span></text:p>
            </table:table-cell>
            <table:table-cell office:value-type="string">
              <text:p text:style-name="InstTableCell"><text:span>R$ 537,5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MARA SUELY GIRALDES</text:span></text:p>
            </table:table-cell>
            <table:table-cell office:value-type="string">
              <text:p text:style-name="InstTableCell"><text:span>10</text:span></text:p>
            </table:table-cell>
            <table:table-cell office:value-type="string">
              <text:p text:style-name="InstTableCell"><text:span>REPASSE DE PENSÃO ALIMENTÍCIA DESCONTADO DE SERVIDOR</text:span></text:p>
            </table:table-cell>
            <table:table-cell office:value-type="string">
              <text:p text:style-name="InstTableCell"><text:span>R$ 184,35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"><text:span>REPASSE DE RESTITUIÇÕES DE DESPESAS</text:span></text:p>
            </table:table-cell>
            <table:table-cell office:value-type="string">
              <text:p text:style-name="InstTableCell"><text:span>R$ 88,8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VOTUPORANGA PREFEITURA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"><text:span>REPASSE DE IRRF</text:span></text:p>
            </table:table-cell>
            <table:table-cell office:value-type="string">
              <text:p text:style-name="InstTableCell"><text:span>R$ 10.466,14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"><text:span>REPASSE DE CONTRIBUIÇÃO PREVIDENCIÁRIA SOBRE FOLHA DE PAGAMENTO DE CONTRIBUINTES INDIVIDUAIS</text:span></text:p>
            </table:table-cell>
            <table:table-cell office:value-type="string">
              <text:p text:style-name="InstTableCell"><text:span>R$ 57,20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INSTITUTO NACIONAL DA SEGURIDADE SOC.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"><text:span>REPASSE DE CONTRIBUIÇÃO PREVIDENCIARIA SOBRE FOLHA DE PAGAMENTO SERVIDORES E VEREADORES</text:span></text:p>
            </table:table-cell>
            <table:table-cell office:value-type="string">
              <text:p text:style-name="InstTableCell"><text:span>R$ 7.939,71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6/02/2013</text:span></text:p>
            </table:table-cell>
            <table:table-cell office:value-type="string">
              <text:p text:style-name="InstTableCell"><text:span>SIND.SERVIDORES PUBL.MUN.VOTUPORANGA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"><text:span>REPASSE DE MENSALIDADE DO SINDICATO DESCONTADO DE SERVIDORES</text:span></text:p>
            </table:table-cell>
            <table:table-cell office:value-type="string">
              <text:p text:style-name="InstTableCell"><text:span>R$ 79,0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3</text:span></text:p>
            </table:table-cell>
            <table:table-cell office:value-type="string">
              <text:p text:style-name="InstTableCell"><text:span>GILMAR AURELIO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03,4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3</text:span></text:p>
            </table:table-cell>
            <table:table-cell office:value-type="string">
              <text:p text:style-name="InstTableCell"><text:span>BANCO DO BRASIL SA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.370,27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1/02/2013</text:span></text:p>
            </table:table-cell>
            <table:table-cell office:value-type="string">
              <text:p text:style-name="InstTableCell"><text:span>GILMAR AURELIO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703,48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1/01/2013</text:span></text:p>
            </table:table-cell>
            <table:table-cell office:value-type="string">
              <text:p text:style-name="InstTableCell"><text:span>CAIXA ECONOMICA FEDERAL</text:span></text:p>
            </table:table-cell>
            <table:table-cell office:value-type="string">
              <text:p text:style-name="InstTableCell"><text:span>9</text:span></text:p>
            </table:table-cell>
            <table:table-cell office:value-type="string">
              <text:p text:style-name="InstTableCell"><text:span>REPASSE DE EMPRÉSTIMOS DESCONTADO EM FOLHA</text:span></text:p>
            </table:table-cell>
            <table:table-cell office:value-type="string">
              <text:p text:style-name="InstTableCell"><text:span>R$ 5.281,07</text:span></text:p>
            </table:table-cell>
          </table:table-row>
        </table:table>
        <text:p text:style-name="Standard"/>
        <table:table table:name="2fed39" table:style-name="2fed39">
          <table:table-column table:style-name="2fed39.0"/>
          <table:table-column table:style-name="2fed3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despesas-extra-orcamentarias</text:span></text:p>
            </table:table-cell>
            <table:table-cell office:value-type="string">
              <text:p><text:span>Gerado em 14/08/2026 15:3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e36c0" style:family="table">
      <style:table-properties style:rel-width="100" table:align="center"/>
    </style:style>
    <style:style style:name="7e36c0.0" style:family="table-column">
      <style:table-column-properties style:column-width="9.70cm"/>
    </style:style>
    <style:style style:name="7e36c0.1" style:family="table-column">
      <style:table-column-properties style:column-width="7.94cm"/>
    </style:style>
    <style:style style:name="772096" style:family="table">
      <style:table-properties style:rel-width="100" table:align="center"/>
    </style:style>
    <style:style style:name="772096.0" style:family="table-column">
      <style:table-column-properties style:column-width="17.64cm"/>
    </style:style>
    <style:style style:name="797055" style:family="table">
      <style:table-properties style:rel-width="100" table:align="center"/>
    </style:style>
    <style:style style:name="797055.0" style:family="table-column">
      <style:table-column-properties style:column-width="3.18cm"/>
    </style:style>
    <style:style style:name="797055.1" style:family="table-column">
      <style:table-column-properties style:column-width="3.18cm"/>
    </style:style>
    <style:style style:name="797055.2" style:family="table-column">
      <style:table-column-properties style:column-width="3.18cm"/>
    </style:style>
    <style:style style:name="797055.3" style:family="table-column">
      <style:table-column-properties style:column-width="3.18cm"/>
    </style:style>
    <style:style style:name="797055.4" style:family="table-column">
      <style:table-column-properties style:column-width="3.18cm"/>
    </style:style>
    <style:style style:name="797055.5" style:family="table-column">
      <style:table-column-properties style:column-width="3.18cm"/>
    </style:style>
    <style:style style:name="797055.6" style:family="table-column">
      <style:table-column-properties style:column-width="3.18cm"/>
    </style:style>
    <style:style style:name="2fed39" style:family="table">
      <style:table-properties style:rel-width="100" table:align="center"/>
    </style:style>
    <style:style style:name="2fed39.0" style:family="table-column">
      <style:table-column-properties style:column-width="11.47cm"/>
    </style:style>
    <style:style style:name="2fed3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0:33.000</dc:date>
    <meta:generator>PHPWord</meta:generator>
    <meta:initial-creator/>
    <meta:creation-date>2026-08-14T18:30:33.000</meta:creation-date>
    <meta:keyword/>
    <meta:user-defined meta:name="Category"/>
    <meta:user-defined meta:name="Company"/>
    <meta:user-defined meta:name="Manager"/>
  </office:meta>
</office:document-meta>
</file>