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9e89f" style:family="table">
      <style:table-properties style:rel-width="100" table:align="center"/>
    </style:style>
    <style:style style:name="79e89f.0" style:family="table-column">
      <style:table-column-properties style:column-width="9.70cm"/>
    </style:style>
    <style:style style:name="79e89f.1" style:family="table-column">
      <style:table-column-properties style:column-width="7.94cm"/>
    </style:style>
    <style:style style:name="eee953" style:family="table">
      <style:table-properties style:rel-width="100" table:align="center"/>
    </style:style>
    <style:style style:name="eee953.0" style:family="table-column">
      <style:table-column-properties style:column-width="17.64cm"/>
    </style:style>
    <style:style style:name="662ddc" style:family="table">
      <style:table-properties style:rel-width="100" table:align="center"/>
    </style:style>
    <style:style style:name="662ddc.0" style:family="table-column">
      <style:table-column-properties style:column-width="3.18cm"/>
    </style:style>
    <style:style style:name="662ddc.1" style:family="table-column">
      <style:table-column-properties style:column-width="3.18cm"/>
    </style:style>
    <style:style style:name="662ddc.2" style:family="table-column">
      <style:table-column-properties style:column-width="3.18cm"/>
    </style:style>
    <style:style style:name="662ddc.3" style:family="table-column">
      <style:table-column-properties style:column-width="3.18cm"/>
    </style:style>
    <style:style style:name="662ddc.4" style:family="table-column">
      <style:table-column-properties style:column-width="3.18cm"/>
    </style:style>
    <style:style style:name="662ddc.5" style:family="table-column">
      <style:table-column-properties style:column-width="3.18cm"/>
    </style:style>
    <style:style style:name="662ddc.6" style:family="table-column">
      <style:table-column-properties style:column-width="3.18cm"/>
    </style:style>
    <style:style style:name="662ddc.7" style:family="table-column">
      <style:table-column-properties style:column-width="3.18cm"/>
    </style:style>
    <style:style style:name="4bd65d" style:family="table">
      <style:table-properties style:rel-width="100" table:align="center"/>
    </style:style>
    <style:style style:name="4bd65d.0" style:family="table-column">
      <style:table-column-properties style:column-width="11.47cm"/>
    </style:style>
    <style:style style:name="4bd65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9e89f" table:style-name="79e89f">
          <table:table-column table:style-name="79e89f.0"/>
          <table:table-column table:style-name="79e89f.1"/>
          <table:table-row>
            <table:table-cell office:value-type="string">
              <text:p text:style-name="IM1"><draw:frame draw:style-name="fr1" draw:name="50eb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ee953" table:style-name="eee953">
          <table:table-column table:style-name="eee95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IMÓVEIS</text:span></text:p>
        <text:p text:style-name="P2_InstBodyJustified"><text:span text:style-name="T2">CONSULTA SEM FILTROS — TODOS OS IMÓVEIS.</text:span></text:p>
        <text:p text:style-name="P3_InstKicker"><text:span text:style-name="T3">12 BEM(NS) ENCONTRADO(S)</text:span></text:p>
        <text:p text:style-name="P4_InstKicker"><text:span text:style-name="T4">INDICADORES DE IMÓVEIS</text:span></text:p>
        <text:p text:style-name="P5_InstBodyJustified"><text:span text:style-name="T5">• TOTAL DE BENS: 12 · ATIVOS: 9 (75%) · BAIXADOS: 3 (25%)</text:span></text:p>
        <text:p text:style-name="P6_InstBodyJustified"><text:span text:style-name="T6">• VALOR AQUISIÇÃO: R$ 2.053.475,80 · VALOR ATUALIZADO: R$ 4.667.181,54 · VALOR MÉDIO: R$ 171.122,98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ESTACIONAMENTOS E GARAGENS (P) — 4 BEM(NS) · 2. INSTALAÇÕES (P) — 4 BEM(NS) · 3. EDIFÍCIOS (P) — 2 BEM(NS)</text:span></text:p>
        <text:p text:style-name="P9_InstBodyJustified"><text:span text:style-name="T9">• TOP LOCALIZAÇÕES: 1. CAMARA MUNICIPAL — 6 BEM(NS) · 2. LOCAL 65 - ESTACIONAMENTO DE VEÍCULOS — 3 BEM(NS) · 3. LOCAL-70 - ESTAÇÃO DE TRANSMISSÃO DA TV LEGISLATIVA — 2 BEM(NS)</text:span></text:p>
        <text:p text:style-name="P10_InstBodyJustified"><text:span text:style-name="T10">• TOP ORIGENS: 1. COMPRA — 10 BEM(NS) · 2. DOAÇÃO/TRANSF. — 2 BEM(NS)</text:span></text:p>
        <table:table table:name="662ddc" table:style-name="662ddc">
          <table:table-column table:style-name="662ddc.0"/>
          <table:table-column table:style-name="662ddc.1"/>
          <table:table-column table:style-name="662ddc.2"/>
          <table:table-column table:style-name="662ddc.3"/>
          <table:table-column table:style-name="662ddc.4"/>
          <table:table-column table:style-name="662ddc.5"/>
          <table:table-column table:style-name="662ddc.6"/>
          <table:table-column table:style-name="662ddc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786</text:span></text:p>
            </table:table-cell>
            <table:table-cell office:value-type="string">
              <text:p text:style-name="InstTableCellJustified"><text:span>SALA ABRIGO EM ALVENARIA, DE</text:span></text:p>
              <text:p text:style-name="Standard"/>
              <text:p text:style-name="InstTableCellJustified"><text:span>16 M² PARA ACOMODAÇÃO DE</text:span></text:p>
              <text:p text:style-name="Standard"/>
              <text:p text:style-name="InstTableCellJustified"><text:span>EQUIPAMENTOS , AGREGADA À</text:span></text:p>
              <text:p text:style-name="Standard"/>
              <text:p text:style-name="InstTableCellJustified"><text:span>ESTAÇÃO DE TRANSMISSÃO DA TV</text:span></text:p>
              <text:p text:style-name="Standard"/>
              <text:p text:style-name="InstTableCellJustified"><text:span>DIGITAL COMPARTILHADA - ETTC -</text:span></text:p>
              <text:p text:style-name="Standard"/>
              <text:p text:style-name="InstTableCellJustified"><text:span>TV LEGISLATIVA.</text:span></text:p>
            </table:table-cell>
            <table:table-cell office:value-type="string">
              <text:p text:style-name="InstTableCellJustified"><text:span>SALA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3.837,3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5</text:span></text:p>
            </table:table-cell>
            <table:table-cell office:value-type="string">
              <text:p text:style-name="InstTableCellJustified"><text:span>ESTRUTURA METÁLICA VERTICAL</text:span></text:p>
              <text:p text:style-name="Standard"/>
              <text:p text:style-name="InstTableCellJustified"><text:span>AUTOSUSTENTÁVEL, DE 50 METROS</text:span></text:p>
              <text:p text:style-name="Standard"/>
              <text:p text:style-name="InstTableCellJustified"><text:span>COM SPDA, ACESSÓRIOS E</text:span></text:p>
              <text:p text:style-name="Standard"/>
              <text:p text:style-name="InstTableCellJustified"><text:span>SERVIÇOS DE TERRAPLANAGEM E</text:span></text:p>
              <text:p text:style-name="Standard"/>
              <text:p text:style-name="InstTableCellJustified"><text:span>PREPARAÇÃO DO SOLO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81.69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18</text:span></text:p>
            </table:table-cell>
            <table:table-cell office:value-type="string">
              <text:p text:style-name="InstTableCellJustified"><text:span>INSTALAÇÃO DE CERCAMENTO DE 54</text:span></text:p>
              <text:p text:style-name="Standard"/>
              <text:p text:style-name="InstTableCellJustified"><text:span>M EM ALAMBRADO DE METAL COM</text:span></text:p>
              <text:p text:style-name="Standard"/>
              <text:p text:style-name="InstTableCellJustified"><text:span>PORTÃO DE 2 (DOIS) METROS,</text:span></text:p>
              <text:p text:style-name="Standard"/>
              <text:p text:style-name="InstTableCellJustified"><text:span>PARA PROTEÇÃO DA TORRE TV</text:span></text:p>
              <text:p text:style-name="Standard"/>
              <text:p text:style-name="InstTableCellJustified"><text:span>LEGISLATIVA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R$ 7.752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423</text:span></text:p>
            </table:table-cell>
            <table:table-cell office:value-type="string">
              <text:p text:style-name="InstTableCellJustified"><text:span>SISTEMA DE AR CONDICIONADO</text:span></text:p>
              <text:p text:style-name="Standard"/>
              <text:p text:style-name="InstTableCellJustified"><text:span>-VRF (FLUXO DE GÁS REFRIGERADO</text:span></text:p>
              <text:p text:style-name="Standard"/>
              <text:p text:style-name="InstTableCellJustified"><text:span>VARIÁVEL) -NOS AMBIENTES -ALA</text:span></text:p>
              <text:p text:style-name="Standard"/>
              <text:p text:style-name="InstTableCellJustified"><text:span>ADM E ALA VEREADORES (34 SPLIT</text:span></text:p>
              <text:p text:style-name="Standard"/>
              <text:p text:style-name="InstTableCellJustified"><text:span>+ 1 CASSETE - 1 AR 57.000 BTUS</text:span></text:p>
              <text:p text:style-name="Standard"/>
              <text:p text:style-name="InstTableCellJustified"><text:span>(RECEPÇÃO) E AMBIENTE DO</text:span></text:p>
              <text:p text:style-name="Standard"/>
              <text:p text:style-name="InstTableCellJustified"><text:span>PLENÁRIO, COM 05 MÁQUINAS</text:span></text:p>
              <text:p text:style-name="Standard"/>
              <text:p text:style-name="InstTableCellJustified"><text:span>CONDENSADORAS E EVAPORADORAS,</text:span></text:p>
              <text:p text:style-name="Standard"/>
              <text:p text:style-name="InstTableCellJustified"><text:span>COM MÓDULOS VENTILAÇÃO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5/2023</text:span></text:p>
            </table:table-cell>
            <table:table-cell office:value-type="string">
              <text:p text:style-name="InstTableCell"><text:span>R$ 748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93</text:span></text:p>
            </table:table-cell>
            <table:table-cell office:value-type="string">
              <text:p text:style-name="InstTableCellJustified"><text:span>AMPLIAÇÃO DO PREDIO DA CÂMARA</text:span></text:p>
              <text:p text:style-name="Standard"/>
              <text:p text:style-name="InstTableCellJustified"><text:span>- P/ARQUIVO -</text:span></text:p>
            </table:table-cell>
            <table:table-cell office:value-type="string">
              <text:p text:style-name="InstTableCellJustified"><text:span>EDIFÍCIO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8/2019</text:span></text:p>
            </table:table-cell>
            <table:table-cell office:value-type="string">
              <text:p text:style-name="InstTableCell"><text:span>R$ 33.706,5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7</text:span></text:p>
            </table:table-cell>
            <table:table-cell office:value-type="string">
              <text:p text:style-name="InstTableCellJustified"><text:span>INSTALAÇÃO DE SISTEMA DE</text:span></text:p>
              <text:p text:style-name="Standard"/>
              <text:p text:style-name="InstTableCellJustified"><text:span>GERAÇÃO DE ENERGIA SOLAR</text:span></text:p>
              <text:p text:style-name="Standard"/>
              <text:p text:style-name="InstTableCellJustified"><text:span>FOTOVOLTAIC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DOMINICAI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2016</text:span></text:p>
            </table:table-cell>
            <table:table-cell office:value-type="string">
              <text:p text:style-name="InstTableCell"><text:span>R$ 7.999,2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2</text:span></text:p>
            </table:table-cell>
            <table:table-cell office:value-type="string">
              <text:p text:style-name="InstTableCellJustified"><text:span>COBERTURA METÁLICA DE</text:span></text:p>
              <text:p text:style-name="Standard"/>
              <text:p text:style-name="InstTableCellJustified"><text:span>ESTACIONAMENTO 22 X 5 M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2016</text:span></text:p>
            </table:table-cell>
            <table:table-cell office:value-type="string">
              <text:p text:style-name="InstTableCell"><text:span>R$ 14.79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1</text:span></text:p>
            </table:table-cell>
            <table:table-cell office:value-type="string">
              <text:p text:style-name="InstTableCellJustified"><text:span>ESTACIONAMENTO DE VEI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2016</text:span></text:p>
            </table:table-cell>
            <table:table-cell office:value-type="string">
              <text:p text:style-name="InstTableCell"><text:span>R$ 53.312,79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2110</text:span></text:p>
            </table:table-cell>
            <table:table-cell office:value-type="string">
              <text:p text:style-name="InstTableCellJustified"><text:span>ESTACIONAMENTO DE VEI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16</text:span></text:p>
            </table:table-cell>
            <table:table-cell office:value-type="string">
              <text:p text:style-name="InstTableCell"><text:span>R$ 83.169,82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2108</text:span></text:p>
            </table:table-cell>
            <table:table-cell office:value-type="string">
              <text:p text:style-name="InstTableCellJustified"><text:span>ESTACIONAMENTO DE VEÍ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16</text:span></text:p>
            </table:table-cell>
            <table:table-cell office:value-type="string">
              <text:p text:style-name="InstTableCell"><text:span>R$ 48.831,39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1854</text:span></text:p>
            </table:table-cell>
            <table:table-cell office:value-type="string">
              <text:p text:style-name="InstTableCellJustified"><text:span>PREDIO CÂMARA MUNICIPAL</text:span></text:p>
            </table:table-cell>
            <table:table-cell office:value-type="string">
              <text:p text:style-name="InstTableCellJustified"><text:span>EDIFÍCIO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3/2004</text:span></text:p>
            </table:table-cell>
            <table:table-cell office:value-type="string">
              <text:p text:style-name="InstTableCell"><text:span>R$ 850.373,38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0005</text:span></text:p>
            </table:table-cell>
            <table:table-cell office:value-type="string">
              <text:p text:style-name="InstTableCellJustified"><text:span>DIVISORIA EM ALUMINIO E</text:span></text:p>
              <text:p text:style-name="Standard"/>
              <text:p text:style-name="InstTableCellJustified"><text:span>PAINEIS BRANCO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7/1993</text:span></text:p>
            </table:table-cell>
            <table:table-cell office:value-type="string">
              <text:p text:style-name="InstTableCell"><text:span>R$ 7,42</text:span></text:p>
            </table:table-cell>
            <table:table-cell office:value-type="string">
              <text:p text:style-name="InstTableCell"><text:span>BAIXADO</text:span></text:p>
            </table:table-cell>
          </table:table-row>
        </table:table>
        <text:p text:style-name="Standard"/>
        <table:table table:name="4bd65d" table:style-name="4bd65d">
          <table:table-column table:style-name="4bd65d.0"/>
          <table:table-column table:style-name="4bd65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imoveis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9e89f" style:family="table">
      <style:table-properties style:rel-width="100" table:align="center"/>
    </style:style>
    <style:style style:name="79e89f.0" style:family="table-column">
      <style:table-column-properties style:column-width="9.70cm"/>
    </style:style>
    <style:style style:name="79e89f.1" style:family="table-column">
      <style:table-column-properties style:column-width="7.94cm"/>
    </style:style>
    <style:style style:name="eee953" style:family="table">
      <style:table-properties style:rel-width="100" table:align="center"/>
    </style:style>
    <style:style style:name="eee953.0" style:family="table-column">
      <style:table-column-properties style:column-width="17.64cm"/>
    </style:style>
    <style:style style:name="662ddc" style:family="table">
      <style:table-properties style:rel-width="100" table:align="center"/>
    </style:style>
    <style:style style:name="662ddc.0" style:family="table-column">
      <style:table-column-properties style:column-width="3.18cm"/>
    </style:style>
    <style:style style:name="662ddc.1" style:family="table-column">
      <style:table-column-properties style:column-width="3.18cm"/>
    </style:style>
    <style:style style:name="662ddc.2" style:family="table-column">
      <style:table-column-properties style:column-width="3.18cm"/>
    </style:style>
    <style:style style:name="662ddc.3" style:family="table-column">
      <style:table-column-properties style:column-width="3.18cm"/>
    </style:style>
    <style:style style:name="662ddc.4" style:family="table-column">
      <style:table-column-properties style:column-width="3.18cm"/>
    </style:style>
    <style:style style:name="662ddc.5" style:family="table-column">
      <style:table-column-properties style:column-width="3.18cm"/>
    </style:style>
    <style:style style:name="662ddc.6" style:family="table-column">
      <style:table-column-properties style:column-width="3.18cm"/>
    </style:style>
    <style:style style:name="662ddc.7" style:family="table-column">
      <style:table-column-properties style:column-width="3.18cm"/>
    </style:style>
    <style:style style:name="4bd65d" style:family="table">
      <style:table-properties style:rel-width="100" table:align="center"/>
    </style:style>
    <style:style style:name="4bd65d.0" style:family="table-column">
      <style:table-column-properties style:column-width="11.47cm"/>
    </style:style>
    <style:style style:name="4bd65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32.000</dc:date>
    <meta:generator>PHPWord</meta:generator>
    <meta:initial-creator/>
    <meta:creation-date>2026-08-14T18:32:32.000</meta:creation-date>
    <meta:keyword/>
    <meta:user-defined meta:name="Category"/>
    <meta:user-defined meta:name="Company"/>
    <meta:user-defined meta:name="Manager"/>
  </office:meta>
</office:document-meta>
</file>