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e3371" style:family="table">
      <style:table-properties style:rel-width="100" table:align="center"/>
    </style:style>
    <style:style style:name="be3371.0" style:family="table-column">
      <style:table-column-properties style:column-width="9.70cm"/>
    </style:style>
    <style:style style:name="be3371.1" style:family="table-column">
      <style:table-column-properties style:column-width="7.94cm"/>
    </style:style>
    <style:style style:name="e672f1" style:family="table">
      <style:table-properties style:rel-width="100" table:align="center"/>
    </style:style>
    <style:style style:name="e672f1.0" style:family="table-column">
      <style:table-column-properties style:column-width="17.64cm"/>
    </style:style>
    <style:style style:name="c5b0cb" style:family="table">
      <style:table-properties style:rel-width="100" table:align="center"/>
    </style:style>
    <style:style style:name="c5b0cb.0" style:family="table-column">
      <style:table-column-properties style:column-width="3.18cm"/>
    </style:style>
    <style:style style:name="c5b0cb.1" style:family="table-column">
      <style:table-column-properties style:column-width="3.18cm"/>
    </style:style>
    <style:style style:name="c5b0cb.2" style:family="table-column">
      <style:table-column-properties style:column-width="3.18cm"/>
    </style:style>
    <style:style style:name="c5b0cb.3" style:family="table-column">
      <style:table-column-properties style:column-width="3.18cm"/>
    </style:style>
    <style:style style:name="c5b0cb.4" style:family="table-column">
      <style:table-column-properties style:column-width="3.18cm"/>
    </style:style>
    <style:style style:name="c5b0cb.5" style:family="table-column">
      <style:table-column-properties style:column-width="3.18cm"/>
    </style:style>
    <style:style style:name="73182f" style:family="table">
      <style:table-properties style:rel-width="100" table:align="center"/>
    </style:style>
    <style:style style:name="73182f.0" style:family="table-column">
      <style:table-column-properties style:column-width="11.47cm"/>
    </style:style>
    <style:style style:name="73182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e3371" table:style-name="be3371">
          <table:table-column table:style-name="be3371.0"/>
          <table:table-column table:style-name="be3371.1"/>
          <table:table-row>
            <table:table-cell office:value-type="string">
              <text:p text:style-name="IM1"><draw:frame draw:style-name="fr1" draw:name="4548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672f1" table:style-name="e672f1">
          <table:table-column table:style-name="e672f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PARECER PRÉVIO DO TRIBUNAL DE CONTAS</text:span></text:p>
        <text:p text:style-name="P2_InstBodyJustified"><text:span text:style-name="T2">CONSULTA SEM FILTROS — TODOS OS RELATÓRIOS PÚBLICOS.</text:span></text:p>
        <text:p text:style-name="P3_InstKicker"><text:span text:style-name="T3">6 RELATÓRIO(S) ENCONTRADO(S)</text:span></text:p>
        <text:p text:style-name="P4_InstKicker"><text:span text:style-name="T4">INDICADORES DE PARECER PRÉVIO DO TRIBUNAL DE CONTAS</text:span></text:p>
        <text:p text:style-name="P5_InstBodyJustified"><text:span text:style-name="T5">• TOTAL: 6 · COM PDF: 6 (100%) · SEM PDF: 0</text:span></text:p>
        <text:p text:style-name="P6_InstBodyJustified"><text:span text:style-name="T6">• DOCUMENTOS: 6 · MÉDIA POR RELATÓRIO: 1,0 · EXERCÍCIOS: 5 (2020–2024)</text:span></text:p>
        <text:p text:style-name="P7_InstBodyJustified"><text:span text:style-name="T7">• QUALIDADE: 0% SEM PDF · 100% SEM DESCRIÇÃO · 0% SEM CÓDIGO</text:span></text:p>
        <table:table table:name="c5b0cb" table:style-name="c5b0cb">
          <table:table-column table:style-name="c5b0cb.0"/>
          <table:table-column table:style-name="c5b0cb.1"/>
          <table:table-column table:style-name="c5b0cb.2"/>
          <table:table-column table:style-name="c5b0cb.3"/>
          <table:table-column table:style-name="c5b0cb.4"/>
          <table:table-column table:style-name="c5b0cb.5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PROCESSO TCE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ÂMARA MUNICIPAL – CONTAS ANUAIS – JULGAMENTO ACÓRDÃO 2024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ACORDA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ÂMARA MUNICIPAL – CONTAS ANUAIS – JULGAMENTO VOTO 2024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VOTO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CÂMARA MUNICIPAL – CONTAS ANUAIS – JULGAMENTO 2023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CÂMARA MUNICIPAL – CONTAS ANUAIS – JULGAMENTO 2022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CÂMARA MUNICIPAL – CONTAS ANUAIS – JULGAMENTO 2021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CAMARA MUNICIPAL – CONTAS ANUAIS – JULGAMENTO 2020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PT_202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73182f" table:style-name="73182f">
          <table:table-column table:style-name="73182f.0"/>
          <table:table-column table:style-name="73182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parecer-previo-tribunal-de-contas?status=todos</text:span></text:p>
            </table:table-cell>
            <table:table-cell office:value-type="string">
              <text:p><text:span>Gerado em 14/08/2026 15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e3371" style:family="table">
      <style:table-properties style:rel-width="100" table:align="center"/>
    </style:style>
    <style:style style:name="be3371.0" style:family="table-column">
      <style:table-column-properties style:column-width="9.70cm"/>
    </style:style>
    <style:style style:name="be3371.1" style:family="table-column">
      <style:table-column-properties style:column-width="7.94cm"/>
    </style:style>
    <style:style style:name="e672f1" style:family="table">
      <style:table-properties style:rel-width="100" table:align="center"/>
    </style:style>
    <style:style style:name="e672f1.0" style:family="table-column">
      <style:table-column-properties style:column-width="17.64cm"/>
    </style:style>
    <style:style style:name="c5b0cb" style:family="table">
      <style:table-properties style:rel-width="100" table:align="center"/>
    </style:style>
    <style:style style:name="c5b0cb.0" style:family="table-column">
      <style:table-column-properties style:column-width="3.18cm"/>
    </style:style>
    <style:style style:name="c5b0cb.1" style:family="table-column">
      <style:table-column-properties style:column-width="3.18cm"/>
    </style:style>
    <style:style style:name="c5b0cb.2" style:family="table-column">
      <style:table-column-properties style:column-width="3.18cm"/>
    </style:style>
    <style:style style:name="c5b0cb.3" style:family="table-column">
      <style:table-column-properties style:column-width="3.18cm"/>
    </style:style>
    <style:style style:name="c5b0cb.4" style:family="table-column">
      <style:table-column-properties style:column-width="3.18cm"/>
    </style:style>
    <style:style style:name="c5b0cb.5" style:family="table-column">
      <style:table-column-properties style:column-width="3.18cm"/>
    </style:style>
    <style:style style:name="73182f" style:family="table">
      <style:table-properties style:rel-width="100" table:align="center"/>
    </style:style>
    <style:style style:name="73182f.0" style:family="table-column">
      <style:table-column-properties style:column-width="11.47cm"/>
    </style:style>
    <style:style style:name="73182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4:18.000</dc:date>
    <meta:generator>PHPWord</meta:generator>
    <meta:initial-creator/>
    <meta:creation-date>2026-08-14T18:34:18.000</meta:creation-date>
    <meta:keyword/>
    <meta:user-defined meta:name="Category"/>
    <meta:user-defined meta:name="Company"/>
    <meta:user-defined meta:name="Manager"/>
  </office:meta>
</office:document-meta>
</file>