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afaff" style:family="table">
      <style:table-properties style:rel-width="100" table:align="center"/>
    </style:style>
    <style:style style:name="bafaff.0" style:family="table-column">
      <style:table-column-properties style:column-width="9.70cm"/>
    </style:style>
    <style:style style:name="bafaff.1" style:family="table-column">
      <style:table-column-properties style:column-width="7.94cm"/>
    </style:style>
    <style:style style:name="521c42" style:family="table">
      <style:table-properties style:rel-width="100" table:align="center"/>
    </style:style>
    <style:style style:name="521c42.0" style:family="table-column">
      <style:table-column-properties style:column-width="17.64cm"/>
    </style:style>
    <style:style style:name="b5f131" style:family="table">
      <style:table-properties style:rel-width="100" table:align="center"/>
    </style:style>
    <style:style style:name="b5f131.0" style:family="table-column">
      <style:table-column-properties style:column-width="3.18cm"/>
    </style:style>
    <style:style style:name="b5f131.1" style:family="table-column">
      <style:table-column-properties style:column-width="3.18cm"/>
    </style:style>
    <style:style style:name="b5f131.2" style:family="table-column">
      <style:table-column-properties style:column-width="3.18cm"/>
    </style:style>
    <style:style style:name="b5f131.3" style:family="table-column">
      <style:table-column-properties style:column-width="3.18cm"/>
    </style:style>
    <style:style style:name="b5f131.4" style:family="table-column">
      <style:table-column-properties style:column-width="3.18cm"/>
    </style:style>
    <style:style style:name="b5f131.5" style:family="table-column">
      <style:table-column-properties style:column-width="3.18cm"/>
    </style:style>
    <style:style style:name="78d4eb" style:family="table">
      <style:table-properties style:rel-width="100" table:align="center"/>
    </style:style>
    <style:style style:name="78d4eb.0" style:family="table-column">
      <style:table-column-properties style:column-width="11.47cm"/>
    </style:style>
    <style:style style:name="78d4e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afaff" table:style-name="bafaff">
          <table:table-column table:style-name="bafaff.0"/>
          <table:table-column table:style-name="bafaff.1"/>
          <table:table-row>
            <table:table-cell office:value-type="string">
              <text:p text:style-name="IM1"><draw:frame draw:style-name="fr1" draw:name="847b0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21c42" table:style-name="521c42">
          <table:table-column table:style-name="521c4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CRUZE 1.4 TURBO LTZ (PLACA: GDK-8336) — ENTRADA E SAÍDA</text:span></text:p>
        <text:p text:style-name="P2_InstKicker"><text:span text:style-name="T2">FILTROS APLICADOS</text:span></text:p>
        <text:p text:style-name="P3_InstBodyJustified"><text:span text:style-name="T3">• VEÍCULO: CRUZE 1.4 TURBO LTZ</text:span></text:p>
        <text:p text:style-name="P4_InstBodyJustified"><text:span text:style-name="T4">• PLACA: GDK-8336</text:span></text:p>
        <text:p text:style-name="P5_InstBodyJustified"><text:span text:style-name="T5">• VÍNCULO: PRÓPRIO</text:span></text:p>
        <text:p text:style-name="P6_InstBodyJustified"><text:span text:style-name="T6">• MARCA/MODELO: CHEVROLET CRUZE 1.4 TURBO LTZ</text:span></text:p>
        <text:p text:style-name="P7_InstBodyJustified"><text:span text:style-name="T7">• STATUS: ATIVO</text:span></text:p>
        <text:p text:style-name="P8_InstBodyJustified"><text:span text:style-name="T8">• RECORTE: SOMENTE ENTRADA E SAÍDA</text:span></text:p>
        <text:p text:style-name="P9_InstKicker"><text:span text:style-name="T9">72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72</text:span></text:p>
        <text:p text:style-name="P12_InstBodyJustified"><text:span text:style-name="T12">• VIAGENS (ENTRADA/SAÍDA): 72</text:span></text:p>
        <table:table table:name="b5f131" table:style-name="b5f131">
          <table:table-column table:style-name="b5f131.0"/>
          <table:table-column table:style-name="b5f131.1"/>
          <table:table-column table:style-name="b5f131.2"/>
          <table:table-column table:style-name="b5f131.3"/>
          <table:table-column table:style-name="b5f131.4"/>
          <table:table-column table:style-name="b5f131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PARQUE ESPLANADA E EPLATZ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6/2026 · ENTRADA 26/06/2026</text:span></text:p>
            </table:table-cell>
            <table:table-cell office:value-type="string">
              <text:p text:style-name="InstTableCell"><text:span>SIMONSEN E ESCOLA NEYDE MARÃO<text:s text:c="4"/>MOTIVAÇÃO DA VIAGEM:<text:s text:c="2"/>GRAVAÇÕES</text:span></text:p>
            </table:table-cell>
            <table:table-cell office:value-type="string">
              <text:p text:style-name="InstTableCell"><text:span>3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CECAP2, CENTR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7° DISTRITO,<text:s text:c="2"/>CECAP2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POSTO VITORIA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8/26 · CESAR FERNANDO SOARES DA COST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6/2026 · ENTRADA 18/06/2026</text:span></text:p>
            </table:table-cell>
            <table:table-cell office:value-type="string">
              <text:p text:style-name="InstTableCell"><text:span>XVALENTIM GENTIL<text:s text:c="2"/>MOTIVAÇÃO DA VIAGEM: VELÓRIO</text:span></text:p>
            </table:table-cell>
            <table:table-cell office:value-type="string">
              <text:p text:style-name="InstTableCell"><text:span>4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7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6/2026 · ENTRADA 11/06/2026</text:span></text:p>
            </table:table-cell>
            <table:table-cell office:value-type="string">
              <text:p text:style-name="InstTableCell"><text:span>RECINTO HELDER GALERA<text:s text:c="3"/>MOTIVAÇÃO DA VIAGEM: EVENT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6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POZZOBOM,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POZZOBOM,<text:s text:c="2"/>RODOVIÁRIA,<text:s text:c="2"/>COLINAS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6/2026 · ENTRADA 02/06/2026</text:span></text:p>
            </table:table-cell>
            <table:table-cell office:value-type="string">
              <text:p text:style-name="InstTableCell"><text:span>AV PANSSANI E HORTO FLORESTAL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OSTO VILAR ABASTECIMENTO E OFICINA RAMOS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:ESCOLA NO BAIRRO PACAEMBU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5/2026 · ENTRADA 29/05/2026</text:span></text:p>
            </table:table-cell>
            <table:table-cell office:value-type="string">
              <text:p text:style-name="InstTableCell"><text:span>ESCOLA NARCISO PIERONI. CONJUNTO HABITACIONAL THUI<text:s text:c="2"/>SEBA.<text:s text:c="3"/>MOTIVOS.<text:s text:c="2"/>REUNIÃO.<text:s text:c="2"/>INAUGURAÇÃO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8/05/2026</text:span></text:p>
            </table:table-cell>
            <table:table-cell office:value-type="string">
              <text:p text:style-name="InstTableCell"><text:span>SÃO PAULO SP,<text:s text:c="2"/>ALESP E DENIT</text:span></text:p>
            </table:table-cell>
            <table:table-cell office:value-type="string">
              <text:p text:style-name="InstTableCell"><text:span>1.18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RODOVIÁRIA,<text:s text:c="2"/>VILA AMÉRICA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PREFEITURA.<text:s text:c="2"/>RH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IFESP, VILA AMÉRICA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BAIRRO<text:s text:c="2"/>VILAR 2 VILA PAES.<text:s text:c="2"/>MOTIVO. ATENDER MUNÍCIPES.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PREFEITURA.<text:s text:c="3"/>MOTIVO. DOCUMENTOS.<text:s text:c="2"/>RH.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BAIRRO PACAEMBU E ESCOLA PIERONE<text:s text:c="2"/>MOTIVAÇÃO DA VIAGEM: GRAVAÇÃ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5/2026 · ENTRADA 08/05/2026</text:span></text:p>
            </table:table-cell>
            <table:table-cell office:value-type="string">
              <text:p text:style-name="InstTableCell"><text:span>PREFEITURA VOTUPORANGA<text:s text:c="2"/>MOTIVAÇÃO DA VIAGEM: LEVAR DOCUMENTOS NO RH, PEDIDO DO FERNAND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PACAEMBU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CENTRO. CONCHA ACÚSTICA.<text:s text:c="3"/>MOTIVO.<text:s text:c="2"/>REUNIÃO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CATEDRAL NOSSA SENHORA APARECIDA.<text:s text:c="2"/>POSTO VILAR.<text:s text:c="2"/>MOTIVO. REUNIÃO.<text:s text:c="2"/>ABASTECIMENT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4/2026 · ENTRADA 16/04/2026</text:span></text:p>
            </table:table-cell>
            <table:table-cell office:value-type="string">
              <text:p text:style-name="InstTableCell"><text:span>PACAEMBU.<text:s text:c="2"/>SANTA LUZIA. VALE<text:s text:c="2"/>DO SOL.<text:s text:c="2"/>CECAP<text:s text:c="2"/>2<text:s text:c="2"/>MOTIVO.<text:s text:c="2"/>ATENDER MUNÍCIPES.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4/2026 · ENTRADA 16/04/2026</text:span></text:p>
            </table:table-cell>
            <table:table-cell office:value-type="string">
              <text:p text:style-name="InstTableCell"><text:span>SANTA CASA E PACAEMBU<text:s text:c="3"/>MOTIVAÇÃO DA VIAGEM: GRAVAÇÕES E EVENT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VOTUPREV MOTIVAÇÃO DA VIAGEM: PREVIDENCIARI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3/26 · CESAR FERNANDO SOARES DA COST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SAEV<text:s text:c="2"/>MOTIVAÇÃO DA VIAGEM: EVENT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7/04/2026</text:span></text:p>
            </table:table-cell>
            <table:table-cell office:value-type="string">
              <text:p text:style-name="InstTableCell"><text:span>PEGAR ASSINATURA,<text:s text:c="2"/>PEDIDO DO FERNANDO RH DESTINO: RUA ALAGOAS<text:s text:c="2"/>3958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7/04/2026</text:span></text:p>
            </table:table-cell>
            <table:table-cell office:value-type="string">
              <text:p text:style-name="InstTableCell"><text:span>AV.LANCHOPÃ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PROENÇA SUPERMERCADO<text:s text:c="2"/>MOTIVAÇÃO DA VIAGEM: A PEDIDO DO WILSON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BAIRRO JARDIM FIGUEIRAS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8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3/2026 · ENTRADA 19/03/2026</text:span></text:p>
            </table:table-cell>
            <table:table-cell office:value-type="string">
              <text:p text:style-name="InstTableCell"><text:span>BAIRRO PRÓPOVO<text:s text:c="3"/>MOTIVO. FILMAGENS.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7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SANTA CASA. ESTRADA RURAL<text:s text:c="2"/>PEDRO FURLANI.<text:s text:c="2"/>MOTIVO. FILMAGENS.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6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POZZOBON, VISITAS A OBRAS PACAEMBU</text:span></text:p>
            </table:table-cell>
            <table:table-cell office:value-type="string">
              <text:p text:style-name="InstTableCell"><text:span>2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5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POSTO VILAR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CECAP, SÃO JOÃO, CENTR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3/2026 · ENTRADA 04/03/2026</text:span></text:p>
            </table:table-cell>
            <table:table-cell office:value-type="string">
              <text:p text:style-name="InstTableCell"><text:span>SANTA CASA, CONCHA ACÚSTICA ,CENTRO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2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POSTO VITÓRIA.<text:s text:c="3"/>MOTIVO.<text:s text:c="2"/>BUSCAR VEÍCULO<text:s text:c="2"/>001.<text:s text:c="2"/>LAVAGEM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SAEV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2/2026 · ENTRADA 25/02/2026</text:span></text:p>
            </table:table-cell>
            <table:table-cell office:value-type="string">
              <text:p text:style-name="InstTableCell"><text:span>CENTRO TRATAMENTO<text:s text:c="2"/>DE ESGOTO.<text:s text:c="2"/>BAIRRO<text:s text:c="2"/>BOA VISTA.<text:s text:c="2"/>MOTIVO.<text:s text:c="2"/>VERIFICAR<text:s text:c="2"/>VAZAMENTOS.</text:span></text:p>
            </table:table-cell>
            <table:table-cell office:value-type="string">
              <text:p text:style-name="InstTableCell"><text:span>4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2/2026 · ENTRADA 24/02/2026</text:span></text:p>
            </table:table-cell>
            <table:table-cell office:value-type="string">
              <text:p text:style-name="InstTableCell"><text:span>WILSON<text:s text:c="2"/>LOCAL DE<text:s text:c="2"/>SAÍDA: DESTINO; CLIMED</text:span></text:p>
            </table:table-cell>
            <table:table-cell office:value-type="string">
              <text:p text:style-name="InstTableCell"><text:span>3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BAIRRO COLINAS E RUA RIO GRANDE , CARRO CAI EM BURACO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PRAÇA SÃO BENTO DELEGACIA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CASA ANZAI<text:s text:c="2"/>MOTIVAÇÃO DA VIAGEM: BUSCAR MATERIAL ELÉTRICO PEDIDO DO WILSON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VILA CARVALHO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2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2/2026 · ENTRADA 13/02/2026</text:span></text:p>
            </table:table-cell>
            <table:table-cell office:value-type="string">
              <text:p text:style-name="InstTableCell"><text:span>AIRRO SÃO JOÃO<text:s text:c="2"/>MOTIVAÇÃO DA VIAGEM: ATENDER MUNICÍPIS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2/2026 · ENTRADA 13/02/2026</text:span></text:p>
            </table:table-cell>
            <table:table-cell office:value-type="string">
              <text:p text:style-name="InstTableCell"><text:span>CORREGO DO MARINHEIRO<text:s text:c="2"/>MOTIVAÇÃO DA VIAGEM: ATENDER DENÚNCIAS DE ESGOTO NÃO TRATADO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2/2026 · ENTRADA 12/02/2026</text:span></text:p>
            </table:table-cell>
            <table:table-cell office:value-type="string">
              <text:p text:style-name="InstTableCell"><text:span>SEC. PLANEJAMENTO MOTIVAÇÃO DA VIAGEM: SOLUCIONAR QUESTÕES DE ADMINISTRAÇÃ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9/26 · MAURILO PIMENTA DE MORAIS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2/2026 · ENTRADA 12/02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1/02/2026</text:span></text:p>
            </table:table-cell>
            <table:table-cell office:value-type="string">
              <text:p text:style-name="InstTableCell"><text:span>S]AO PAULLO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ESTÂNCIA KRIK, RODOVIA PERIQUIS BENINE,<text:s text:c="2"/>VER MAU CHEIRO</text:span></text:p>
            </table:table-cell>
            <table:table-cell office:value-type="string">
              <text:p text:style-name="InstTableCell"><text:span>2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IMPRESS BUSCAR MATERIAL PARA WILSON,<text:s text:c="2"/>DEPOIS ESCRITÓRIO DO DEP. CARLÃ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CARIMBEIRO,<text:s text:c="2"/>POSTO VIL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DAFIC, JARDIM ALVORADA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MERCADO D.NENA. NITA COPOS. PRO-LIMPO.<text:s text:c="2"/>MOTIVO. RETIRAR MERCADORIAS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PREFEITURA<text:s text:c="2"/>VILA MUNIZ.<text:s text:c="2"/>MOTIVO<text:s text:c="2"/>LEVAR DOCUMENTOS.<text:s text:c="2"/>EMISSÃO<text:s text:c="2"/>DE GUI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UBS<text:s text:c="2"/>PACAEMBU.<text:s text:c="2"/>CEMEI<text:s text:c="2"/>VANDIRA. RUA RIO GRANDE.<text:s text:c="3"/>MOTIVO.<text:s text:c="2"/>GRAVAÇÕES.<text:s text:c="2"/>FILMAGENS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ESTAÇÃO,COMERCIÁRIOS<text:s text:c="2"/>MOTIVAÇÃO DA VIAGEM: GRAVAÇÃ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8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RESIDÊNCIA DANIEL DAVID.<text:s text:c="2"/>CAIXA FEDERAL.<text:s text:c="2"/>BANCO ITAÚ.<text:s text:c="3"/>MOTIVO.<text:s text:c="2"/>DOCUMENTOS<text:s text:c="2"/>PARA<text:s text:c="2"/>ASSINAR.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3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CECAP II, MATARAZO ,POZOBOM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2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RUA CANADÁ,<text:s text:c="2"/>RUA BENJAMIN CONSTANTE ATENDER MUNICIPIS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RUA JOÃO EUGÊNIO BARBOSA<text:s text:c="2"/>- VIAGEM: LEVAR UNIFORMES PARA CORREÇÃ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OSTO VITÓRIA<text:s text:c="3"/>MOTIVO.<text:s text:c="2"/>LAVAGEM VEÍCUL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REFEITURA<text:s text:c="2"/>PASSAGEIRO: EMERSON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OSTO VITÓRIA.<text:s text:c="3"/>MOTIVO.<text:s text:c="2"/>BUSCAR RICARD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POSTO VITÓRIA - LAVAR VEICULO BUSCAR<text:s text:c="2"/>VEICULO 001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POSTO VITÓRIA - LAVAR VEICUL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POSTO VITÓRIA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4/26 · RICARDO MACHADO</text:span></text:p>
            </table:table-cell>
          </table:table-row>
        </table:table>
        <text:p text:style-name="Standard"/>
        <table:table table:name="78d4eb" table:style-name="78d4eb">
          <table:table-column table:style-name="78d4eb.0"/>
          <table:table-column table:style-name="78d4e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GDK8336?secao=entrada-e-saida</text:span></text:p>
            </table:table-cell>
            <table:table-cell office:value-type="string">
              <text:p><text:span>Gerado em 14/08/2026 17:0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afaff" style:family="table">
      <style:table-properties style:rel-width="100" table:align="center"/>
    </style:style>
    <style:style style:name="bafaff.0" style:family="table-column">
      <style:table-column-properties style:column-width="9.70cm"/>
    </style:style>
    <style:style style:name="bafaff.1" style:family="table-column">
      <style:table-column-properties style:column-width="7.94cm"/>
    </style:style>
    <style:style style:name="521c42" style:family="table">
      <style:table-properties style:rel-width="100" table:align="center"/>
    </style:style>
    <style:style style:name="521c42.0" style:family="table-column">
      <style:table-column-properties style:column-width="17.64cm"/>
    </style:style>
    <style:style style:name="b5f131" style:family="table">
      <style:table-properties style:rel-width="100" table:align="center"/>
    </style:style>
    <style:style style:name="b5f131.0" style:family="table-column">
      <style:table-column-properties style:column-width="3.18cm"/>
    </style:style>
    <style:style style:name="b5f131.1" style:family="table-column">
      <style:table-column-properties style:column-width="3.18cm"/>
    </style:style>
    <style:style style:name="b5f131.2" style:family="table-column">
      <style:table-column-properties style:column-width="3.18cm"/>
    </style:style>
    <style:style style:name="b5f131.3" style:family="table-column">
      <style:table-column-properties style:column-width="3.18cm"/>
    </style:style>
    <style:style style:name="b5f131.4" style:family="table-column">
      <style:table-column-properties style:column-width="3.18cm"/>
    </style:style>
    <style:style style:name="b5f131.5" style:family="table-column">
      <style:table-column-properties style:column-width="3.18cm"/>
    </style:style>
    <style:style style:name="78d4eb" style:family="table">
      <style:table-properties style:rel-width="100" table:align="center"/>
    </style:style>
    <style:style style:name="78d4eb.0" style:family="table-column">
      <style:table-column-properties style:column-width="11.47cm"/>
    </style:style>
    <style:style style:name="78d4e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20:05:37.000</dc:date>
    <meta:generator>PHPWord</meta:generator>
    <meta:initial-creator/>
    <meta:creation-date>2026-08-14T20:05:37.000</meta:creation-date>
    <meta:keyword/>
    <meta:user-defined meta:name="Category"/>
    <meta:user-defined meta:name="Company"/>
    <meta:user-defined meta:name="Manager"/>
  </office:meta>
</office:document-meta>
</file>