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6fce9" style:family="table">
      <style:table-properties style:rel-width="100" table:align="center"/>
    </style:style>
    <style:style style:name="96fce9.0" style:family="table-column">
      <style:table-column-properties style:column-width="9.70cm"/>
    </style:style>
    <style:style style:name="96fce9.1" style:family="table-column">
      <style:table-column-properties style:column-width="7.94cm"/>
    </style:style>
    <style:style style:name="f3a767" style:family="table">
      <style:table-properties style:rel-width="100" table:align="center"/>
    </style:style>
    <style:style style:name="f3a767.0" style:family="table-column">
      <style:table-column-properties style:column-width="17.64cm"/>
    </style:style>
    <style:style style:name="7ef78e" style:family="table">
      <style:table-properties style:rel-width="100" table:align="center"/>
    </style:style>
    <style:style style:name="7ef78e.0" style:family="table-column">
      <style:table-column-properties style:column-width="3.18cm"/>
    </style:style>
    <style:style style:name="7ef78e.1" style:family="table-column">
      <style:table-column-properties style:column-width="3.18cm"/>
    </style:style>
    <style:style style:name="7ef78e.2" style:family="table-column">
      <style:table-column-properties style:column-width="3.18cm"/>
    </style:style>
    <style:style style:name="7ef78e.3" style:family="table-column">
      <style:table-column-properties style:column-width="3.18cm"/>
    </style:style>
    <style:style style:name="7ef78e.4" style:family="table-column">
      <style:table-column-properties style:column-width="3.18cm"/>
    </style:style>
    <style:style style:name="7ef78e.5" style:family="table-column">
      <style:table-column-properties style:column-width="3.18cm"/>
    </style:style>
    <style:style style:name="a87cd5" style:family="table">
      <style:table-properties style:rel-width="100" table:align="center"/>
    </style:style>
    <style:style style:name="a87cd5.0" style:family="table-column">
      <style:table-column-properties style:column-width="11.47cm"/>
    </style:style>
    <style:style style:name="a87cd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6fce9" table:style-name="96fce9">
          <table:table-column table:style-name="96fce9.0"/>
          <table:table-column table:style-name="96fce9.1"/>
          <table:table-row>
            <table:table-cell office:value-type="string">
              <text:p text:style-name="IM1"><draw:frame draw:style-name="fr1" draw:name="5bc59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3a767" table:style-name="f3a767">
          <table:table-column table:style-name="f3a76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1.4 TURBO LTZ (PLACA: GDK-8336)</text:span></text:p>
        <text:p text:style-name="P2_InstKicker"><text:span text:style-name="T2">FILTROS APLICADOS</text:span></text:p>
        <text:p text:style-name="P3_InstBodyJustified"><text:span text:style-name="T3">• VEÍCULO: CRUZE 1.4 TURBO LTZ</text:span></text:p>
        <text:p text:style-name="P4_InstBodyJustified"><text:span text:style-name="T4">• PLACA: GDK-8336</text:span></text:p>
        <text:p text:style-name="P5_InstBodyJustified"><text:span text:style-name="T5">• VÍNCULO: PRÓPRIO</text:span></text:p>
        <text:p text:style-name="P6_InstBodyJustified"><text:span text:style-name="T6">• MARCA/MODELO: CHEVROLET CRUZE 1.4 TURBO LTZ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8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82</text:span></text:p>
        <text:p text:style-name="P12_InstBodyJustified"><text:span text:style-name="T12">• ABASTECIMENTOS: 10 · 255,3 L · R$ 1.520,16</text:span></text:p>
        <text:p text:style-name="P13_InstBodyJustified"><text:span text:style-name="T13">• VIAGENS (ENTRADA/SAÍDA): 72</text:span></text:p>
        <table:table table:name="7ef78e" table:style-name="7ef78e">
          <table:table-column table:style-name="7ef78e.0"/>
          <table:table-column table:style-name="7ef78e.1"/>
          <table:table-column table:style-name="7ef78e.2"/>
          <table:table-column table:style-name="7ef78e.3"/>
          <table:table-column table:style-name="7ef78e.4"/>
          <table:table-column table:style-name="7ef78e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6,980 LT</text:span></text:p>
            </table:table-cell>
            <table:table-cell office:value-type="string">
              <text:p text:style-name="InstTableCell"><text:span>236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50 LT</text:span></text:p>
            </table:table-cell>
            <table:table-cell office:value-type="string">
              <text:p text:style-name="InstTableCell"><text:span>69,9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6,980 LT</text:span></text:p>
            </table:table-cell>
            <table:table-cell office:value-type="string">
              <text:p text:style-name="InstTableCell"><text:span>108,5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831 LT</text:span></text:p>
            </table:table-cell>
            <table:table-cell office:value-type="string">
              <text:p text:style-name="InstTableCell"><text:span>210,7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201 LT</text:span></text:p>
            </table:table-cell>
            <table:table-cell office:value-type="string">
              <text:p text:style-name="InstTableCell"><text:span>127,1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9,110 LT</text:span></text:p>
            </table:table-cell>
            <table:table-cell office:value-type="string">
              <text:p text:style-name="InstTableCell"><text:span>192,7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2,111 LT</text:span></text:p>
            </table:table-cell>
            <table:table-cell office:value-type="string">
              <text:p text:style-name="InstTableCell"><text:span>166,7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049 LT</text:span></text:p>
            </table:table-cell>
            <table:table-cell office:value-type="string">
              <text:p text:style-name="InstTableCell"><text:span>162,0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41 LT</text:span></text:p>
            </table:table-cell>
            <table:table-cell office:value-type="string">
              <text:p text:style-name="InstTableCell"><text:span>65,5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0,139 LT</text:span></text:p>
            </table:table-cell>
            <table:table-cell office:value-type="string">
              <text:p text:style-name="InstTableCell"><text:span>180,5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PARQUE ESPLANADA E EPLATZ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SIMONSEN E ESCOLA NEYDE MARÃO<text:s text:c="4"/>MOTIVAÇÃO DA VIAGEM:<text:s text:c="2"/>GRAVAÇÕES</text:span></text:p>
            </table:table-cell>
            <table:table-cell office:value-type="string">
              <text:p text:style-name="InstTableCell"><text:span>3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CECAP2, CENTR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7° DISTRITO,<text:s text:c="2"/>CECAP2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 VITORI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8/26 · CESAR FERNANDO SOARES DA COST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XVALENTIM GENTIL<text:s text:c="2"/>MOTIVAÇÃO DA VIAGEM: VELÓRIO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6/2026 · ENTRADA 11/06/2026</text:span></text:p>
            </table:table-cell>
            <table:table-cell office:value-type="string">
              <text:p text:style-name="InstTableCell"><text:span>RECINTO HELDER GALERA<text:s text:c="3"/>MOTIVAÇÃO DA VIAGEM: EVENT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OZZOBOM,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OZZOBOM,<text:s text:c="2"/>RODOVIÁRIA,<text:s text:c="2"/>COLINAS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6/2026 · ENTRADA 02/06/2026</text:span></text:p>
            </table:table-cell>
            <table:table-cell office:value-type="string">
              <text:p text:style-name="InstTableCell"><text:span>AV PANSSANI E HORTO FLORESTAL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LAR ABASTECIMENTO E OFICINA RAMOS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:ESCOLA NO BAIRRO PACAEMBU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ESCOLA NARCISO PIERONI. CONJUNTO HABITACIONAL THUI<text:s text:c="2"/>SEBA.<text:s text:c="3"/>MOTIVOS.<text:s text:c="2"/>REUNIÃO.<text:s text:c="2"/>INAUGURAÇÃO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8/05/2026</text:span></text:p>
            </table:table-cell>
            <table:table-cell office:value-type="string">
              <text:p text:style-name="InstTableCell"><text:span>SÃO PAULO SP,<text:s text:c="2"/>ALESP E DENIT</text:span></text:p>
            </table:table-cell>
            <table:table-cell office:value-type="string">
              <text:p text:style-name="InstTableCell"><text:span>1.18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RODOVIÁRIA,<text:s text:c="2"/>VILA AMÉRICA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PREFEITURA.<text:s text:c="2"/>RH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IFESP, VILA AMÉRIC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BAIRRO<text:s text:c="2"/>VILAR 2 VILA PAES.<text:s text:c="2"/>MOTIVO. ATENDER MUNÍCIPES.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PREFEITURA.<text:s text:c="3"/>MOTIVO. DOCUMENTOS.<text:s text:c="2"/>RH.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BAIRRO PACAEMBU E ESCOLA PIERONE<text:s text:c="2"/>MOTIVAÇÃO DA VIAGEM: GRAVAÇÃ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5/2026 · ENTRADA 08/05/2026</text:span></text:p>
            </table:table-cell>
            <table:table-cell office:value-type="string">
              <text:p text:style-name="InstTableCell"><text:span>PREFEITURA VOTUPORANGA<text:s text:c="2"/>MOTIVAÇÃO DA VIAGEM: LEVAR DOCUMENTOS NO RH, PEDIDO DO FERNAND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ENTRO. CONCHA ACÚSTICA.<text:s text:c="3"/>MOTIVO.<text:s text:c="2"/>REUNIÃ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ATEDRAL NOSSA SENHORA APARECIDA.<text:s text:c="2"/>POSTO VILAR.<text:s text:c="2"/>MOTIVO. REUNIÃO.<text:s text:c="2"/>ABASTECIMENT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PACAEMBU.<text:s text:c="2"/>SANTA LUZIA. VALE<text:s text:c="2"/>DO SOL.<text:s text:c="2"/>CECAP<text:s text:c="2"/>2<text:s text:c="2"/>MOTIVO.<text:s text:c="2"/>ATENDER MUNÍCIPES.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SANTA CASA E PACAEMBU<text:s text:c="3"/>MOTIVAÇÃO DA VIAGEM: GRAVAÇÕES E EVENT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VOTUPREV MOTIVAÇÃO DA VIAGEM: PREVIDENCIARI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3/26 · CESAR FERNANDO SOARES DA COST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SAEV<text:s text:c="2"/>MOTIVAÇÃO DA VIAGEM: EVE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PEGAR ASSINATURA,<text:s text:c="2"/>PEDIDO DO FERNANDO RH DESTINO: RUA ALAGOAS<text:s text:c="2"/>3958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AV.LANCHOP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PROENÇA SUPERMERCADO<text:s text:c="2"/>MOTIVAÇÃO DA VIAGEM: A PEDIDO DO WILSON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IRRO JARDIM FIGUEIRAS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BAIRRO PRÓPOVO<text:s text:c="3"/>MOTIVO. FILMAGENS.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SANTA CASA. ESTRADA RURAL<text:s text:c="2"/>PEDRO FURLANI.<text:s text:c="2"/>MOTIVO. FILMAGENS.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POZZOBON, VISITAS A OBRAS PACAEMBU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POSTO VILAR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CECAP, SÃO JOÃO, CENTR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SANTA CASA, CONCHA ACÚSTICA ,CENTRO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POSTO VITÓRIA.<text:s text:c="3"/>MOTIVO.<text:s text:c="2"/>BUSCAR VEÍCULO<text:s text:c="2"/>001.<text:s text:c="2"/>LAVAGE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SAEV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CENTRO TRATAMENTO<text:s text:c="2"/>DE ESGOTO.<text:s text:c="2"/>BAIRRO<text:s text:c="2"/>BOA VISTA.<text:s text:c="2"/>MOTIVO.<text:s text:c="2"/>VERIFICAR<text:s text:c="2"/>VAZAMENTOS.</text:span></text:p>
            </table:table-cell>
            <table:table-cell office:value-type="string">
              <text:p text:style-name="InstTableCell"><text:span>4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WILSON<text:s text:c="2"/>LOCAL DE<text:s text:c="2"/>SAÍDA: DESTINO; CLIMED</text:span></text:p>
            </table:table-cell>
            <table:table-cell office:value-type="string">
              <text:p text:style-name="InstTableCell"><text:span>3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BAIRRO COLINAS E RUA RIO GRANDE , CARRO CAI EM BURAC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PRAÇA SÃO BENTO DELEGACI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CASA ANZAI<text:s text:c="2"/>MOTIVAÇÃO DA VIAGEM: BUSCAR MATERIAL ELÉTRICO PEDIDO DO WILSON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VILA CARVALHO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AIRRO SÃO JOÃO<text:s text:c="2"/>MOTIVAÇÃO DA VIAGEM: ATENDER MUNICÍPI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CORREGO DO MARINHEIRO<text:s text:c="2"/>MOTIVAÇÃO DA VIAGEM: ATENDER DENÚNCIAS DE ESGOTO NÃO TRATAD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SEC. PLANEJAMENTO MOTIVAÇÃO DA VIAGEM: SOLUCIONAR QUESTÕES DE ADMINISTR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9/26 · MAURILO PIMENTA DE MORAI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1/02/2026</text:span></text:p>
            </table:table-cell>
            <table:table-cell office:value-type="string">
              <text:p text:style-name="InstTableCell"><text:span>S]AO PAULLO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ESTÂNCIA KRIK, RODOVIA PERIQUIS BENINE,<text:s text:c="2"/>VER MAU CHEIRO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IMPRESS BUSCAR MATERIAL PARA WILSON,<text:s text:c="2"/>DEPOIS ESCRITÓRIO DO DEP. CARLÃ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DAFIC, JARDIM ALVORADA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MERCADO D.NENA. NITA COPOS. PRO-LIMPO.<text:s text:c="2"/>MOTIVO. RETIRAR MERCADORIA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PREFEITURA<text:s text:c="2"/>VILA MUNIZ.<text:s text:c="2"/>MOTIVO<text:s text:c="2"/>LEVAR DOCUMENTOS.<text:s text:c="2"/>EMISSÃO<text:s text:c="2"/>DE GUI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UBS<text:s text:c="2"/>PACAEMBU.<text:s text:c="2"/>CEMEI<text:s text:c="2"/>VANDIRA. RUA RIO GRANDE.<text:s text:c="3"/>MOTIVO.<text:s text:c="2"/>GRAVAÇÕES.<text:s text:c="2"/>FILMAGEN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ESTAÇÃO,COMERCIÁRIOS<text:s text:c="2"/>MOTIVAÇÃO DA VIAGEM: GRAV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RESIDÊNCIA DANIEL DAVID.<text:s text:c="2"/>CAIXA FEDERAL.<text:s text:c="2"/>BANCO ITAÚ.<text:s text:c="3"/>MOTIVO.<text:s text:c="2"/>DOCUMENTOS<text:s text:c="2"/>PARA<text:s text:c="2"/>ASSINAR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CECAP II, MATARAZO ,POZOBOM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RUA CANADÁ,<text:s text:c="2"/>RUA BENJAMIN CONSTANTE ATENDER MUNICIPI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RUA JOÃO EUGÊNIO BARBOSA<text:s text:c="2"/>- VIAGEM: LEVAR UNIFORMES PARA CORREÇ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<text:s text:c="3"/>MOTIVO.<text:s text:c="2"/>LAVAGEM VEÍ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REFEITURA<text:s text:c="2"/>PASSAGEIRO: EMERSON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.<text:s text:c="3"/>MOTIVO.<text:s text:c="2"/>BUSCAR RICARD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 - LAVAR VEICULO BUSCAR<text:s text:c="2"/>VEICULO 001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 - LAVAR VEI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4/26 · RICARDO MACHADO</text:span></text:p>
            </table:table-cell>
          </table:table-row>
        </table:table>
        <text:p text:style-name="Standard"/>
        <table:table table:name="a87cd5" table:style-name="a87cd5">
          <table:table-column table:style-name="a87cd5.0"/>
          <table:table-column table:style-name="a87cd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GDK8336</text:span></text:p>
            </table:table-cell>
            <table:table-cell office:value-type="string">
              <text:p><text:span>Gerado em 14/08/2026 16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6fce9" style:family="table">
      <style:table-properties style:rel-width="100" table:align="center"/>
    </style:style>
    <style:style style:name="96fce9.0" style:family="table-column">
      <style:table-column-properties style:column-width="9.70cm"/>
    </style:style>
    <style:style style:name="96fce9.1" style:family="table-column">
      <style:table-column-properties style:column-width="7.94cm"/>
    </style:style>
    <style:style style:name="f3a767" style:family="table">
      <style:table-properties style:rel-width="100" table:align="center"/>
    </style:style>
    <style:style style:name="f3a767.0" style:family="table-column">
      <style:table-column-properties style:column-width="17.64cm"/>
    </style:style>
    <style:style style:name="7ef78e" style:family="table">
      <style:table-properties style:rel-width="100" table:align="center"/>
    </style:style>
    <style:style style:name="7ef78e.0" style:family="table-column">
      <style:table-column-properties style:column-width="3.18cm"/>
    </style:style>
    <style:style style:name="7ef78e.1" style:family="table-column">
      <style:table-column-properties style:column-width="3.18cm"/>
    </style:style>
    <style:style style:name="7ef78e.2" style:family="table-column">
      <style:table-column-properties style:column-width="3.18cm"/>
    </style:style>
    <style:style style:name="7ef78e.3" style:family="table-column">
      <style:table-column-properties style:column-width="3.18cm"/>
    </style:style>
    <style:style style:name="7ef78e.4" style:family="table-column">
      <style:table-column-properties style:column-width="3.18cm"/>
    </style:style>
    <style:style style:name="7ef78e.5" style:family="table-column">
      <style:table-column-properties style:column-width="3.18cm"/>
    </style:style>
    <style:style style:name="a87cd5" style:family="table">
      <style:table-properties style:rel-width="100" table:align="center"/>
    </style:style>
    <style:style style:name="a87cd5.0" style:family="table-column">
      <style:table-column-properties style:column-width="11.47cm"/>
    </style:style>
    <style:style style:name="a87cd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9:19:59.000</dc:date>
    <meta:generator>PHPWord</meta:generator>
    <meta:initial-creator/>
    <meta:creation-date>2026-08-14T19:19:59.000</meta:creation-date>
    <meta:keyword/>
    <meta:user-defined meta:name="Category"/>
    <meta:user-defined meta:name="Company"/>
    <meta:user-defined meta:name="Manager"/>
  </office:meta>
</office:document-meta>
</file>