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T13" style:family="text">
      <style:text-properties style:font-name="Arial" style:font-name-complex="Arial" fo:font-size="10pt" style:font-size-asian="10pt" style:font-size-complex="10pt" fo:color="#334155"/>
    </style:style>
    <style:style style:name="P13_InstBodyJustified" style:family="paragraph" style:parent-style-name="InstBodyJustified">
      <style:paragraph-properties/>
    </style:style>
    <style:style style:name="T14" style:family="text">
      <style:text-properties style:font-name="Arial" style:font-name-complex="Arial" fo:font-size="10pt" style:font-size-asian="10pt" style:font-size-complex="10pt" fo:color="#334155"/>
    </style:style>
    <style:style style:name="P14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79037" style:family="table">
      <style:table-properties style:rel-width="100" table:align="center"/>
    </style:style>
    <style:style style:name="179037.0" style:family="table-column">
      <style:table-column-properties style:column-width="9.70cm"/>
    </style:style>
    <style:style style:name="179037.1" style:family="table-column">
      <style:table-column-properties style:column-width="7.94cm"/>
    </style:style>
    <style:style style:name="4da72a" style:family="table">
      <style:table-properties style:rel-width="100" table:align="center"/>
    </style:style>
    <style:style style:name="4da72a.0" style:family="table-column">
      <style:table-column-properties style:column-width="17.64cm"/>
    </style:style>
    <style:style style:name="b44581" style:family="table">
      <style:table-properties style:rel-width="100" table:align="center"/>
    </style:style>
    <style:style style:name="b44581.0" style:family="table-column">
      <style:table-column-properties style:column-width="3.18cm"/>
    </style:style>
    <style:style style:name="b44581.1" style:family="table-column">
      <style:table-column-properties style:column-width="3.18cm"/>
    </style:style>
    <style:style style:name="b44581.2" style:family="table-column">
      <style:table-column-properties style:column-width="3.18cm"/>
    </style:style>
    <style:style style:name="b44581.3" style:family="table-column">
      <style:table-column-properties style:column-width="3.18cm"/>
    </style:style>
    <style:style style:name="b44581.4" style:family="table-column">
      <style:table-column-properties style:column-width="3.18cm"/>
    </style:style>
    <style:style style:name="b44581.5" style:family="table-column">
      <style:table-column-properties style:column-width="3.18cm"/>
    </style:style>
    <style:style style:name="a8d8e9" style:family="table">
      <style:table-properties style:rel-width="100" table:align="center"/>
    </style:style>
    <style:style style:name="a8d8e9.0" style:family="table-column">
      <style:table-column-properties style:column-width="11.47cm"/>
    </style:style>
    <style:style style:name="a8d8e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79037" table:style-name="179037">
          <table:table-column table:style-name="179037.0"/>
          <table:table-column table:style-name="179037.1"/>
          <table:table-row>
            <table:table-cell office:value-type="string">
              <text:p text:style-name="IM1"><draw:frame draw:style-name="fr1" draw:name="9bf82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da72a" table:style-name="4da72a">
          <table:table-column table:style-name="4da72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JEEP RENEGADE LONGITUDE T270 (PLACA: STM-6C55)</text:span></text:p>
        <text:p text:style-name="P2_InstKicker"><text:span text:style-name="T2">FILTROS APLICADOS</text:span></text:p>
        <text:p text:style-name="P3_InstBodyJustified"><text:span text:style-name="T3">• VEÍCULO: JEEP RENEGADE LONGITUDE T270</text:span></text:p>
        <text:p text:style-name="P4_InstBodyJustified"><text:span text:style-name="T4">• PLACA: STM-6C55</text:span></text:p>
        <text:p text:style-name="P5_InstBodyJustified"><text:span text:style-name="T5">• VÍNCULO: PRÓPRIO</text:span></text:p>
        <text:p text:style-name="P6_InstBodyJustified"><text:span text:style-name="T6">• MARCA/MODELO: JEEP RENEGADE LONGITUDE T270</text:span></text:p>
        <text:p text:style-name="P7_InstBodyJustified"><text:span text:style-name="T7">• STATUS: ATIVO</text:span></text:p>
        <text:p text:style-name="P8_InstBodyJustified"><text:span text:style-name="T8">• RECORTE: TODOS OS VÍNCULOS DO PRONTUÁRIO</text:span></text:p>
        <text:p text:style-name="P9_InstKicker"><text:span text:style-name="T9">219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219</text:span></text:p>
        <text:p text:style-name="P12_InstBodyJustified"><text:span text:style-name="T12">• ABASTECIMENTOS: 17 · 570,5 L · R$ 2.691,54</text:span></text:p>
        <text:p text:style-name="P13_InstBodyJustified"><text:span text:style-name="T13">• OUTRAS REQUISIÇÕES: 10 · R$ 5.129,78</text:span></text:p>
        <text:p text:style-name="P14_InstBodyJustified"><text:span text:style-name="T14">• VIAGENS (ENTRADA/SAÍDA): 192</text:span></text:p>
        <table:table table:name="b44581" table:style-name="b44581">
          <table:table-column table:style-name="b44581.0"/>
          <table:table-column table:style-name="b44581.1"/>
          <table:table-column table:style-name="b44581.2"/>
          <table:table-column table:style-name="b44581.3"/>
          <table:table-column table:style-name="b44581.4"/>
          <table:table-column table:style-name="b44581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8,320 LT</text:span></text:p>
            </table:table-cell>
            <table:table-cell office:value-type="string">
              <text:p text:style-name="InstTableCell"><text:span>98,8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4,608 LT</text:span></text:p>
            </table:table-cell>
            <table:table-cell office:value-type="string">
              <text:p text:style-name="InstTableCell"><text:span>157,2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8,829 LT</text:span></text:p>
            </table:table-cell>
            <table:table-cell office:value-type="string">
              <text:p text:style-name="InstTableCell"><text:span>257,0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9,769 LT</text:span></text:p>
            </table:table-cell>
            <table:table-cell office:value-type="string">
              <text:p text:style-name="InstTableCell"><text:span>163,4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1,421 LT</text:span></text:p>
            </table:table-cell>
            <table:table-cell office:value-type="string">
              <text:p text:style-name="InstTableCell"><text:span>129,1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3,370 LT</text:span></text:p>
            </table:table-cell>
            <table:table-cell office:value-type="string">
              <text:p text:style-name="InstTableCell"><text:span>137,1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2,840 LT</text:span></text:p>
            </table:table-cell>
            <table:table-cell office:value-type="string">
              <text:p text:style-name="InstTableCell"><text:span>217,4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9,209 LT</text:span></text:p>
            </table:table-cell>
            <table:table-cell office:value-type="string">
              <text:p text:style-name="InstTableCell"><text:span>161,1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5,820 LT</text:span></text:p>
            </table:table-cell>
            <table:table-cell office:value-type="string">
              <text:p text:style-name="InstTableCell"><text:span>106,1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0,000 LT</text:span></text:p>
            </table:table-cell>
            <table:table-cell office:value-type="string">
              <text:p text:style-name="InstTableCell"><text:span>164,4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6,091 LT</text:span></text:p>
            </table:table-cell>
            <table:table-cell office:value-type="string">
              <text:p text:style-name="InstTableCell"><text:span>103,3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5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6,010 LT</text:span></text:p>
            </table:table-cell>
            <table:table-cell office:value-type="string">
              <text:p text:style-name="InstTableCell"><text:span>103,0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45,689 LT</text:span></text:p>
            </table:table-cell>
            <table:table-cell office:value-type="string">
              <text:p text:style-name="InstTableCell"><text:span>278,2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8,869 LT</text:span></text:p>
            </table:table-cell>
            <table:table-cell office:value-type="string">
              <text:p text:style-name="InstTableCell"><text:span>114,3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3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8,611 LT</text:span></text:p>
            </table:table-cell>
            <table:table-cell office:value-type="string">
              <text:p text:style-name="InstTableCell"><text:span>231,2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1,729 LT</text:span></text:p>
            </table:table-cell>
            <table:table-cell office:value-type="string">
              <text:p text:style-name="InstTableCell"><text:span>158,1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9,360 LT</text:span></text:p>
            </table:table-cell>
            <table:table-cell office:value-type="string">
              <text:p text:style-name="InstTableCell"><text:span>111,27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NEUS · PNEU 225/55 R18 98V</text:span></text:p>
            </table:table-cell>
            <table:table-cell office:value-type="string">
              <text:p text:style-name="InstTableCell"><text:span>4,000 UN</text:span></text:p>
            </table:table-cell>
            <table:table-cell office:value-type="string">
              <text:p text:style-name="InstTableCell"><text:span>3.72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REVISÃO DE VEÍCUL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684,44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LUBRIFICANTE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8,06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OLEO PARA MOTOR</text:span></text:p>
            </table:table-cell>
            <table:table-cell office:value-type="string">
              <text:p text:style-name="InstTableCell"><text:span>5,000 UN</text:span></text:p>
            </table:table-cell>
            <table:table-cell office:value-type="string">
              <text:p text:style-name="InstTableCell"><text:span>405,00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LIMPA BIC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1,14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CONDICIONADOR DE METAIS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9,60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HIGIENIZADOR DE AR CONDICIONAD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9,01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PEÇAS · FILTRO DE ÓLEO DO MOTOR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12,46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PEÇAS · FILTRO DE COMBUSTÍVEL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35,90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ELEMENTO FIL/OL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14,17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IMPRESSÃO CARTUCH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POSTO VILAR,<text:s text:c="2"/>POSTO VITÓRIA<text:s text:c="2"/>MOTIVAÇÃO DA VIAGEM: ABASTECIMENTO E LAVAGEM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LAUPLACAS JALES-SP</text:span></text:p>
            </table:table-cell>
            <table:table-cell office:value-type="string">
              <text:p text:style-name="InstTableCell"><text:span>19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' PAINEIRAS,<text:s text:c="2"/>VILA AMÉRICA,<text:s text:c="2"/>PRAÇA SÃO BENT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CENTRO, SECRETARIA ESPORTES, VILA AMÉRICA E CECAP2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VILA CARVALHO,<text:s text:c="2"/>CECAP2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CENTRO,<text:s text:c="2"/>CECAP2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ELETRÔNICA ZELIOLI MOTIVAÇÃO DA VIAGEM: A<text:s text:c="2"/>PEDIDO DO JORGE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6/2026 · ENTRADA 23/06/2026</text:span></text:p>
            </table:table-cell>
            <table:table-cell office:value-type="string">
              <text:p text:style-name="InstTableCell"><text:span>SECRETARIA ESPORTES,<text:s text:c="2"/>POZZOBOM,<text:s text:c="2"/>PQ DAS NAÇÕES, / FEPASA, SÃO JOÃO,<text:s text:c="2"/>CECAP2</text:span></text:p>
            </table:table-cell>
            <table:table-cell office:value-type="string">
              <text:p text:style-name="InstTableCell"><text:span>5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6/2026 · ENTRADA 23/06/2026</text:span></text:p>
            </table:table-cell>
            <table:table-cell office:value-type="string">
              <text:p text:style-name="InstTableCell"><text:span>RELOPON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CIDADE JARDIM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VALENTIM GENTIL MOTIVAÇÃO DA VIAGEM: VELÓRIO</text:span></text:p>
            </table:table-cell>
            <table:table-cell office:value-type="string">
              <text:p text:style-name="InstTableCell"><text:span>5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SIMONSEN, E BOA VISTA<text:s text:c="2"/>MOTIVAÇÃO DA VIAGEM: GRAVAÇÕES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POSTO VITÓRIA<text:s text:c="2"/>MOTIVAÇÃO DA VIAGEM: LAVAGEM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POSTO VILAR<text:s text:c="2"/>MOTIVAÇÃO DA VIAGEM: ABASTECE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RODOVIÁRIA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PREFEITURA LEVAR DOCUMENTOS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BAIRROS, ALVORADA, COMERCIARIOS E MONTE ALTO.</text:span></text:p>
            </table:table-cell>
            <table:table-cell office:value-type="string">
              <text:p text:style-name="InstTableCell"><text:span>3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ECO TUDO ETEC MOTIVAÇÃO DA VIAGEM: DESCARTE DE PODA</text:span></text:p>
            </table:table-cell>
            <table:table-cell office:value-type="string">
              <text:p text:style-name="InstTableCell"><text:span>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8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EMPREENDIMENTO FERRAREZI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PREFEITURA VOTUPORANGA E SECRETARIA DE TRÂNSI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6/2026 · ENTRADA 11/06/2026</text:span></text:p>
            </table:table-cell>
            <table:table-cell office:value-type="string">
              <text:p text:style-name="InstTableCell"><text:span>ECINTO ELDER GALERA E<text:s text:c="2"/>GABINETE DO CARLÃO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6/2026 · ENTRADA 10/06/2026</text:span></text:p>
            </table:table-cell>
            <table:table-cell office:value-type="string">
              <text:p text:style-name="InstTableCell"><text:span>RECANTO TIA MARLENE E PREF NOVA<text:s text:c="3"/>MOTIVAÇÃO DA VIAGEM: EVENTOS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6/2026 · ENTRADA 10/06/2026</text:span></text:p>
            </table:table-cell>
            <table:table-cell office:value-type="string">
              <text:p text:style-name="InstTableCell"><text:span>DAFIC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UBS CAROBEIRA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OFICINA BARBIERI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BAIRRO<text:s text:c="2"/>SANTA AMÉLIA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V. TARGINO, PREFEITURA E ESCOLA TERIZINHA GUERRA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AV. HORÁCIO DOS SANTOS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BAIRRO PACAEMBU E RUA MATO GROSSO, CORREI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AINEIRAS,<text:s text:c="2"/>CAROBEIRAS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ECOTUDO ZONA NORTE - PODA DE ARVOVES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5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ECO TUDO ETEC/ ECOTUDO SUL MOTIVAÇÃO DA VIAGEM: DESCARTE MATERIAIS</text:span></text:p>
            </table:table-cell>
            <table:table-cell office:value-type="string">
              <text:p text:style-name="InstTableCell"><text:span>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3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ROSELAINE.<text:s text:c="3"/>LOCAL VOTUPREV.<text:s text:c="3"/>MOTIVO.<text:s text:c="2"/>REUNI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ROSELAINE.<text:s text:c="3"/>LOCAL VOTUPREV.<text:s text:c="3"/>MOTIVO.<text:s text:c="2"/>REUNI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6/05/2026</text:span></text:p>
            </table:table-cell>
            <table:table-cell office:value-type="string">
              <text:p text:style-name="InstTableCell"><text:span>SECRETARIA<text:s text:c="2"/>DE TRÂNSITO.<text:s text:c="2"/>VILA MUNIZ. JARDIM MARIM.<text:s text:c="2"/>MOTIVO.<text:s text:c="2"/>ATENDER MUNÍCIPE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6/05/2026</text:span></text:p>
            </table:table-cell>
            <table:table-cell office:value-type="string">
              <text:p text:style-name="InstTableCell"><text:span>VILA MARIM<text:s text:c="2"/>MOTIVO. ATENDER MUNÍCIPE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6/05/2026</text:span></text:p>
            </table:table-cell>
            <table:table-cell office:value-type="string">
              <text:p text:style-name="InstTableCell"><text:span>AIRRO MARÃO<text:s text:c="2"/>ESCOLA NARCISO PIERONI.<text:s text:c="2"/>MOTIVO. ATENDER MUNÍCIPES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JARDIM UNIVERSITÁRI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SECRETARIA DIREITOS HUMANOS.<text:s text:c="2"/>POSTO VILAR. CORREIOS.<text:s text:c="2"/>MOTIVOS. DESCONTAR CHEQUES. ENTREGAR FOLHA DE PONTO. CART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POSTO<text:s text:c="2"/>VITÓRIA.<text:s text:c="2"/>BAIRRO ELDORADO.<text:s text:c="3"/>MOTIVO.<text:s text:c="2"/>BUSCAR<text:s text:c="2"/>VEÍCULO<text:s text:c="2"/>002.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SIMONSEN, ESTR DO 27</text:span></text:p>
            </table:table-cell>
            <table:table-cell office:value-type="string">
              <text:p text:style-name="InstTableCell"><text:span>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ASSOCIAÇÃO COMERCIAL DE VOTUPORANGA E CORREGO DO MARINHEIRINHO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PREFEITURA, JARDIM PAULIST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0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ECOTUDO /PAK MOVEL MOTIVAÇÃO DA VIAGEM: DESCARTE DE MATERIAI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8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EVENTO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POSTO VITÓRIA CORREIOS.<text:s text:c="3"/>MOTIVO.<text:s text:c="2"/>BUSCAR VEÍCULO 001. ENTREGAR CART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ESCOLA MARIA LIGIA, GINÁSIO DE ESPORTE MÁRIO COVAS E<text:s text:c="2"/>MINI HOSPITAL POZZOBOM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UBS DA VILA MARIN, ÁREA VERDE DA DISVIDRO E RUA IVAI<text:s text:c="2"/>MOTIVAÇÃO DA VIAGEM: GRAVAÇÕES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ESTRADA RURAL VICINAL SENTIDO BAIRRO BARREIR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ESTRADA RURAL VICINAL SENTIDO BAIRRO BARREIR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MINI HOSPITAL DO POZZOBOM, BAIRRO PRO POVO E AV GERONIM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VELÓRIO MUNICIPAL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PACAEMBU<text:s text:c="2"/>MOTIVAÇÃO DA VIAGEM: DRONE PARA VEREADOR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9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PRÓ-POV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PÁTIO PREFEITURA,<text:s text:c="2"/>CECAP2,<text:s text:c="2"/>DAFIC, CAROBEIRAS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PREFEITURA, POZZOBON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5/2026 · ENTRADA 07/05/2026</text:span></text:p>
            </table:table-cell>
            <table:table-cell office:value-type="string">
              <text:p text:style-name="InstTableCell"><text:span>RUA PERNAMBUCO POLO USB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5/2026 · ENTRADA 06/05/2026</text:span></text:p>
            </table:table-cell>
            <table:table-cell office:value-type="string">
              <text:p text:style-name="InstTableCell"><text:span>CENTRO DE CONVIVÊNCIA DO IDOSO. CORREIOS.<text:s text:c="2"/>MOTIVO. EVENTO. ENTREGAR<text:s text:c="2"/>CORRESPONDÊNCIA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5/2026 · ENTRADA 04/05/2026</text:span></text:p>
            </table:table-cell>
            <table:table-cell office:value-type="string">
              <text:p text:style-name="InstTableCell"><text:span>ECOTUDO -LEVAR PÓDA DE ARVORES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SECRETARIA MUNICIPAL DE SAÚDE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RECANTO TIA MARLENE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4/2026 · ENTRADA 29/04/2026</text:span></text:p>
            </table:table-cell>
            <table:table-cell office:value-type="string">
              <text:p text:style-name="InstTableCell"><text:span>PREFEITURA,<text:s text:c="2"/>SECRETÁRIA DE TRÂNSI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SIMONSEN<text:s text:c="2"/>MOTIVAÇÃO DA VIAGEM: GRAVAÇÃO</text:span></text:p>
            </table:table-cell>
            <table:table-cell office:value-type="string">
              <text:p text:style-name="InstTableCell"><text:span>4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ECAP2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EMPRESA LEVARE. DRS<text:s text:c="2"/>RIO PRETO. SJ.RIO PRETO -SP.<text:s text:c="2"/>MOTIVO. REUNIÃO<text:s text:c="2"/>COM DEPUTADO ESTADUAL SEBASTIÃO<text:s text:c="2"/>SANTOS.</text:span></text:p>
            </table:table-cell>
            <table:table-cell office:value-type="string">
              <text:p text:style-name="InstTableCell"><text:span>17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4/2026 · ENTRADA 24/04/2026</text:span></text:p>
            </table:table-cell>
            <table:table-cell office:value-type="string">
              <text:p text:style-name="InstTableCell"><text:span>CAMARA MUNICIPAL -SJRIO PRETO - PARTIICIPAÇÃO EM CURSO/TREINAMENTO</text:span></text:p>
            </table:table-cell>
            <table:table-cell office:value-type="string">
              <text:p text:style-name="InstTableCell"><text:span>17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4/26 · MAURILO PIMENTA DE MORAIS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CSU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CECAP<text:s text:c="2"/>2 SAN REMO. PAINEIRAS.<text:s text:c="2"/>BAIRRO<text:s text:c="2"/>DO CAFÉ.<text:s text:c="2"/>JD.ALVORADA. SECRETARIA DA EDUCAÇÃO.<text:s text:c="3"/>MOTIVO. ATENDER MUNÍCIPES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POSTO VILAR-ABASTECIMENTO E PÁTIO PREFEITURA, SÃO JOAÕ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ECOTUDO<text:s text:c="2"/>-DESCARTE DE MATERIAIS -PODA DE ARVORE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VILA AMÉRICA,<text:s text:c="2"/>CRECHE CAROBEIRAS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LOJAS DE UTILIDADES NO MUNICÍPIO DE VOTUPORANGA MOTIVAÇÃO DA VIAGEM: VERIFICAR DISPONIBILIDADE DE MODELOS ALTERNATIVOS DE COADORES DE CAFÉ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9/26 · DENISE PERES VI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POZZOBOM,<text:s text:c="2"/>CIDADE JARDIM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PADARIA AQUILES<text:s text:c="2"/>MOTIVAÇÃO DA VIAGEM: A PEDIDO DO JORGE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AV. PRÓXIMO ARENA PLÍNIO MARIM, OBRAS DO SHOPPING, BAIRRO PARQUE DAS NAÇÕES, OBRAS DA PONTE QUE LIGA BAIRRO SÃO COSME E OBRAS PARTICULARES NA CIDADE.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RUA DOS YPES E RUA DOS EUCALIPT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AV. POZZOBOM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OUVIDORIA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JARDIM ALVORADA/ CORREIOS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JARDIM UNIVERSITÁRI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PROENÇA SUPERMERCADO<text:s text:c="2"/>MOTIVAÇÃO DA VIAGEM: A PEDIDO DO JORG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CENTRO, SANTA LUZIA, SANTA CASA,<text:s text:c="2"/>DELEGACIA,<text:s text:c="2"/>JARDIM ALVORADA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PADARIA AQUILES, POSTO VITÓRIA<text:s text:c="2"/>MOTIVAÇÃO DA VIAGEM: A PEDIDO DO WILSON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: POSTO VITÓRI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BAIRRO POZZOBOM, PARQUE DAS NAÇÕES E BAIRRO CAROBEIRA</text:span></text:p>
            </table:table-cell>
            <table:table-cell office:value-type="string">
              <text:p text:style-name="InstTableCell"><text:span>3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4/2026 · ENTRADA 02/04/2026</text:span></text:p>
            </table:table-cell>
            <table:table-cell office:value-type="string">
              <text:p text:style-name="InstTableCell"><text:span>PRAÇA BEZERRA DE MENEZES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4/2026 · ENTRADA 01/04/2026</text:span></text:p>
            </table:table-cell>
            <table:table-cell office:value-type="string">
              <text:p text:style-name="InstTableCell"><text:span>ESCOLA VALTER PEREZI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4/2026 · ENTRADA 01/04/2026</text:span></text:p>
            </table:table-cell>
            <table:table-cell office:value-type="string">
              <text:p text:style-name="InstTableCell"><text:span>BAIRRO PRO POVO, BAIRRO SIMONSEM E SECRETARIA DE TRÂNSITO</text:span></text:p>
            </table:table-cell>
            <table:table-cell office:value-type="string">
              <text:p text:style-name="InstTableCell"><text:span>3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BASE POLÍCIA MILITAR<text:s text:c="2"/>MOTIVAÇÃO DA VIAGEM: A PEDIDO DO PRESIDENTE DANIEL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MABRASEG, PADARIA AQUILES MOTIVAÇÃO DA VIAGEM: A PEDIDO DO JORG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POSTO VILAR, PORECATU<text:s text:c="2"/>MOTIVAÇÃO DA VIAGEM: ABASTECIMENTO E PEDIDO DO WILSON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SAEV.<text:s text:c="2"/>MOTIVO. LEVAR DOCUMENTOS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BAIRRO PRO- POVO E ESTRADA VICINAL CAMPO BELO</text:span></text:p>
            </table:table-cell>
            <table:table-cell office:value-type="string">
              <text:p text:style-name="InstTableCell"><text:span>3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BAIRRO PRO- POVO E VIA MARGINAL DA ROD. PERICLIS BENINE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CAIXA ECONÔMICA FEDERAL.<text:s text:c="2"/>CORREIOS.<text:s text:c="2"/>MOTIVO. LEVAR DOCUMENTOS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BAIRRO SÃO COSME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3/2026 · ENTRADA 25/03/2026</text:span></text:p>
            </table:table-cell>
            <table:table-cell office:value-type="string">
              <text:p text:style-name="InstTableCell"><text:span>PÒSTO VILAR<text:s text:c="2"/>(ABAST)- PACAEMBU.<text:s text:c="2"/>COLINAS. POZZOBON.<text:s text:c="2"/>PARQUE<text:s text:c="2"/>DAS NAÇÕES.<text:s text:c="2"/>CENTRO. CECAP 2.<text:s text:c="2"/>MOTIVO.<text:s text:c="2"/>ATENDER<text:s text:c="2"/>MUNÍCIPES.</text:span></text:p>
            </table:table-cell>
            <table:table-cell office:value-type="string">
              <text:p text:style-name="InstTableCell"><text:span>4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BAIRRO<text:s text:c="2"/>CÉLIO HONÓRIO. CENTRO. POZZOBON.<text:s text:c="3"/>MOTIVO. ATENDER MUNÍCIPE.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SAN REMO,<text:s text:c="2"/>CLINIMED MOTIVAÇÃO DA VIAGEM:A PEDIDO DO FERNAND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3/2026 · ENTRADA 23/03/2026</text:span></text:p>
            </table:table-cell>
            <table:table-cell office:value-type="string">
              <text:p text:style-name="InstTableCell"><text:span>VOTUPREV, CENTRO, VILA AMÉRICA,<text:s text:c="2"/>CECAP2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3/2026 · ENTRADA 23/03/2026</text:span></text:p>
            </table:table-cell>
            <table:table-cell office:value-type="string">
              <text:p text:style-name="InstTableCell"><text:span>VOTUPREV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3/2026 · ENTRADA 19/03/2026</text:span></text:p>
            </table:table-cell>
            <table:table-cell office:value-type="string">
              <text:p text:style-name="InstTableCell"><text:span>ROTA -COMPRAR PEÇA DE REPOSIÇÃO CARRETINHA-REBOQUE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3/2026 · ENTRADA 19/03/2026</text:span></text:p>
            </table:table-cell>
            <table:table-cell office:value-type="string">
              <text:p text:style-name="InstTableCell"><text:span>6° DISTRITO, REPRESA SAEV, PLINIO MARIN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COPERVINTE/ POSTO VILAR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4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ECOTUD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3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ECOTUDO /ANZAI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COMERCIARIOS,<text:s text:c="2"/>POZZOBOM,<text:s text:c="2"/>ETEC, CECAP2,<text:s text:c="2"/>SÃO JOÃO</text:span></text:p>
            </table:table-cell>
            <table:table-cell office:value-type="string">
              <text:p text:style-name="InstTableCell"><text:span>3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POZZOBOM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COMERCIARIO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3/2026 · ENTRADA 15/03/2026</text:span></text:p>
            </table:table-cell>
            <table:table-cell office:value-type="string">
              <text:p text:style-name="InstTableCell"><text:span>CLINIMED.<text:s text:c="3"/>MOTIVO. EXAMES PERIÓDICO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ECO TUDO, ANZAI<text:s text:c="2"/>MOTIVO. DESCARTE FOLHAGEM, TROCA MATERIAIS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3/2026 · ENTRADA 12/03/2026</text:span></text:p>
            </table:table-cell>
            <table:table-cell office:value-type="string">
              <text:p text:style-name="InstTableCell"><text:span>VALE DO SOL, POZZOBOM,<text:s text:c="2"/>SANTA CASA, CENTR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SIMONSEN - GRAVAÇÃO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SECRETARIA DE ESPORT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SANTA CASA. VILA AMÉRICA.<text:s text:c="3"/>MOTIVO.<text:s text:c="2"/>ATENDER MUNÍCIPE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ACAEMBU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SECRETARIA DE TRÂNSITO.<text:s text:c="2"/>SECRETARIA<text:s text:c="2"/>DA EDUCAÇÃO.<text:s text:c="2"/>UNIVEF.<text:s text:c="3"/>MOTIVO. REUNIÕE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IMPRESSÃO CARTUCH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OSTO VITÓRIA -BUSCAR VEÍCUL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3/2026 · ENTRADA 06/03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3/2026 · ENTRADA 06/03/2026</text:span></text:p>
            </table:table-cell>
            <table:table-cell office:value-type="string">
              <text:p text:style-name="InstTableCell"><text:span>IMPRESSÃO CARTUCHOS, ELETRÔNICA SUZUKI, SUPRICOMP / SECRETARIA DIREITOS HUMANOS/ CONCHA ACÚSTICA<text:s text:c="2"/>MOTIVAÇÃO DA VIAGEM: A PEDIDO DO JORGE E FERNANDO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ECO TUDO<text:s text:c="2"/>MOTIVAÇÃO DA VIAGEM: DESCARTE MATERIAIS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PACAEMNBU, CENTRO, POSTO VILAR (ABASTECIMENTO)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MONTE VERDE E CONCHA ACÚSTICA<text:s text:c="3"/>MOTIVAÇÃO DA VIAGEM: GRAVAÇÕ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PROENÇ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FÓRUM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MABRASEG, PAPELARIA MOTIVAÇÃO DA VIAGEM: A PEDIDO DO JORGE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ESTRADA RURAL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CIDADE JARDIM<text:s text:c="3"/>MOTIVAÇÃO DA VIAGEM: GRAVAÇÃ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SECRETARIA DIREITOS HUMAN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NITA-COPOS. IMPRES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PREFEITURA DE VOTUPORANGA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PREFEITURA DE VOTUPORANGA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ABASTECER POSTO VILAR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DELEGACIA, S COSME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MONTE VERDE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UNIFEV E SECRETARIA DE TRÂNSIT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2/2026 · ENTRADA 18/02/2026</text:span></text:p>
            </table:table-cell>
            <table:table-cell office:value-type="string">
              <text:p text:style-name="InstTableCell"><text:span>DELEGACIA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2/2026 · ENTRADA 18/02/2026</text:span></text:p>
            </table:table-cell>
            <table:table-cell office:value-type="string">
              <text:p text:style-name="InstTableCell"><text:span>VILA PAES, POSTO VIL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2/2026 · ENTRADA 11/02/2026</text:span></text:p>
            </table:table-cell>
            <table:table-cell office:value-type="string">
              <text:p text:style-name="InstTableCell"><text:span>: VELÓRIO MUNICIPAL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2/2026 · ENTRADA 11/02/2026</text:span></text:p>
            </table:table-cell>
            <table:table-cell office:value-type="string">
              <text:p text:style-name="InstTableCell"><text:span>BAIRROS MATARAZO E SÃO COSME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VEREADORA NATIELI<text:s text:c="2"/>LOCAL : AME VOTUPORANGA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PARQUE DA CULTURA<text:s text:c="2"/>MOTIVAÇÃO DA VIAGEM: EVENTO SAEV</text:span></text:p>
            </table:table-cell>
            <table:table-cell office:value-type="string">
              <text:p text:style-name="InstTableCell"><text:span>3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CENTRO, ATELIÊ CAROLINA LEMES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CARIMBEIRO,<text:s text:c="2"/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RIO PRETO,<text:s text:c="2"/>POZZOBOM</text:span></text:p>
            </table:table-cell>
            <table:table-cell office:value-type="string">
              <text:p text:style-name="InstTableCell"><text:span>18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DIVERSAS RUAS BAIRRO PACAEMBU, VICINAL DE PARISI SP E UPA</text:span></text:p>
            </table:table-cell>
            <table:table-cell office:value-type="string">
              <text:p text:style-name="InstTableCell"><text:span>3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SÃO JOÃO,<text:s text:c="2"/>SÃO COSME, CECAP2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PACAEMBU,<text:s text:c="2"/>SECRETARIA EDUCAÇÃO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COMCESSIONARIA JEEP MOTIVAÇÃO DA VIAGEM: REVISÃOCECAP2,<text:s text:c="2"/>PRÓ-POVO, POZZOBOM,<text:s text:c="2"/>VELÓRIO MUNICIPAL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2/2026 · ENTRADA 02/02/2026</text:span></text:p>
            </table:table-cell>
            <table:table-cell office:value-type="string">
              <text:p text:style-name="InstTableCell"><text:span>CECAP2,<text:s text:c="2"/>PRÓ-POVO, POZZOBOM,<text:s text:c="2"/>VELÓRIO MUNICIPAL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2/2026 · ENTRADA 02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1/2026 · ENTRADA 30/01/2026</text:span></text:p>
            </table:table-cell>
            <table:table-cell office:value-type="string">
              <text:p text:style-name="InstTableCell"><text:span>VARIAS RUAS DA CIDADE,MOTIVO DENÚNCIA DE MINICIPIS DE ÁRVORES COM GALHOS ATRAPALHANDO A PASSAGEM DE ÔNIBUS E CAMINHÕES BAUS TAMBÉM VISITA A PRAÇA FINA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1/2026 · ENTRADA 30/01/2026</text:span></text:p>
            </table:table-cell>
            <table:table-cell office:value-type="string">
              <text:p text:style-name="InstTableCell"><text:span>SECRETARIA MUNICIPAL DA EDUCAÇÃO VOTUPORANG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RUA JOÃO EUGÊNIO BARBOSA. MOTIVAÇÃO: DA VIAGEM: FAZER CORREÇÕES DE UNIFORMES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VILA CARVALHO, CRUZEIRO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CÂMARA<text:s text:c="2"/>DESTINO: BAIRRO SÃO COSME<text:s text:c="2"/>MOTIVAÇÃO DA VIAGEM: TIRAR FOTOS DE TRABALHO REALIZADO A PEDIDO DO VEREADOR MARCÃ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ECOTUDO , MOTIVAÇÃO<text:s text:c="2"/>DESCARTE DE RESIDUOS / ENTULHO / TERRA /GALHOS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PREFEITURA.<text:s text:c="2"/>VOTUPREV.<text:s text:c="2"/>DIREITOS<text:s text:c="2"/>HUMANOS.<text:s text:c="2"/>MOTIVO.<text:s text:c="2"/>LEVAR DOCUMENTO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1/2026 · ENTRADA 23/01/2026</text:span></text:p>
            </table:table-cell>
            <table:table-cell office:value-type="string">
              <text:p text:style-name="InstTableCell"><text:span>ANZAI MOTIVAÇÃO DA VIAGEM: A PEDIDO DO JORGE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1/2026 · ENTRADA 23/01/2026</text:span></text:p>
            </table:table-cell>
            <table:table-cell office:value-type="string">
              <text:p text:style-name="InstTableCell"><text:span>CLINIMED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POSTO VITÓRIA<text:s text:c="2"/>-LAVAGEM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SENAC<text:s text:c="3"/>MOTIVAÇÃO DA VIAGEM: EVEN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SIMONSEN<text:s text:c="2"/>MOTIVAÇÃO DA VIAGEM: GRAVAÇÕES</text:span></text:p>
            </table:table-cell>
            <table:table-cell office:value-type="string">
              <text:p text:style-name="InstTableCell"><text:span>3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VILA PAES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1/2026 · ENTRADA 19/01/2026</text:span></text:p>
            </table:table-cell>
            <table:table-cell office:value-type="string">
              <text:p text:style-name="InstTableCell"><text:span>BUSCAR MATERIAL<text:s text:c="2"/>LOCAL: CASA DAS SEMENTE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1/2026 · ENTRADA 14/01/2026</text:span></text:p>
            </table:table-cell>
            <table:table-cell office:value-type="string">
              <text:p text:style-name="InstTableCell"><text:span>DESCARTES DE RESÍDUOS<text:s text:c="2"/>LOCAL: ETC RURAL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1/2026 · ENTRADA 13/01/2026</text:span></text:p>
            </table:table-cell>
            <table:table-cell office:value-type="string">
              <text:p text:style-name="InstTableCell"><text:span>CLEIDE MOTIVO: BUSCAR UNIFORM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1/2026 · ENTRADA 12/01/2026</text:span></text:p>
            </table:table-cell>
            <table:table-cell office:value-type="string">
              <text:p text:style-name="InstTableCell"><text:span>BUSCAR ROÇADEIRA<text:s text:c="2"/>LOCAL: TAWAT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1/2026 · ENTRADA 09/01/2026</text:span></text:p>
            </table:table-cell>
            <table:table-cell office:value-type="string">
              <text:p text:style-name="InstTableCell"><text:span>BUSCAR MATERIAL DE LIMPEZA<text:s text:c="2"/>LOCAL: AV 9 JULHO, KITILAR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1/2026 · ENTRADA 08/01/2026</text:span></text:p>
            </table:table-cell>
            <table:table-cell office:value-type="string">
              <text:p text:style-name="InstTableCell"><text:span>TAWATY, LEVAR ROCADEIRA PARA CONSERT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1/2026 · ENTRADA 07/01/2026</text:span></text:p>
            </table:table-cell>
            <table:table-cell office:value-type="string">
              <text:p text:style-name="InstTableCell"><text:span>COSTUREIRA,<text:s text:c="2"/>LEVAR UNIFORME FAZER CORREÇÃ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CENTRO,<text:s text:c="2"/>CECAP2,<text:s text:c="2"/>COMERCIARIOS,<text:s text:c="2"/>VILA AMÉRICA,<text:s text:c="2"/>VILA PAES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9/26 · EDILSON RODRIGUES DA SILVA JUNIOR</text:span></text:p>
            </table:table-cell>
          </table:table-row>
        </table:table>
        <text:p text:style-name="Standard"/>
        <table:table table:name="a8d8e9" table:style-name="a8d8e9">
          <table:table-column table:style-name="a8d8e9.0"/>
          <table:table-column table:style-name="a8d8e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STM6C55</text:span></text:p>
            </table:table-cell>
            <table:table-cell office:value-type="string">
              <text:p><text:span>Gerado em 14/08/2026 16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79037" style:family="table">
      <style:table-properties style:rel-width="100" table:align="center"/>
    </style:style>
    <style:style style:name="179037.0" style:family="table-column">
      <style:table-column-properties style:column-width="9.70cm"/>
    </style:style>
    <style:style style:name="179037.1" style:family="table-column">
      <style:table-column-properties style:column-width="7.94cm"/>
    </style:style>
    <style:style style:name="4da72a" style:family="table">
      <style:table-properties style:rel-width="100" table:align="center"/>
    </style:style>
    <style:style style:name="4da72a.0" style:family="table-column">
      <style:table-column-properties style:column-width="17.64cm"/>
    </style:style>
    <style:style style:name="b44581" style:family="table">
      <style:table-properties style:rel-width="100" table:align="center"/>
    </style:style>
    <style:style style:name="b44581.0" style:family="table-column">
      <style:table-column-properties style:column-width="3.18cm"/>
    </style:style>
    <style:style style:name="b44581.1" style:family="table-column">
      <style:table-column-properties style:column-width="3.18cm"/>
    </style:style>
    <style:style style:name="b44581.2" style:family="table-column">
      <style:table-column-properties style:column-width="3.18cm"/>
    </style:style>
    <style:style style:name="b44581.3" style:family="table-column">
      <style:table-column-properties style:column-width="3.18cm"/>
    </style:style>
    <style:style style:name="b44581.4" style:family="table-column">
      <style:table-column-properties style:column-width="3.18cm"/>
    </style:style>
    <style:style style:name="b44581.5" style:family="table-column">
      <style:table-column-properties style:column-width="3.18cm"/>
    </style:style>
    <style:style style:name="a8d8e9" style:family="table">
      <style:table-properties style:rel-width="100" table:align="center"/>
    </style:style>
    <style:style style:name="a8d8e9.0" style:family="table-column">
      <style:table-column-properties style:column-width="11.47cm"/>
    </style:style>
    <style:style style:name="a8d8e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9:20:34.000</dc:date>
    <meta:generator>PHPWord</meta:generator>
    <meta:initial-creator/>
    <meta:creation-date>2026-08-14T19:20:34.000</meta:creation-date>
    <meta:keyword/>
    <meta:user-defined meta:name="Category"/>
    <meta:user-defined meta:name="Company"/>
    <meta:user-defined meta:name="Manager"/>
  </office:meta>
</office:document-meta>
</file>