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79fee" style:family="table">
      <style:table-properties style:rel-width="100" table:align="center"/>
    </style:style>
    <style:style style:name="079fee.0" style:family="table-column">
      <style:table-column-properties style:column-width="9.70cm"/>
    </style:style>
    <style:style style:name="079fee.1" style:family="table-column">
      <style:table-column-properties style:column-width="7.94cm"/>
    </style:style>
    <style:style style:name="2aff1c" style:family="table">
      <style:table-properties style:rel-width="100" table:align="center"/>
    </style:style>
    <style:style style:name="2aff1c.0" style:family="table-column">
      <style:table-column-properties style:column-width="17.64cm"/>
    </style:style>
    <style:style style:name="616e9d" style:family="table">
      <style:table-properties style:rel-width="100" table:align="center"/>
    </style:style>
    <style:style style:name="616e9d.0" style:family="table-column">
      <style:table-column-properties style:column-width="3.18cm"/>
    </style:style>
    <style:style style:name="616e9d.1" style:family="table-column">
      <style:table-column-properties style:column-width="3.18cm"/>
    </style:style>
    <style:style style:name="616e9d.2" style:family="table-column">
      <style:table-column-properties style:column-width="3.18cm"/>
    </style:style>
    <style:style style:name="616e9d.3" style:family="table-column">
      <style:table-column-properties style:column-width="3.18cm"/>
    </style:style>
    <style:style style:name="616e9d.4" style:family="table-column">
      <style:table-column-properties style:column-width="3.18cm"/>
    </style:style>
    <style:style style:name="616e9d.5" style:family="table-column">
      <style:table-column-properties style:column-width="3.18cm"/>
    </style:style>
    <style:style style:name="b5b553" style:family="table">
      <style:table-properties style:rel-width="100" table:align="center"/>
    </style:style>
    <style:style style:name="b5b553.0" style:family="table-column">
      <style:table-column-properties style:column-width="11.47cm"/>
    </style:style>
    <style:style style:name="b5b55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79fee" table:style-name="079fee">
          <table:table-column table:style-name="079fee.0"/>
          <table:table-column table:style-name="079fee.1"/>
          <table:table-row>
            <table:table-cell office:value-type="string">
              <text:p text:style-name="IM1"><draw:frame draw:style-name="fr1" draw:name="ff175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aff1c" table:style-name="2aff1c">
          <table:table-column table:style-name="2aff1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PEUGEOT 208 ALLURE (PLACA: STX-2B29)</text:span></text:p>
        <text:p text:style-name="P2_InstKicker"><text:span text:style-name="T2">FILTROS APLICADOS</text:span></text:p>
        <text:p text:style-name="P3_InstBodyJustified"><text:span text:style-name="T3">• VEÍCULO: PEUGEOT 208 ALLURE</text:span></text:p>
        <text:p text:style-name="P4_InstBodyJustified"><text:span text:style-name="T4">• PLACA: STX-2B29</text:span></text:p>
        <text:p text:style-name="P5_InstBodyJustified"><text:span text:style-name="T5">• VÍNCULO: PRÓPRIO</text:span></text:p>
        <text:p text:style-name="P6_InstBodyJustified"><text:span text:style-name="T6">• MARCA/MODELO: PEUGEOT 208 ALLURE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20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200</text:span></text:p>
        <text:p text:style-name="P12_InstBodyJustified"><text:span text:style-name="T12">• ABASTECIMENTOS: 13 · 457,9 L · R$ 2.112,41</text:span></text:p>
        <text:p text:style-name="P13_InstBodyJustified"><text:span text:style-name="T13">• VIAGENS (ENTRADA/SAÍDA): 187</text:span></text:p>
        <table:table table:name="616e9d" table:style-name="616e9d">
          <table:table-column table:style-name="616e9d.0"/>
          <table:table-column table:style-name="616e9d.1"/>
          <table:table-column table:style-name="616e9d.2"/>
          <table:table-column table:style-name="616e9d.3"/>
          <table:table-column table:style-name="616e9d.4"/>
          <table:table-column table:style-name="616e9d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2,919 LT</text:span></text:p>
            </table:table-cell>
            <table:table-cell office:value-type="string">
              <text:p text:style-name="InstTableCell"><text:span>114,8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000 LT</text:span></text:p>
            </table:table-cell>
            <table:table-cell office:value-type="string">
              <text:p text:style-name="InstTableCell"><text:span>19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4,698 LT</text:span></text:p>
            </table:table-cell>
            <table:table-cell office:value-type="string">
              <text:p text:style-name="InstTableCell"><text:span>183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880 LT</text:span></text:p>
            </table:table-cell>
            <table:table-cell office:value-type="string">
              <text:p text:style-name="InstTableCell"><text:span>131,0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4,390 LT</text:span></text:p>
            </table:table-cell>
            <table:table-cell office:value-type="string">
              <text:p text:style-name="InstTableCell"><text:span>227,6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480 LT</text:span></text:p>
            </table:table-cell>
            <table:table-cell office:value-type="string">
              <text:p text:style-name="InstTableCell"><text:span>170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651 LT</text:span></text:p>
            </table:table-cell>
            <table:table-cell office:value-type="string">
              <text:p text:style-name="InstTableCell"><text:span>174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7,611 LT</text:span></text:p>
            </table:table-cell>
            <table:table-cell office:value-type="string">
              <text:p text:style-name="InstTableCell"><text:span>229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4,931 LT</text:span></text:p>
            </table:table-cell>
            <table:table-cell office:value-type="string">
              <text:p text:style-name="InstTableCell"><text:span>138,3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000 LT</text:span></text:p>
            </table:table-cell>
            <table:table-cell office:value-type="string">
              <text:p text:style-name="InstTableCell"><text:span>132,6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711 LT</text:span></text:p>
            </table:table-cell>
            <table:table-cell office:value-type="string">
              <text:p text:style-name="InstTableCell"><text:span>135,3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631 LT</text:span></text:p>
            </table:table-cell>
            <table:table-cell office:value-type="string">
              <text:p text:style-name="InstTableCell"><text:span>112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CORREIO 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ESTAÇÃO FERROVIÁRI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CLINIMED<text:s text:c="2"/>MOTIVO DA SAÍDA: BUSCAR DOCUMENTOS (FERNANDO RH)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OSTO VILAR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ESTRADA VICINAL VOTUPORANGA A ÁLVARES FLORENC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UNIFEV.<text:s text:c="2"/>MOTIVO DA SAÍDA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BAIRROS, CANAÃ, COLINAS,PRO- POVO E MATARAZO. MOTIVAÇÃO DA VIAGEM:<text:s text:c="2"/>ATENDER DENÚNCIAS.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DIREITOS, HUMANOS, LEVAR CARTÃO DE PO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TRÂNSITO E PREFEITURA<text:s text:c="2"/>MOTIVAÇÃO DA VIAGEM:<text:s text:c="2"/>ATENDER VEREADOR RICARDO BOZ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BAIRRO MONTE VERD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BAIRRO JARDIM<text:s text:c="2"/>MARIN SONHO MEU E BAIRRO SANTA AMÉL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ECO TUDO ECOTUDO SUL MOTIVAÇÃO DA VIAGEM: DESCARTE VIDR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BAIRRO JARDIM<text:s text:c="2"/>MARIN E BAIRRO SÃO COSM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FORUN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ÓRIA<text:s text:c="2"/>MOTIVAÇÃO DA VIAGEM: BUSCAR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RUA IGUAÇU, CL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BAIRRO POZZOBOM E SECRETARIA DE TRÂNSIT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<text:s text:c="2"/>MOTIVAÇÃO DA VIAGEM: VELÓRIO</text:span></text:p>
            </table:table-cell>
            <table:table-cell office:value-type="string">
              <text:p text:style-name="InstTableCell"><text:span>4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ÓRUM<text:s text:c="2"/>MOTIVO. VERIFICAR<text:s text:c="2"/>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POSTO VITÓRIA, INFORTEL MOTIVAÇÃO DA VIAGEM: ABASTECIMENTO</text:span></text:p>
            </table:table-cell>
            <table:table-cell office:value-type="string">
              <text:p text:style-name="InstTableCell"><text:span>6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6º DISTRITO E SEC DE ESPORT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ENAC E SEC DE TRÂNSITO<text:s text:c="3"/>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MARCELINO<text:s text:c="3"/>LOCAL. PARQUE DA CULTURA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SANTA LUZIA.<text:s text:c="2"/>CORREIOS.<text:s text:c="3"/>MOTIVO. LEV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OZZOBON<text:s text:c="2"/>CENTRO<text:s text:c="2"/>RUA AMAZONAS.<text:s text:c="3"/>MOTIVO. ATENDER MUNÍCIPE.<text:s text:c="2"/>COMPRAR<text:s text:c="2"/>MOLDURA.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CENTRO DE CONVENÇÕES E POZZOBON<text:s text:c="3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ANSAÚDE.<text:s text:c="3"/>MOTIVO. ENTREGAR 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ECRETARIA<text:s text:c="2"/>DIREITOS HUMANOS.<text:s text:c="2"/>PREFEITURA.<text:s text:c="2"/>PGM. CORREI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RENINHA MONTE VERDE<text:s text:c="2"/>MOTIVAÇÃO DA VIAGEM: GRAVACA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PARTAMENTO DR LUCAS/ LUIZ CHAVEIRO<text:s text:c="2"/>MOTIVAÇÃO DA VIAGEM: A PEDIDO DO FERNANDO, A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6 DISTRITO INDUSTRIAL.<text:s text:c="3"/>MOTIVO. BUSCAR VEÍCUL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VOTUPREV.<text:s text:c="2"/>MOTIVO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REFEITURA.<text:s text:c="2"/>PGM. CENTRO EMPREENDEDOR.<text:s text:c="3"/>MOTIVO.<text:s text:c="2"/>EMISSÃO<text:s text:c="2"/>GUIAS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HORTO FLORESTAL<text:s text:c="2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6 DISTRITO INDUSTRIAL.<text:s text:c="2"/>POSTO DO VILAR.<text:s text:c="2"/>MOTIVO. LEVAR VEÍCULO.<text:s text:c="2"/>ABASTECER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3"/>MOTIVO.<text:s text:c="2"/>LEVAR VEÍCULO<text:s text:c="2"/>PARA LAVAR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CENTRO DO IDOSO<text:s text:c="2"/>DIA. COLINAS.<text:s text:c="3"/>MOTIVO.<text:s text:c="2"/>FILMAGEN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SECRETARIA<text:s text:c="2"/>EDUCAÇÃO.<text:s text:c="2"/>VILA MARIM.<text:s text:c="3"/>MOTIVO.<text:s text:c="2"/>ATENDER MUNÍCIPE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NAUGURAÇÃO DE EMPRESA<text:s text:c="3"/>MOTIVAÇÃO DA VIAGEM: EVENT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JARDIM MARIM.<text:s text:c="2"/>BAIRRO<text:s text:c="2"/>DO CAFÉ.<text:s text:c="3"/>MOTIVO.<text:s text:c="2"/>ATENDER<text:s text:c="2"/>MUNÍCIP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DESFAVELAMENTO<text:s text:c="2"/>MOTIVAÇÃO DA VIAGEM: GRAVA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ESTRADA DA VANAGUA<text:s text:c="3"/>MOTIVAÇÃO DA VIAGEM: GRAVAÇÕES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CIDADE JARDIM.<text:s text:c="2"/>MINI-HOSPITAL POZZOBON.<text:s text:c="2"/>BAIRRO MARÃO.<text:s text:c="3"/>MOTIVO.<text:s text:c="2"/>ATENDER MUNÍCIPES.<text:s text:c="2"/>GRAVAÇÕE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CECAP 2 E PACAEMBU<text:s text:c="2"/>MOTIVAÇÃO DA VIAGEM: GRAVAÇÕE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REFEITURA.<text:s text:c="2"/>VILA MARIM.<text:s text:c="2"/>GABINETE<text:s text:c="2"/>CARLÃO.<text:s text:c="2"/>MOTIVO. REUNIÕE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5/2026 · ENTRADA 22/05/2026</text:span></text:p>
            </table:table-cell>
            <table:table-cell office:value-type="string">
              <text:p text:style-name="InstTableCell"><text:span>JORNAL A CIDADE.<text:s text:c="3"/>MOTIVO.<text:s text:c="2"/>RETIRAR<text:s text:c="2"/>EXEMPLA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IRRO FIGUEIRAS<text:s text:c="3"/>MOTIVAÇÃO DA VIAGEM: GRAVAÇÃO DE VÍDE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EVENTO NA ACV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MINI HOSPITAL DO POZZOBOM E POSTO DE SAÚDE DO PACAEMBU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5/2026 · ENTRADA 19/05/2026</text:span></text:p>
            </table:table-cell>
            <table:table-cell office:value-type="string">
              <text:p text:style-name="InstTableCell"><text:span>PREFEITURA. SAN REMO.<text:s text:c="2"/>MOTIVO. REUNIÃO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MONTE VERDE<text:s text:c="2"/>MOTIVAÇÃO DA VIAGEM: GRAVAÇ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OSTO VITÓRIA,<text:s text:c="2"/>POSTO VILAR<text:s text:c="2"/>MOTIVAÇÃO DA VIAGEM: ABASTECIMENT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BAIRRO SÃO JOÃO.<text:s text:c="2"/>CHÁCARA AVIAÇÃO.<text:s text:c="2"/>MATARAZZO.<text:s text:c="3"/>MOTIVO.<text:s text:c="2"/>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TOP MÓBILE.<text:s text:c="2"/>CORREIOS.<text:s text:c="3"/>MOTIVO. ENTREGA DE MOSTRUÁRIOS.<text:s text:c="2"/>CARTA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5 DISTRITO INDUSTRIAL.<text:s text:c="2"/>MONTEVERDE. VILA MARIM.<text:s text:c="2"/>PÇA SÃO BENTO. ESCOLA FAUSTINO PEDROS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DESTINO: SECRETARIA DA EDUCAÇÃO E ESCOLA FASTIN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AEV<text:s text:c="2"/>HORTO FLORESTAL.<text:s text:c="2"/>ESTRADA RURAL. HERBERT MECKE. ESTAÇÃO.<text:s text:c="2"/>MATARAZZO.<text:s text:c="2"/>MOTIVO<text:s text:c="2"/>ATENDER MUNÍCIPE.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ORREIOS PREFEITURA.<text:s text:c="3"/>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ENTRO EMPREENDEDOR. PREFEITURA.<text:s text:c="3"/>MOTIVO. LEV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CORREIO<text:s text:c="2"/>MOTIVAÇÃO DA VIAGEM: LEVAR DOCUMENTOS, PEDIDO FERNANDO RH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ESCOLA MODESTO, UBS PALMEIRAS E SECRETARIA DE SERVIÇOS URBANO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CECAP<text:s text:c="2"/>2 JARDIM BOM CLIMA.<text:s text:c="3"/>MOTIVO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BAIRRO POZZOBON<text:s text:c="2"/>MOTIVAÇÃO DA VIAGEM: GRAVAÇ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SIMONSEM, ESCOLA EROZIMBO MOTIVAÇÃO DA VIAGEM: LEVAR DOCUMENTOS, PEDIDO DA VEREADORA NATIELI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PREFEITURA.<text:s text:c="2"/>CENTRO<text:s text:c="2"/>CORREIOS.<text:s text:c="2"/>MOTIVO. 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CORREIO<text:s text:c="2"/>MOTIVAÇÃO DA VIAGEM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AE E UBS DA SÃO JOÃO<text:s text:c="3"/>MOTIVAÇÃO DA VIAGEM: FAZER IMAGENS DE DRONE PRO VEREADOR MEID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NOROLUZ.+RETIRAR MATERI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8/26 · JOCENIR FABIO DE SOUZ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DIREITOS HUMANOS<text:s text:c="2"/>MOTIVAÇÃO DA VIAGEM: LEVAR DOCUMENTO, /CENTR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HÁCARA COACAVO E HOTEL VILLE GRAMADA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UPA VOTUPORANG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POSTO VILAR E POZZOBOM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SEC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OSTO VITÓRIA.<text:s text:c="2"/>ESPAÇO SAÚDE.<text:s text:c="3"/>MOTIVO. LEVAR VEÍCULO.<text:s text:c="2"/>RETIR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EMERSON PEREIRA.<text:s text:c="3"/>LOCAL. PREFEITURA.<text:s text:c="3"/>MOTIVO<text:s text:c="2"/>BUSCÁ-L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text:s text:c="2"/>MOTIVAÇÃO DA VIAGEM: EV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REFEITURA<text:s text:c="2"/>CORREIOS CENTRO.<text:s text:c="2"/>MOTIVO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BAIRRO SONHO MEU<text:s text:c="2"/>MOTIVAÇÃO DA VIAGEM: GRAVAÇÕE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ECOTUDO<text:s text:c="2"/>SUL. MATARAZZO.<text:s text:c="2"/>PAINEIRAS.<text:s text:c="2"/>JD.ELDORADO.<text:s text:c="2"/>MOTIVO. FILMAGENS<text:s text:c="2"/>ATENDER MUNÍCIPE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 POSTO VILAR. VILA PAES.<text:s text:c="2"/>MOTIVO. FILMAGENS.<text:s text:c="2"/>ABASTECIMENT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COMUNIDADE SÃO FRANCISC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FACUL UNIFEV CENTRO<text:s text:c="2"/>MOTIVAÇÃO DA VIAGEM: GRAVAÇÕE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COLA GENER, ECO TUDO SUL E ESCOLA HELENA BUZATTO<text:s text:c="3"/>MOTIVAÇÃO DA VIAGEM: GRAVAÇÕE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TRADA DO BARREIRO<text:s text:c="3"/>MOTIVAÇÃO DA VIAGEM: GRAVAÇÃ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DAFIC<text:s text:c="2"/>MOTIVO<text:s text:c="2"/>VISIT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CENTRO<text:s text:c="2"/>DO EMPREENDEDOR.<text:s text:c="2"/>CARTÓRIO ELEITORAL.<text:s text:c="3"/>MOTIVO.<text:s text:c="2"/>FILMAGENS.<text:s text:c="2"/>VISI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SIMONSEN E HOTEL IBIS<text:s text:c="3"/>MOTIVAÇÃO DA VIAGEM: GRAVAÇÃO E EVENTO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POZZOBON.<text:s text:c="2"/>SAEV.<text:s text:c="2"/>MOTIVO. FILMAGENS.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CENTRO DE EVENTOS HELDER GALERA<text:s text:c="2"/>MOTIVAÇÃO DA VIAGEM: GRAVAÇÃO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ÓXIMO A KRIK<text:s text:c="2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SANTA CASA<text:s text:c="3"/>MOTIVAÇÃO DA VIAGEM: GRAVAR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OZZOBON E COLINA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5º DISTRITO E BAIRRO MONTE VERDE .</text:span></text:p>
            </table:table-cell>
            <table:table-cell office:value-type="string">
              <text:p text:style-name="InstTableCell"><text:span>4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EFEITURA.<text:s text:c="3"/>MOTIVO. EMISSÃO<text:s text:c="2"/>DE GUIAS.<text:s text:c="2"/>FOLHAS<text:s text:c="2"/>DE PONT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1/03/2026 · ENTRADA 31/03/2026</text:span></text:p>
            </table:table-cell>
            <table:table-cell office:value-type="string">
              <text:p text:style-name="InstTableCell"><text:span>PREFEITURA.<text:s text:c="2"/>CAIXA FEDERAL. VILA PA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ABUTICABEIRAS.<text:s text:c="2"/>PARQUE DAS<text:s text:c="2"/>NAÇÕES.<text:s text:c="2"/>POZZOBON.<text:s text:c="2"/>JARDIM UNIVERSITÁRIO.<text:s text:c="3"/>MOTIVO.<text:s text:c="2"/>FILMAGENS.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PRO POVO, BAIRRO JABOTICABEIRA E POSTO VILAR ABASTECE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CAIXA FEDERAL<text:s text:c="3"/>MOTIVO.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MINI HOSPITAL DO POZZOBON E AVENIDA PANSANI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RESIDENCIAL<text:s text:c="2"/>FIGUEIRAS. BAIRRO<text:s text:c="2"/>SÃO JO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ONHO MEU, PRÓ-POVO,<text:s text:c="2"/>PREFEITURA,<text:s text:c="2"/>SAN REM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SEC DE TRÂNSITO E EDUCAÇÃO MOTIVAÇÃO DA VIAGEM: VISITAS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3/2026 · ENTRADA 20/03/2026</text:span></text:p>
            </table:table-cell>
            <table:table-cell office:value-type="string">
              <text:p text:style-name="InstTableCell"><text:span>ECOTUDO SUL E ESCOLA ABÍLIO CALILE<text:s text:c="3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BURACOS NA RUA, BUEIRO ENTUPIDO<text:s text:c="2"/>LOCAL: RUA MINAS GERAI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LOCAL: MARGINAL JOSÉ MARÃ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BAIRRO<text:s text:c="2"/>ESTAÇ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RREI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N.<text:s text:c="2"/>CENTR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CANTÓIA FIGUEIREDO. MONTE VERDE.<text:s text:c="2"/>MOTIVO. VISITA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ÃO JOÃO, BOM CCLIMA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VISITA PRÉDIO NOVO PREFEITURA VOTUPORANG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CORREIO, SECRETARIA DA CULTUR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ANSAUDE E COMUNIDADE SÃO JO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AÇA 9 DE JULHO E BAIRRO SONHO MEU<text:s text:c="2"/>MOTIVAÇÃO DA VIAGEM: GRAVAÇ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CONCHA ACÚSTICA<text:s text:c="2"/>MOTIVAÇÃO DA VIAGEM: ACOMPANHAR VEREADORES EM EV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VILA MARIM (LOJA MAÇÔNICA) ENTIDADES. CLUBE DE SERVIÇOS.<text:s text:c="3"/>MOTIVO.<text:s text:c="2"/>ENTREGA DE CONVITES<text:s text:c="2"/>PARA SESSÃO<text:s text:c="2"/>SOLEN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LOJAS MAÇÔNICAS.<text:s text:c="2"/>CENTRO EMPREENDEDOR.<text:s text:c="2"/>ENTIDADES. SECRETARIAS.<text:s text:c="2"/>POSTO<text:s text:c="2"/>DO VILAR. PREFEITURA.<text:s text:c="3"/>MOTIVOS. ENTREGA DE CONVITES<text:s text:c="2"/>PARA<text:s text:c="2"/>SESSÃO<text:s text:c="2"/>SOLENE.<text:s text:c="2"/>A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ENTIDADES. CLUBES DE SERVIÇO.<text:s text:c="2"/>ÓRGÃOS PÚBLICOS.<text:s text:c="2"/>OUTROS.<text:s text:c="2"/>MOTIVO.<text:s text:c="2"/>ENTREGA DE CONVITES<text:s text:c="2"/>PARA<text:s text:c="2"/>SESSÃO<text:s text:c="2"/>SOLENE.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CLUBES DE SERVIÇOS.<text:s text:c="2"/>EX. PREFEITOS.<text:s text:c="2"/>ENTIDADES BENEFICENTES. OUTROS.<text:s text:c="2"/>MOTIVO.<text:s text:c="2"/>ENTREGA DE CONVITES PARA SESSÃO<text:s text:c="2"/>SOLENE.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ENTIDADES.<text:s text:c="2"/>SECRETARIAS.<text:s text:c="2"/>EX.PREFEITOS.<text:s text:c="2"/>MOTIVO. ENTREGA<text:s text:c="2"/>DE CONVITES PARA SESSÃO<text:s text:c="2"/>SOLEN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BISPADO. SECRETARIAS DIVERSAS. ELEKTRO.<text:s text:c="2"/>SINDICATOS.<text:s text:c="3"/>MOTIVO. ENTREGA<text:s text:c="2"/>DE CONVITES PARA SESSÃO<text:s text:c="2"/>SOLENE.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LOCAIS.<text:s text:c="2"/>ENTIDADES. ÓRGÃOS<text:s text:c="2"/>PÚBLICOS.<text:s text:c="2"/>SECRETARIAS. AUTARQUIA<text:s text:c="2"/>SAEV. ASSOCIAÇÕES.<text:s text:c="2"/>SINDICATO RURAL.<text:s text:c="2"/>MOTIVO. ENTREGA DE CONVITES PARA SESSÃO<text:s text:c="2"/>SOLEN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VALDEMIR.<text:s text:c="2"/>JUNIOR.<text:s text:c="2"/>LOCAIS. POSTO VITÓRIA.<text:s text:c="2"/>ATELIÊ CAROLINA LEMOS.<text:s text:c="3"/>MOTIVO. RETIRAR UNIFOR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ABÍLIO CALILE E MINI HOSPITAL POZZOBON<text:s text:c="3"/>MOTIVAÇÃO DA VIAGEM: GRAVAÇÃ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A-LUBRI. IMPRESS.<text:s text:c="2"/>MOTIVOS<text:s text:c="2"/>BUSCAR VEÍCULOS.<text:s text:c="2"/>RETIRAR MATERIAL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JUNIOR<text:s text:c="2"/>LOCAL<text:s text:c="2"/>ATELIÊ<text:s text:c="2"/>CAROLINA LEM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ASILO SÃO<text:s text:c="2"/>VICENTE DE PAULA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CORREIOS. PREFEITUR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BAIRRO CAROBEIRA, AUTORIZADO FERNAND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LOCAL PREFEITURA.<text:s text:c="3"/>MOTIVO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CENTRO EMPREENDEDOR. CORREIOS.<text:s text:c="3"/>MOTIVO.<text:s text:c="2"/>LEVAR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JARDIM ITÁLIA<text:s text:c="2"/>MOTIVAÇÃO DA VIAGEM: GRAVAÇÃO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BAIRRO SÃO JOÃO,<text:s text:c="2"/>ATENDER MUNICIPI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LUIZ CHAVEIRO<text:s text:c="2"/>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KIT LAR MOTIVAÇÃO DA VIAGEM: A 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AR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VEREADOR MARCOS MORENO E EMERSON BERTOLAIA-DESTINO: SAEVE AMBIENTA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PREFEITURA E COMUNIDADE SÃO FRANCISCO<text:s text:c="2"/>MOTIVAÇÃO DA VIAGEM: A PEDIDO DO MARCELIN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NOROLUZ 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ASA ANZAI. ELÉTRICA<text:s text:c="2"/>TRIFASE.<text:s text:c="3"/>MOTIVO.<text:s text:c="2"/>RETIRAR MERCADORIA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ANZAI / TRIFASE /NOROLUZ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USUÁRIO.<text:s text:c="2"/>DR LUCAS, REPARO DO UNIFORME.<text:s text:c="3"/>LOCAIS. SUPERMERCADO DONA NENA.<text:s text:c="2"/>MOTIVO. BUSCAR COMPRA,<text:s text:c="2"/>CAFÉ AÇÚCAR SUCOS E MANTEIGA.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<text:s text:c="2"/>FERRAREZ VILA AMÉRICA.<text:s text:c="2"/>PACAEMBU.<text:s text:c="3"/>MOTIVO. VERIFICAR<text:s text:c="2"/>CONSERTO DE VAZAMENT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 SÃO COSME<text:s text:c="3"/>MOTIVAÇÃO DA VIAGEM: GRAVAÇÃ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PREFEITURA<text:s text:c="2"/>CORREI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TREVO DE PARISI E CHACARA KRIK<text:s text:c="2"/>MOTIVAÇÃO DA VIAGEM: EVENTO E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ATELIÊ<text:s text:c="2"/>CAROLINA LEMOS.<text:s text:c="3"/>MOTIVO<text:s text:c="2"/>AJUSTE<text:s text:c="2"/>NO UNIFORM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RREIOS. AV.GOIÁS.<text:s text:c="2"/>MOTIVO.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MERCIARIOS,<text:s text:c="2"/>POSTO VILAR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RUA PERNAMBUCO, UNIFEV<text:s text:c="2"/>MOTIVAÇÃO DA VIAGEM: LEVAR DOCUME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SECIONARIA JEEP<text:s text:c="2"/>MOTIVAÇÃO DA VIAGEM: BUSCAR VEÍCUL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NIFEV CIDADE UNIVERSITÁRIA<text:s text:c="2"/>MOTIVAÇÃO DA VIAGEM: EVENTO CINORP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LOCAIS. CORREIOS.<text:s text:c="2"/>DAFIC. BAIRRO MARÃO<text:s text:c="2"/>MOTIVO ENTREGA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PARQUE ESPLANADA, SAEV (CIDADE), E PARQUE DA CULTURA<text:s text:c="4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PARQUE ESPLANADA E POZZOBON<text:s text:c="3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AROL UNIFORMES<text:s text:c="2"/>MOTIVAÇÃO DA VIAGEM: A PEDIDO DO WILSON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RUA JOSÉ NESIO DE OLIVEIRA 1913 MOTIVAÇÃO DA VIAGEM: LEVAR DOCUMENTOS PEDIDO MARILDA( VEREADOR GASPAR)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OSTO VILAR. PROCURADORIA.<text:s text:c="2"/>VILA PAES ABASTECIMENTO.<text:s text:c="2"/>LEVAR DOCUMENTOS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REFEITURA.<text:s text:c="3"/>MOTIVO. RETIRAR MERCADORIA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ONTILHÃO DO VILAR E BAIRRO CIDADE JARDIM<text:s text:c="2"/>MOTIVAÇÃO DA VIAGEM: GRAVAÇÃ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SÃO JOÃO E MATARAZZO<text:s text:c="2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PREFEITURA E ESCOLA MUNICIPAL AV. WILSON FOZ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ATELIE CAROLINA LEMES -LEVAR UNIFORME P/BORD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LOCAIS. COLINAS. POZZOBON.<text:s text:c="2"/>MATARAZZO.<text:s text:c="2"/>SÃO<text:s text:c="2"/>COS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.<text:s text:c="2"/>ATELIÊ<text:s text:c="2"/>CAROLINA LEMOS.<text:s text:c="3"/>MOTIVO. LEVAR RICARDO.<text:s text:c="2"/>RETIRAR UNIFORME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MATO GROSSO,<text:s text:c="2"/>CORREIO<text:s text:c="2"/>MOTIVAÇÃO DA VIAGEM: LEVAR DOCUMENTOS NO CORREI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JAVARI, CASA DO PRESIDENTE DANIEL<text:s text:c="2"/>MOTIVAÇÃO DA VIAGEM: LEVAR DOCUMENTOS PARA ASSIN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COMERCIÁRIOS, ELETGRON ICA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VOTUPREV. ATELIÊ<text:s text:c="2"/>CAROLINA<text:s text:c="2"/>LEMES.<text:s text:c="2"/>MOTIVO. REUNIÃO<text:s text:c="2"/>AJUSTES EM UNIFORME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DESTINO: BOA VISTA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9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text:s text:c="3"/>MOTIVO.<text:s text:c="2"/>LAVAGEM<text:s text:c="2"/>VEÍCUL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PREFEITURA, ESCOLA SA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JOVEM PAN, CLUBE FM<text:s text:c="2"/>MOTIVAÇÃO DA VIAGEM: GRAVAÇÃ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COMUNIDADE SÃO FRANCISCO<text:s text:c="2"/>MOTIVAÇÃO DA VIAGEM: DRON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4/26 · PEDRO KOJIMA</text:span></text:p>
            </table:table-cell>
          </table:table-row>
        </table:table>
        <text:p text:style-name="Standard"/>
        <table:table table:name="b5b553" table:style-name="b5b553">
          <table:table-column table:style-name="b5b553.0"/>
          <table:table-column table:style-name="b5b55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STX2B29</text:span></text:p>
            </table:table-cell>
            <table:table-cell office:value-type="string">
              <text:p><text:span>Gerado em 1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79fee" style:family="table">
      <style:table-properties style:rel-width="100" table:align="center"/>
    </style:style>
    <style:style style:name="079fee.0" style:family="table-column">
      <style:table-column-properties style:column-width="9.70cm"/>
    </style:style>
    <style:style style:name="079fee.1" style:family="table-column">
      <style:table-column-properties style:column-width="7.94cm"/>
    </style:style>
    <style:style style:name="2aff1c" style:family="table">
      <style:table-properties style:rel-width="100" table:align="center"/>
    </style:style>
    <style:style style:name="2aff1c.0" style:family="table-column">
      <style:table-column-properties style:column-width="17.64cm"/>
    </style:style>
    <style:style style:name="616e9d" style:family="table">
      <style:table-properties style:rel-width="100" table:align="center"/>
    </style:style>
    <style:style style:name="616e9d.0" style:family="table-column">
      <style:table-column-properties style:column-width="3.18cm"/>
    </style:style>
    <style:style style:name="616e9d.1" style:family="table-column">
      <style:table-column-properties style:column-width="3.18cm"/>
    </style:style>
    <style:style style:name="616e9d.2" style:family="table-column">
      <style:table-column-properties style:column-width="3.18cm"/>
    </style:style>
    <style:style style:name="616e9d.3" style:family="table-column">
      <style:table-column-properties style:column-width="3.18cm"/>
    </style:style>
    <style:style style:name="616e9d.4" style:family="table-column">
      <style:table-column-properties style:column-width="3.18cm"/>
    </style:style>
    <style:style style:name="616e9d.5" style:family="table-column">
      <style:table-column-properties style:column-width="3.18cm"/>
    </style:style>
    <style:style style:name="b5b553" style:family="table">
      <style:table-properties style:rel-width="100" table:align="center"/>
    </style:style>
    <style:style style:name="b5b553.0" style:family="table-column">
      <style:table-column-properties style:column-width="11.47cm"/>
    </style:style>
    <style:style style:name="b5b55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9:20:14.000</dc:date>
    <meta:generator>PHPWord</meta:generator>
    <meta:initial-creator/>
    <meta:creation-date>2026-08-14T19:20:14.000</meta:creation-date>
    <meta:keyword/>
    <meta:user-defined meta:name="Category"/>
    <meta:user-defined meta:name="Company"/>
    <meta:user-defined meta:name="Manager"/>
  </office:meta>
</office:document-meta>
</file>